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544a6b0b9277dc1c1d3be9d1d8869d6.png"/>
  <manifest:file-entry manifest:media-type="image/png" manifest:full-path="Pictures/784d75eed2f349dac3918016a283ab1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coursetemplates:features6"/><text:bookmark-start text:name="__RefHeading___deployer_le_cours_a_partir_d_un_modele_1"/><text:bookmark-start text:name="deployer_le_cours_a_partir_d_un_modele"/>Déployer le cours à partir d'un modèle<text:bookmark-end text:name="__RefHeading___deployer_le_cours_a_partir_d_un_modele_1"/><text:bookmark-end text:name="deployer_le_cours_a_partir_d_un_modele"/></text:h>
      <text:p text:style-name="Text_20_body"><draw:frame draw:style-name="media" draw:name="0" text:anchor-type="as-char" draw:z-index="0" svg:width="13.229166666667cm" svg:height="3.5960667215815cm"><draw:image xlink:href="Pictures/2544a6b0b9277dc1c1d3be9d1d8869d6.png" xlink:type="simple" xlink:show="embed" xlink:actuate="onLoad"/></draw:frame></text:p>
      <text:p text:style-name="Text_20_body">Le bouton “Créer à partir d'un modèle” permet de déployer le modèle de cours que vous avez mis en place grâce aux différentes étapes présentes dans<text:a xlink:type="simple" xlink:href="https://docs.activeprolearn.com/doku.php?id=local:coursetemplates:userguide" text:style-name="Internet_20_link" text:visited-style-name="Visited_20_Internet_20_Link">le guide d'utilisation</text:a>.</text:p>
      <text:p text:style-name="Text_20_body">Lorsque vous déployer un modèle de cours, voici les différents paramètres à sélectionner. 
<draw:frame draw:style-name="media" draw:name="1" text:anchor-type="as-char" draw:z-index="1" svg:width="18.520833333333cm" style:rel-width="100%" svg:height="3.2752940787735cm" style:rel-height="scale"><draw:image xlink:href="Pictures/784d75eed2f349dac3918016a283ab17.png" xlink:type="simple" xlink:show="embed" xlink:actuate="onLoad"/></draw:frame></text:p>
      <text:p text:style-name="Text_20_body">1. Entrer le nom du nouveau cours qui sera déployé selon le modèle sélectionné.</text:p>
      <text:p text:style-name="Text_20_body">2. Entrer le nom abrégé du cours. </text:p>
      <text:p text:style-name="Text_20_body">3. C'est l'identifiant du cours. </text:p>
      <text:p text:style-name="Text_20_body">4. Choisir dans la liste déroulante la catégorie dans laquelle vous souhaitez que le nouveau cours apparaisse. </text:p>
      <text:p text:style-name="Text_20_body">5. Les droits d'édition peuvent être donnés au créateur du nouveau cours. </text:p>
      <text:p text:style-name="Text_20_body"><text:a xlink:type="simple" xlink:href="https://docs.activeprolearn.com/doku.php?id=local:coursetemplates:userguide" text:style-name="Internet_20_link" text:visited-style-name="Visited_20_Internet_20_Link">Revenir au guide d'utilis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5::03:08</meta:creation-date>
    <dc:creator>Generated</dc:creator>
    <dc:date>2026-08-30T05::03:08</dc:date>
    <dc:language>en-US</dc:language>
    <meta:editing-cycles>1</meta:editing-cycles>
    <meta:editing-duration>PT0S</meta:editing-duration>
    <dc:title>local:coursetemplates:features6</dc:title>
  </office:meta>
</office:document-meta>
</file>