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2e954087d92d2b73c55bf00d499b61.png"/>
  <manifest:file-entry manifest:media-type="image/png" manifest:full-path="Pictures/ad20c77ceb21465ca5c10fb8242432dd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602e954087d92d2b73c55bf00d499b61.png" xlink:type="simple" xlink:show="embed" xlink:actuate="onLoad"/></draw:frame></text:p>
      <text:h text:style-name="Heading_20_2" text:outline-level="2"><text:bookmark text:name="local:coursetemplates"/><text:bookmark-start text:name="__RefHeading___coursetemplates_-_modeles_de_cours_1"/><text:bookmark-start text:name="coursetemplates_-_modeles_de_cours"/>CourseTemplates - Modèles de cours<text:bookmark-end text:name="__RefHeading___coursetemplates_-_modeles_de_cours_1"/><text:bookmark-end text:name="coursetemplates_-_modeles_de_cours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Le Plugin  modèles de cours est un formidable outil qui permet de déployer <text:span text:style-name="Strong_20_Emphasis">des modèles ou gabarits de cours</text:span>. </text:p>
      <text:p text:style-name="Text_20_body">Cet outil est particulièrement utile dans le cas vous souhaitez que la structure d'un  cours soit homogène pour un ensemble de cours de l'établissement ou de l'institution.  </text:p>
      <text:p text:style-name="Text_20_body">Les  <text:span text:style-name="Strong_20_Emphasis">gabarits de cours</text:span>, sont des structures ou squelettes de cours vides ou avec du contenu, qui permettent à l'enseignant d'avoir un modèle pré-établi qu'il pourra déployer en quelques clics et dans lequel il pourra ajouter/modifier le contenu pédagogique fourni au départ, sur la base d'un squelette permettant facilité d'usage et gain de temps. 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local:coursetemplate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local:coursetemplate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local:coursetemplate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Définir une catégorie comme “catégorie contenant des modèles”</text:p>
        </text:list-item>
        <text:list-item>
          <text:p text:style-name="List_20_1_Content"> Créer des modèles de cours (ou gabarits)</text:p>
        </text:list-item>
        <text:list-item>
          <text:p text:style-name="List_20_1_Content"> Déployer un nouveau cours à partir d'un modèle existant :</text:p>
          <text:list text:style-name="List_20_1">
            <text:list-item>
              <text:p text:style-name="List_20_1_Content"> avec le nom choisi pour le cours à créer</text:p>
            </text:list-item>
            <text:list-item>
              <text:p text:style-name="List_20_1_Content"> dans la catégorie destination de son choix</text:p>
            </text:list-item>
            <text:list-item>
              <text:p text:style-name="List_20_1_Content_Last"> avec ou non le rôle enseignant dans le cours cible</text:p>
            </text:list-item>
          </text:list>
        </text:list-item>
      </text:list>
      <text:h text:style-name="Heading_20_3" text:outline-level="3"><text:bookmark-start text:name="__RefHeading___fiche_technique_5"/><text:bookmark-start text:name="fiche_technique"/>Fiche technique<text:bookmark-end text:name="__RefHeading___fiche_technique_5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technique :</text:span> local_coursetemplates</text:p>
        </text:list-item>
        <text:list-item>
          <text:p text:style-name="List_20_1_Content"> <text:span text:style-name="Strong_20_Emphasis">Nom du composant :</text:span> Modèles de cours</text:p>
        </text:list-item>
        <text:list-item>
          <text:p text:style-name="List_20_1_Content"> <text:span text:style-name="Strong_20_Emphasis">Versions:</text:span><draw:frame draw:style-name="media" draw:name="1" text:anchor-type="as-char" draw:z-index="1" svg:width="1.8785416666667cm" svg:height="0.74083333333333cm"><draw:image xlink:href="Pictures/ad20c77ceb21465ca5c10fb8242432dd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Anciennes versions :</text:span> 2.7 à 4.0</text:p>
        </text:list-item>
        <text:list-item>
          <text:p text:style-name="List_20_1_Content_Last"> <text:span text:style-name="Strong_20_Emphasis">Distribution :</text:span> Publique et<text:span text:style-name="Strong_20_Emphasis"> PRO</text:span>(TMA)</text:p>
        </text:list-item>
      </text:list>
      <text:list text:style-name="List_20_1" text:continue-numbering="false">
        <text:list-item/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florence@activeprolearn.com : Documentation et revue fonctionnelle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7::11:16</meta:creation-date>
    <dc:creator>Generated</dc:creator>
    <dc:date>2026-09-02T17::11:16</dc:date>
    <dc:language>en-US</dc:language>
    <meta:editing-cycles>1</meta:editing-cycles>
    <meta:editing-duration>PT0S</meta:editing-duration>
    <dc:title>local:coursetemplates</dc:title>
  </office:meta>
</office:document-meta>
</file>