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jpeg" manifest:full-path="Pictures/80f65740895248ed6ab9ea1dc6771e92.jpg"/>
  <manifest:file-entry manifest:media-type="image/jpeg" manifest:full-path="Pictures/1e27a17936c26ff76223d14dbc771180.jpg"/>
  <manifest:file-entry manifest:media-type="image/jpeg" manifest:full-path="Pictures/12c2dbd2953a5b539f2453511c4bad37.jpg"/>
  <manifest:file-entry manifest:media-type="image/jpeg" manifest:full-path="Pictures/b6d74de4ecbf7398e49177dfe2dc5755.jpg"/>
  <manifest:file-entry manifest:media-type="image/jpeg" manifest:full-path="Pictures/0a3561f07a7b9eb19566075b55a25e8a.jpg"/>
  <manifest:file-entry manifest:media-type="image/png" manifest:full-path="Pictures/b0fdd9426dfb0ffcda1f9d0a6a8923b2.png"/>
  <manifest:file-entry manifest:media-type="image/png" manifest:full-path="Pictures/784872ce95059654e61dfdea17a5fa6e.png"/>
  <manifest:file-entry manifest:media-type="image/jpeg" manifest:full-path="Pictures/caa29b37149740b1a28b5392d9dd4761.jpg"/>
  <manifest:file-entry manifest:media-type="image/jpeg" manifest:full-path="Pictures/a5b3338cafe1b32c3fc41781157e797a.jpg"/>
  <manifest:file-entry manifest:media-type="image/png" manifest:full-path="Pictures/a518297b9f9a8a156ce423927297f1c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courseindex:userguide"/><text:bookmark-start text:name="__RefHeading___courseindex_catalogue_de_coursguide_d_utilisation_1"/><text:bookmark-start text:name="courseindex_catalogue_de_coursguide_d_utilisation"/>CourseIndex (catalogue de cours) : Guide d'utilisation<text:bookmark-end text:name="__RefHeading___courseindex_catalogue_de_coursguide_d_utilisation_1"/><text:bookmark-end text:name="courseindex_catalogue_de_coursguide_d_utilisation"/></text:h>
      <text:h text:style-name="Heading_20_3" text:outline-level="3"><text:bookmark-start text:name="__RefHeading___reglages_centraux_du_composant_local_2"/><text:bookmark-start text:name="reglages_centraux_du_composant_local"/>Réglages centraux du composant local<text:bookmark-end text:name="__RefHeading___reglages_centraux_du_composant_local_2"/><text:bookmark-end text:name="reglages_centraux_du_composant_local"/></text:h>
      <text:p text:style-name="Text_20_body"><text:span text:style-name="Source_20_Text"> Administration du site &gt; plugins &gt; plugins locaux &gt; Catalogue de cours</text:span></text:p>
      <text:h text:style-name="Heading_20_4" text:outline-level="4"><text:bookmark-start text:name="__RefHeading___comportement_3"/><text:bookmark-start text:name="comportement"/>Comportement<text:bookmark-end text:name="__RefHeading___comportement_3"/><text:bookmark-end text:name="comportement"/></text:h>
      <text:list text:style-name="List_20_1" text:continue-numbering="false">
        <text:list-item>
          <text:p text:style-name="List_20_1_Content_First"> <text:span text:style-name="Strong_20_Emphasis">Activé :</text:span> Activation/désactivation du catalogue   - Défaut : activé</text:p>
        </text:list-item>
        <text:list-item>
          <text:p text:style-name="List_20_1_Content"> <text:span text:style-name="Strong_20_Emphasis">Catalogue public :</text:span> Choix catalogue public / privé (mode connecté) - Défaut : Oui</text:p>
        </text:list-item>
        <text:list-item>
          <text:p text:style-name="List_20_1_Content"> <text:span text:style-name="Strong_20_Emphasis">Activer la recherche :</text:span> Si cette case n'est pas cochée, le moteur de recherche ne sera pas publié aux utilisateurs -  Défaut : Oui</text:p>
        </text:list-item>
        <text:list-item>
          <text:p text:style-name="List_20_1_Content_Last"> <text:span text:style-name="Strong_20_Emphasis">Liste des cours racine :</text:span> Vous pouvez préciser ici une liste d'id numériques de cours séparés par une virgule pour les cours “à la une” , c'est à dire présentés à la racine absolue du catalogue.</text:p>
        </text:list-item>
      </text:list>
      <text:p text:style-name="Text_20_body"><text:span text:style-name="Strong_20_Emphasis">Exemple :</text:span> 2,10,5</text:p>
      <text:p text:style-name="Text_20_body"><draw:frame draw:style-name="mediacenter" draw:name="1" text:anchor-type="paragraph" draw:z-index="1" svg:width="23.8125cm" style:rel-width="100%" svg:height="5.7661810886253cm" style:rel-height="scale"><draw:image xlink:href="Pictures/80f65740895248ed6ab9ea1dc6771e92.jpg" xlink:type="simple" xlink:show="embed" xlink:actuate="onLoad"/></draw:frame></text:p>
      <text:h text:style-name="Heading_20_4" text:outline-level="4"><text:bookmark-start text:name="__RefHeading___ressources_graphiques_4"/><text:bookmark-start text:name="ressources_graphiques"/>Ressources graphiques<text:bookmark-end text:name="__RefHeading___ressources_graphiques_4"/><text:bookmark-end text:name="ressources_graphiques"/></text:h>
      <text:list text:style-name="List_20_1" text:continue-numbering="false">
        <text:list-item>
          <text:p text:style-name="LastListParagraph_List_20_1_Content_First"><text:span text:style-name="Strong_20_Emphasis"> Mise en page :</text:span> Glissez l'image de rendu par défaut des vignettes de cours pour les affichages</text:p>
        </text:list-item>
      </text:list>
      <text:p text:style-name="Text_20_body"><draw:frame draw:style-name="mediacenter" draw:name="2" text:anchor-type="paragraph" draw:z-index="2" svg:width="21.166666666667cm" style:rel-width="100%" svg:height="4.7220885949088cm" style:rel-height="scale"><draw:image xlink:href="Pictures/1e27a17936c26ff76223d14dbc771180.jpg" xlink:type="simple" xlink:show="embed" xlink:actuate="onLoad"/></draw:frame></text:p>
      <text:h text:style-name="Heading_20_4" text:outline-level="4"><text:bookmark-start text:name="__RefHeading___schema_de_metadonnees_5"/><text:bookmark-start text:name="schema_de_metadonnees"/>Schéma de métadonnées<text:bookmark-end text:name="__RefHeading___schema_de_metadonnees_5"/><text:bookmark-end text:name="schema_de_metadonnees"/></text:h>
      <text:list text:style-name="List_20_1" text:continue-numbering="false">
        <text:list-item>
          <text:p text:style-name="LastListParagraph_List_20_1_Content_First"> L'indexation des cours et formations s'appuie sur la gestion de métadonnées additionnelles de classification. Ce modèle peut être fourni par plusieurs composants potentiels de Moodle, voire des tables extérieures à Moodle. L'indexation de cours nécessite 4 tables pour faire fonctionner le cataloque, lesquelles peuvent être décrites par ce schéma. Le raccordement par défaut utilise les tables de métadonnées du plugin “Elément de cours”. Ces métadonnées pourraient résider dans tout modèle qui respecte les définitions suivantes :</text:p>
        </text:list-item>
      </text:list>
      <text:list text:style-name="Numbering_20_1" text:continue-numbering="false">
        <text:list-item>
          <text:p text:style-name="Numbering_20_1_Content_First"> Une table stocke les valeurs de chaque critère d'indexation</text:p>
        </text:list-item>
        <text:list-item>
          <text:p text:style-name="Numbering_20_1_Content"> Les valeurs d'indexation appartiennent à un critère. Une table existe pour définir le critère.</text:p>
        </text:list-item>
        <text:list-item>
          <text:p text:style-name="Numbering_20_1_Content"> Les différents critères sont combinés par une table de contraintes, laquelle définit quelle combinaison de valeurs est valide.</text:p>
        </text:list-item>
        <text:list-item>
          <text:p text:style-name="Numbering_20_1_Content_Last"> Une table stocke le tagging des cours par les valeurs de critère</text:p>
        </text:list-item>
      </text:list>
      <text:p text:style-name="Text_20_body"><draw:frame draw:style-name="mediacenter" draw:name="3" text:anchor-type="paragraph" draw:z-index="3" svg:width="21.166666666667cm" style:rel-width="100%" svg:height="11.109777015437cm" style:rel-height="scale"><draw:image xlink:href="Pictures/12c2dbd2953a5b539f2453511c4bad37.jpg" xlink:type="simple" xlink:show="embed" xlink:actuate="onLoad"/></draw:frame></text:p>
      <text:h text:style-name="Heading_20_4" text:outline-level="4"><text:bookmark-start text:name="__RefHeading___version_pro_6"/><text:bookmark-start text:name="version_pro"/>Version PRO<text:bookmark-end text:name="__RefHeading___version_pro_6"/><text:bookmark-end text:name="version_pro"/></text:h>
      <text:list text:style-name="List_20_1" text:continue-numbering="false">
        <text:list-item>
          <text:p text:style-name="List_20_1_Content_First"> <text:span text:style-name="Strong_20_Emphasis">Mise en page :</text:span> Version standard ou façon magistère (PRO)</text:p>
        </text:list-item>
        <text:list-item>
          <text:p text:style-name="List_20_1_Content_Last"> <text:span text:style-name="Strong_20_Emphasis">Effet :</text:span> Choisir Opacité ou Halo au choix au passage souris sur une vignette de cours</text:p>
        </text:list-item>
      </text:list>
      <text:p text:style-name="Text_20_body"><draw:frame draw:style-name="mediacenter" draw:name="4" text:anchor-type="paragraph" draw:z-index="4" svg:width="21.166666666667cm" style:rel-width="100%" svg:height="4.5394846217789cm" style:rel-height="scale"><draw:image xlink:href="Pictures/b6d74de4ecbf7398e49177dfe2dc5755.jpg" xlink:type="simple" xlink:show="embed" xlink:actuate="onLoad"/></draw:frame></text:p>
      <text:h text:style-name="Heading_20_3" text:outline-level="3"><text:bookmark-start text:name="__RefHeading___arbre_de_classification_7"/><text:bookmark-start text:name="arbre_de_classification"/>Arbre de classification<text:bookmark-end text:name="__RefHeading___arbre_de_classification_7"/><text:bookmark-end text:name="arbre_de_classification"/></text:h>
      <text:p text:style-name="Text_20_body"><text:span text:style-name="Strong_20_Emphasis">Il s'agit de créer un arbre adaptatif  :</text:span>  C'est un moteur qui va permettre de gérer vraiment la présentation de l'offre de formation totalement indépendamment de l' organisation opérationnelle des cours
(Moodle présente un  arbre de catégorie fonctionnel)</text:p>
      <text:p text:style-name="Text_20_body">Ce moteur  s'appuie sur l'ajout d'un <text:a xlink:type="simple" xlink:href="https://docs.activeprolearn.com/doku.php?id=mod:customlabel" text:style-name="Internet_20_link" text:visited-style-name="Visited_20_Internet_20_Link">élément de cours</text:a> nommé <text:a xlink:type="simple" xlink:href="https://docs.activeprolearn.com/doku.php?id=mod:customlabel:courseclassifier" text:style-name="Internet_20_link" text:visited-style-name="Visited_20_Internet_20_Link">Classification de cours</text:a> dans les cours
 (qui peut être caché ou visible)
Avec cet élément , et le module Course Status, on  peuvent gérer  les classes ou catégories de publication des cours</text:p>
      <text:h text:style-name="Heading_20_3" text:outline-level="3"><text:bookmark-start text:name="__RefHeading___methodologie_8"/><text:bookmark-start text:name="methodologie"/>Méthodologie<text:bookmark-end text:name="__RefHeading___methodologie_8"/><text:bookmark-end text:name="methodologie"/></text:h>
      <text:p text:style-name="Text_20_body"><text:span text:style-name="Strong_20_Emphasis">Définition des nomenclatures</text:span></text:p>
      <text:p text:style-name="Text_20_body">Exemples de nomenclature :</text:p>
      <text:list text:style-name="List_20_1" text:continue-numbering="false">
        <text:list-item>
          <text:p text:style-name="List_20_1_Content_First"> Campus</text:p>
        </text:list-item>
        <text:list-item>
          <text:p text:style-name="List_20_1_Content"> Discipline</text:p>
        </text:list-item>
        <text:list-item>
          <text:p text:style-name="List_20_1_Content"> Niveau de diplôme</text:p>
        </text:list-item>
        <text:list-item>
          <text:p text:style-name="List_20_1_Content"> Secteur activité</text:p>
        </text:list-item>
        <text:list-item>
          <text:p text:style-name="List_20_1_Content"> Disciplines métiers</text:p>
        </text:list-item>
        <text:list-item>
          <text:p text:style-name="List_20_1_Content"> Zone géographique</text:p>
        </text:list-item>
        <text:list-item>
          <text:p text:style-name="List_20_1_Content"> Public cible</text:p>
        </text:list-item>
        <text:list-item>
          <text:p text:style-name="List_20_1_Content_Last"> Etc.</text:p>
        </text:list-item>
      </text:list>
      <text:p text:style-name="Horizontal_20_Line"/>
      <text:h text:style-name="Heading_20_2" text:outline-level="2"><text:bookmark-start text:name="__RefHeading___administration_des_classifieurs_9"/><text:bookmark-start text:name="administration_des_classifieurs"/>Administration des classifieurs<text:bookmark-end text:name="__RefHeading___administration_des_classifieurs_9"/><text:bookmark-end text:name="administration_des_classifieurs"/></text:h>
      <text:h text:style-name="Heading_20_3" text:outline-level="3"><text:bookmark-start text:name="__RefHeading___classification_10"/><text:bookmark-start text:name="classification"/>Classification<text:bookmark-end text:name="__RefHeading___classification_10"/><text:bookmark-end text:name="classification"/></text:h>
      <text:p text:style-name="Text_20_body"><draw:frame draw:style-name="mediacenter" draw:name="5" text:anchor-type="paragraph" draw:z-index="5" svg:width="21.166666666667cm" style:rel-width="100%" svg:height="15.692868217054cm" style:rel-height="scale"><draw:image xlink:href="Pictures/0a3561f07a7b9eb19566075b55a25e8a.jpg" xlink:type="simple" xlink:show="embed" xlink:actuate="onLoad"/></draw:frame></text:p>
      <text:p text:style-name="Text_20_body"><text:span text:style-name="Strong_20_Emphasis">Pour créer et administrer des classifieurs du catalogue</text:span></text:p>
      <text:p text:style-name="Text_20_body"><text:span text:style-name="Source_20_Text">Administration du site &gt; Plugins &gt; Modules d'activités &gt; Eléments de cours &gt; Réglages</text:span></text:p>
      <text:p text:style-name="Text_20_body">&lt;Votre-moodle&gt;/admin/settings.php?section=modsettingcustomlabel</text:p>
      <text:p text:style-name="Text_20_body">Suivre le lien <text:span text:style-name="Strong_20_Emphasis">Classification</text:span> :</text:p>
      <text:p text:style-name="Text_20_body"><text:span text:style-name="Strong_20_Emphasis">Menu Type :</text:span></text:p>
      <text:p text:style-name="Text_20_body"><text:span text:style-name="Emphasis">Le type peut être:</text:span></text:p>
      <text:list text:style-name="List_20_1" text:continue-numbering="false">
        <text:list-item>
          <text:p text:style-name="List_20_1_Content_First"> Une catégorie : Elle est éligible à des mécanismes de recherche par critères successifs.</text:p>
        </text:list-item>
        <text:list-item>
          <text:p text:style-name="List_20_1_Content"> Un filtre : Un tag simple utilisable par des éléments de cours </text:p>
        </text:list-item>
        <text:list-item>
          <text:p text:style-name="List_20_1_Content_Last"> Un filtre de cours : Un tag simple qui pourra être utilisé par des moteurs de catalogues de cours.</text:p>
        </text:list-item>
      </text:list>
      <text:p text:style-name="Text_20_body"><text:span text:style-name="Strong_20_Emphasis">Menu Code :</text:span></text:p>
      <text:p text:style-name="Text_20_body">Ce code peut aider les extractions et exploitations de données dans des systèmes tiers à partir d'extractions produites dans les blocs Rapports configurables ou le bloc Tableau de Bord.
Notez que certains codes sont implicitement liées à certaines fonctionnalités comme par exemple l'indexation de cours (Elément Classification de cours). Cet élément est un utilitaire qui permet de tagguer un cours et de le proposer à un moteur de présentation de catalogue de cours (Composant local Course Index).</text:p>
      <text:list text:style-name="List_20_1" text:continue-numbering="false">
        <text:list-item>
          <text:p text:style-name="List_20_1_Content_First"> LEVEL0 : Utilisez ce code pour construire une 1ère dimension de classification pour le classifieur de cours.</text:p>
        </text:list-item>
        <text:list-item>
          <text:p text:style-name="List_20_1_Content"> LEVEL1 : Utilisez ce code pour construire une 2ème dimension de classification pour le classifieur de cours.</text:p>
        </text:list-item>
        <text:list-item>
          <text:p text:style-name="List_20_1_Content"> LEVEL2 : Utilisez ce code pour construire une 3ème dimension de classification pour le classifieur de cours.</text:p>
        </text:list-item>
        <text:list-item>
          <text:p text:style-name="List_20_1_Content_Last"> PEOPLE : Utilisez ce code pour construite un filtre sur les audiences et publics du cours.</text:p>
        </text:list-item>
      </text:list>
      <text:p text:style-name="Text_20_body"><text:span text:style-name="Emphasis">Pour le type Travail à faire :</text:span></text:p>
      <text:list text:style-name="List_20_1" text:continue-numbering="false">
        <text:list-item>
          <text:p text:style-name="List_20_1_Content_First"> WORKEFFORT : Créez un qualifieur de l'effort d'apprentissage</text:p>
        </text:list-item>
        <text:list-item>
          <text:p text:style-name="List_20_1_Content"> WORKTYPE : Créez un qualifieur de la nature du travail proposé</text:p>
        </text:list-item>
        <text:list-item>
          <text:p text:style-name="List_20_1_Content_Last"> WORKMODE : Créez un qualifieur du périmètre social du travail proposé</text:p>
        </text:list-item>
      </text:list>
      <text:list text:style-name="List_20_1" text:continue-numbering="false">
        <text:list-item>
          <text:p text:style-name="List_20_1_Content_First"> Nom : Nom libre de votre choix</text:p>
        </text:list-item>
        <text:list-item>
          <text:p text:style-name="List_20_1_Content_Last"> Description : Description libre</text:p>
        </text:list-item>
      </text:list>
      <text:p text:style-name="Text_20_body"><text:span text:style-name="Emphasis"><text:span text:style-name="Strong_20_Emphasis">Exemples de classifieurs</text:span></text:span></text:p>
      <text:p text:style-name="Text_20_body"><draw:frame draw:style-name="mediacenter" draw:name="6" text:anchor-type="paragraph" draw:z-index="6" svg:width="11.641666666667cm" svg:height="6.905625cm"><draw:image xlink:href="Pictures/b0fdd9426dfb0ffcda1f9d0a6a8923b2.png" xlink:type="simple" xlink:show="embed" xlink:actuate="onLoad"/></draw:frame></text:p>
      <text:h text:style-name="Heading_20_3" text:outline-level="3"><text:bookmark-start text:name="__RefHeading___valeurs_des_classifieurs_11"/><text:bookmark-start text:name="valeurs_des_classifieurs"/>Valeurs des classifieurs<text:bookmark-end text:name="__RefHeading___valeurs_des_classifieurs_11"/><text:bookmark-end text:name="valeurs_des_classifieurs"/></text:h>
      <text:p text:style-name="Text_20_body">Administration du site/pluginlocaux/modules d'activités/Eléments de cours 
Suivre lien classification</text:p>
      <text:p text:style-name="Text_20_body">Pour chaque classifieur créé, affectez ensuite la liste des valeurs possibles, via l'onglet Valeurs, en choisissant dans la liste déroulante le classifieur concerné par les valeurs à créer.
Exemple pour le classifieur Statut</text:p>
      <text:p text:style-name="Text_20_body"><draw:frame draw:style-name="mediacenter" draw:name="7" text:anchor-type="paragraph" draw:z-index="7" svg:width="21.166666666667cm" style:rel-width="100%" svg:height="6.0251162790698cm" style:rel-height="scale"><draw:image xlink:href="Pictures/784872ce95059654e61dfdea17a5fa6e.png" xlink:type="simple" xlink:show="embed" xlink:actuate="onLoad"/></draw:frame></text:p>
      <text:p text:style-name="Text_20_body"><text:span text:style-name="Emphasis">Exemple de valeurs pour le classifieur “Origine du cours”</text:span></text:p>
      <text:p text:style-name="Text_20_body"><draw:frame draw:style-name="mediacenter" draw:name="8" text:anchor-type="paragraph" draw:z-index="8" svg:width="15.875cm" svg:height="10.890308471455cm"><draw:image xlink:href="Pictures/caa29b37149740b1a28b5392d9dd4761.jpg" xlink:type="simple" xlink:show="embed" xlink:actuate="onLoad"/></draw:frame></text:p>
      <text:h text:style-name="Heading_20_2" text:outline-level="2"><text:bookmark-start text:name="__RefHeading___classer_les_cours_12"/><text:bookmark-start text:name="classer_les_cours"/>Classer les cours<text:bookmark-end text:name="__RefHeading___classer_les_cours_12"/><text:bookmark-end text:name="classer_les_cours"/></text:h>
      <text:p text:style-name="Text_20_body">Ajouter une activité  Elément de cours de <text:a xlink:type="simple" xlink:href="https://docs.activeprolearn.com/doku.php?id=mod:customlabel:courseclassifier" text:style-name="Internet_20_link" text:visited-style-name="Visited_20_Internet_20_Link">Classification de cours</text:a>  sur chaque cours et classer tous les cours.</text:p>
      <text:p text:style-name="Text_20_body">Choisissez le nombre de niveaux de classification souhaité, enregistrez et rééditer pour compléter les autres éléments à compléter.</text:p>
      <text:p text:style-name="Text_20_body">Pour choisir plusieurs éléments dans vos listes, maintenez la touche CTRL du clavier enfoncée.</text:p>
      <text:p text:style-name="Text_20_body"><text:span text:style-name="Emphasis">Exemple de rendus</text:span></text:p>
      <text:p text:style-name="Text_20_body"><draw:frame draw:style-name="mediaright" draw:name="9" text:anchor-type="paragraph" draw:z-index="9" svg:width="15.345833333333cm" svg:height="7.3025cm"><draw:image xlink:href="Pictures/a5b3338cafe1b32c3fc41781157e797a.jpg" xlink:type="simple" xlink:show="embed" xlink:actuate="onLoad"/></draw:frame> <draw:frame draw:style-name="mediacenter" draw:name="10" text:anchor-type="paragraph" draw:z-index="10" svg:width="13.49375cm" svg:height="6.985cm"><draw:image xlink:href="Pictures/a518297b9f9a8a156ce423927297f1c6.png" xlink:type="simple" xlink:show="embed" xlink:actuate="onLoad"/></draw:frame></text:p>
      <text:p text:style-name="Horizontal_20_Line"/>
      <text:h text:style-name="Heading_20_3" text:outline-level="3"><text:bookmark-start text:name="__RefHeading___credits_13"/><text:bookmark-start text:name="credits"/>Crédits<text:bookmark-end text:name="__RefHeading___credits_13"/><text:bookmark-end text:name="credits"/></text:h>
      <text:list text:style-name="List_20_1" text:continue-numbering="false">
        <text:list-item>
          <text:p text:style-name="List_20_1_Content_First"> Valéry Frémaux (valery@activeprolearn.com) - Développements et documentation</text:p>
        </text:list-item>
        <text:list-item>
          <text:p text:style-name="List_20_1_Content_Last"> Florence Labord (florence@activeprolearn.com) Tests fonctionnels et documentation</text:p>
        </text:list-item>
      </text:list>
      <text:p text:style-name="Text_20_body"><text:a xlink:type="simple" xlink:href="https://docs.activeprolearn.com/doku.php?id=local:courseindex" text:style-name="Internet_20_link" text:visited-style-name="Visited_20_Internet_20_Link">Revenir à l'index du composant</text:a> - <text:a xlink:type="simple" xlink:href="https://docs.activeprolearn.com/doku.php?id=plugins" text:style-name="Internet_20_link" text:visited-style-name="Visited_20_Internet_20_Link">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31</meta:creation-date>
    <dc:creator>Generated</dc:creator>
    <dc:date>2026-08-28T23::01:31</dc:date>
    <dc:language>en-US</dc:language>
    <meta:editing-cycles>1</meta:editing-cycles>
    <meta:editing-duration>PT0S</meta:editing-duration>
    <dc:title>local:courseindex:userguide</dc:title>
  </office:meta>
</office:document-meta>
</file>