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8032fcf5624531b9b254b7e391fda58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local:courseindex:technique"/><text:bookmark-start text:name="__RefHeading___courseindex_catalogue_de_coursguide_technique_1"/><text:bookmark-start text:name="courseindex_catalogue_de_coursguide_technique"/>CourseIndex (catalogue de cours) : Guide technique<text:bookmark-end text:name="__RefHeading___courseindex_catalogue_de_coursguide_technique_1"/><text:bookmark-end text:name="courseindex_catalogue_de_coursguide_technique"/></text:h>
      <text:h text:style-name="Heading_20_3" text:outline-level="3"><text:bookmark-start text:name="__RefHeading___capacites_2"/><text:bookmark-start text:name="capacites"/>Capacités<text:bookmark-end text:name="__RefHeading___capacites_2"/><text:bookmark-end text:name="capacites"/></text:h>
      <text:list text:style-name="List_20_1" text:continue-numbering="false">
        <text:list-item>
          <text:p text:style-name="LastListParagraph_List_20_1_Content_First"> local/courseindex:browse :  L'usager avec cette capacité peut consulter l'offre</text:p>
        </text:list-item>
      </text:list>
      <text:list text:style-name="List_20_1" text:continue-numbering="false">
        <text:list-item>
          <text:p text:style-name="LastListParagraph_List_20_1_Content_First"> local/courseindex:manage : L'usager avec cette capacité peut gérer l'index</text:p>
        </text:list-item>
      </text:list>
      <text:h text:style-name="Heading_20_3" text:outline-level="3"><text:bookmark-start text:name="__RefHeading___modele_de_classifieur_3"/><text:bookmark-start text:name="modele_de_classifieur"/>Modèle de classifieur<text:bookmark-end text:name="__RefHeading___modele_de_classifieur_3"/><text:bookmark-end text:name="modele_de_classifieur"/></text:h>
      <text:p text:style-name="Text_20_body"><draw:frame draw:style-name="mediacenter" draw:name="1" text:anchor-type="paragraph" draw:z-index="1" svg:width="13.043958333333cm" svg:height="15.901458333333cm"><draw:image xlink:href="Pictures/8032fcf5624531b9b254b7e391fda587.png" xlink:type="simple" xlink:show="embed" xlink:actuate="onLoad"/></draw:frame>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Développements et documentation</text:p>
        </text:list-item>
        <text:list-item>
          <text:p text:style-name="List_20_1_Content_Last"> Florence Labord (florence@activeprolearn.com) Tests fonctionnels et documentation</text:p>
        </text:list-item>
      </text:list>
      <text:p text:style-name="Text_20_body"><text:a xlink:type="simple" xlink:href="https://docs.activeprolearn.com/doku.php?id=local:courseindex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32:18</meta:creation-date>
    <dc:creator>Generated</dc:creator>
    <dc:date>2026-08-29T13::32:18</dc:date>
    <dc:language>en-US</dc:language>
    <meta:editing-cycles>1</meta:editing-cycles>
    <meta:editing-duration>PT0S</meta:editing-duration>
    <dc:title>local:courseindex:technique</dc:title>
  </office:meta>
</office:document-meta>
</file>