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  <manifest:file-entry manifest:media-type="image/jpeg" manifest:full-path="Pictures/a5ccc629507841e74b4e18c338f1af82.jpg"/>
  <manifest:file-entry manifest:media-type="image/jpeg" manifest:full-path="Pictures/cebe2e18e2b33c8f35495c0a94409f3e.jpg"/>
  <manifest:file-entry manifest:media-type="image/jpeg" manifest:full-path="Pictures/cad810c7135746762eaec27b615400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local:courseindex:rendu"/><text:bookmark-start text:name="__RefHeading___course_index_catalogue_de_cours_1"/><text:bookmark-start text:name="course_index_catalogue_de_cours"/>Course Index (catalogue de cours)<text:bookmark-end text:name="__RefHeading___course_index_catalogue_de_cours_1"/><text:bookmark-end text:name="course_index_catalogue_de_cours"/></text:h>
      <text:h text:style-name="Heading_20_3" text:outline-level="3"><text:bookmark-start text:name="__RefHeading___rendu_du_catalogue_dans_moodle_version_pro_2"/><text:bookmark-start text:name="rendu_du_catalogue_dans_moodle_version_pro"/>Rendu du catalogue dans Moodle version PRO<text:bookmark-end text:name="__RefHeading___rendu_du_catalogue_dans_moodle_version_pro_2"/><text:bookmark-end text:name="rendu_du_catalogue_dans_moodle_version_pro"/></text:h>
      <text:p text:style-name="Text_20_body"><draw:frame draw:style-name="mediacenter" draw:name="1" text:anchor-type="paragraph" draw:z-index="1" svg:width="15.875cm" svg:height="7.2566595631327cm"><draw:image xlink:href="Pictures/a5ccc629507841e74b4e18c338f1af82.jpg" xlink:type="simple" xlink:show="embed" xlink:actuate="onLoad"/></draw:frame></text:p>
      <text:p text:style-name="Text_20_body">Rendu au suivi du lien <text:span text:style-name="Strong_20_Emphasis">“Lire PLus”</text:span> sur le cours en grille.</text:p>
      <text:p text:style-name="Text_20_body"><draw:frame draw:style-name="mediacenter" draw:name="2" text:anchor-type="paragraph" draw:z-index="2" svg:width="15.875cm" svg:height="7.7838173731031cm"><draw:image xlink:href="Pictures/cebe2e18e2b33c8f35495c0a94409f3e.jpg" xlink:type="simple" xlink:show="embed" xlink:actuate="onLoad"/></draw:frame></text:p>
      <text:h text:style-name="Heading_20_3" text:outline-level="3"><text:bookmark-start text:name="__RefHeading___rendu_du_catalogue_dans_moodle_version_communautaire_3"/><text:bookmark-start text:name="rendu_du_catalogue_dans_moodle_version_communautaire"/>Rendu du catalogue dans Moodle version communautaire<text:bookmark-end text:name="__RefHeading___rendu_du_catalogue_dans_moodle_version_communautaire_3"/><text:bookmark-end text:name="rendu_du_catalogue_dans_moodle_version_communautaire"/></text:h>
      <text:p text:style-name="Text_20_body"><draw:frame draw:style-name="mediacenter" draw:name="3" text:anchor-type="paragraph" draw:z-index="3" svg:width="15.875cm" svg:height="7.3996022392457cm"><draw:image xlink:href="Pictures/cad810c7135746762eaec27b61540078.jpg" xlink:type="simple" xlink:show="embed" xlink:actuate="onLoad"/></draw:frame>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 - Développements et documentation</text:p>
        </text:list-item>
        <text:list-item>
          <text:p text:style-name="List_20_1_Content_Last"> Florence Labord (florence@activeprolearn.com) Tests fonctionnels et documentation</text:p>
        </text:list-item>
      </text:list>
      <text:p text:style-name="Text_20_body">
<text:a xlink:type="simple" xlink:href="https://docs.activeprolearn.com/doku.php?id=local:courseindex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29:18</meta:creation-date>
    <dc:creator>Generated</dc:creator>
    <dc:date>2026-08-30T20::29:18</dc:date>
    <dc:language>en-US</dc:language>
    <meta:editing-cycles>1</meta:editing-cycles>
    <meta:editing-duration>PT0S</meta:editing-duration>
    <dc:title>local:courseindex:rendu</dc:title>
  </office:meta>
</office:document-meta>
</file>