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a52e6871c9b5107fd19c05c3a06937.png"/>
  <manifest:file-entry manifest:media-type="image/jpeg" manifest:full-path="Pictures/a5ccc629507841e74b4e18c338f1af82.jpg"/>
  <manifest:file-entry manifest:media-type="image/png" manifest:full-path="Pictures/c593ecb59e579d1325bbffb29ae0606c.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c6a52e6871c9b5107fd19c05c3a06937.png" xlink:type="simple" xlink:show="embed" xlink:actuate="onLoad"/></draw:frame></text:p>
      <text:h text:style-name="Heading_20_2" text:outline-level="2"><text:bookmark text:name="local:courseindex"/><text:bookmark-start text:name="__RefHeading___course_index_catalogue_de_cours_1"/><text:bookmark-start text:name="course_index_catalogue_de_cours"/>Course Index (catalogue de cours)<text:bookmark-end text:name="__RefHeading___course_index_catalogue_de_cours_1"/><text:bookmark-end text:name="course_index_catalogue_de_cours"/></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  catalogue de cours (CourseIndex) est outil permettant d'obtenir un catalogue d'exposition des cours sur Moodle, en les classant avec des entrées multiples et avec la possibilité d'ajouter des filtrages. 
Le catalogue présente une navigation (Browser).</text:p>
      <text:list text:style-name="List_20_1" text:continue-numbering="false">
        <text:list-item>
          <text:p text:style-name="LastListParagraph_List_20_1_Content_First"> <text:a xlink:type="simple" xlink:href="https://docs.activeprolearn.com/doku.php?id=local:courseindex:rendu" text:style-name="Internet_20_link" text:visited-style-name="Visited_20_Internet_20_Link">Voir le rendu</text:a></text:p>
        </text:list-item>
      </text:list>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local:courseindex:installguide" text:style-name="Internet_20_link" text:visited-style-name="Visited_20_Internet_20_Link">Guide d'installation</text:a></text:p>
        </text:list-item>
        <text:list-item>
          <text:p text:style-name="List_20_1_Content"> <text:a xlink:type="simple" xlink:href="https://docs.activeprolearn.com/doku.php?id=local:courseindex:userguide" text:style-name="Internet_20_link" text:visited-style-name="Visited_20_Internet_20_Link">Guide d'utilisation</text:a></text:p>
        </text:list-item>
        <text:list-item>
          <text:p text:style-name="List_20_1_Content_Last"> <text:a xlink:type="simple" xlink:href="https://docs.activeprolearn.com/doku.php?id=local:courseindex: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Exposition publique ou privée du catalogue</text:p>
        </text:list-item>
        <text:list-item>
          <text:p text:style-name="List_20_1_Content"> Catégories/sous catégories avec décompte des cours</text:p>
        </text:list-item>
        <text:list-item>
          <text:p text:style-name="List_20_1_Content"> Catégorie courante des cours affichés sous forme de slider</text:p>
        </text:list-item>
        <text:list-item>
          <text:p text:style-name="List_20_1_Content"> Catégorie courante des cours affichés sous forme de pavés en grille (grid) <text:span text:style-name="Strong_20_Emphasis">(PRO)</text:span></text:p>
        </text:list-item>
        <text:list-item>
          <text:p text:style-name="List_20_1_Content"> Affichage de l'index adaptatif en catégories/sous catégories sous forme de menus accordéons <text:span text:style-name="Strong_20_Emphasis">(PRO)</text:span></text:p>
        </text:list-item>
        <text:list-item>
          <text:p text:style-name="List_20_1_Content"> Choix des cours “à la une” affichés à la racine du catalogue <text:span text:style-name="Strong_20_Emphasis">(PRO)</text:span></text:p>
        </text:list-item>
        <text:list-item>
          <text:p text:style-name="List_20_1_Content"> Recherche basique et avancée <text:span text:style-name="Strong_20_Emphasis">(PRO)</text:span></text:p>
        </text:list-item>
        <text:list-item>
          <text:p text:style-name="List_20_1_Content"> Menu “Lire plus” pour affichage de la classification de cours en panneau droit coulissant <text:span text:style-name="Strong_20_Emphasis">(PRO)</text:span></text:p>
        </text:list-item>
        <text:list-item>
          <text:p text:style-name="List_20_1_Content_Last"> Boutons de raccourcis vers les contenus de cours <text:span text:style-name="Strong_20_Emphasis">(PRO)</text:span></text:p>
        </text:list-item>
      </text:list>
      <text:h text:style-name="Heading_20_3" text:outline-level="3"><text:bookmark-start text:name="__RefHeading___dependance_5"/><text:bookmark-start text:name="dependance"/>Dépendance<text:bookmark-end text:name="__RefHeading___dependance_5"/><text:bookmark-end text:name="dependance"/></text:h>
      <text:list text:style-name="List_20_1" text:continue-numbering="false">
        <text:list-item>
          <text:p text:style-name="LastListParagraph_List_20_1_Content_First"> Utilisation de l'éléments de cours “classification des cours” pour choisir la/les classification(s) et/ou sous-classification(s) de “rangement” du cours concerné au catalogue. <text:a xlink:type="simple" xlink:href="https://docs.activeprolearn.com/doku.php?id=mod:customlabel:courseclassifier" text:style-name="Internet_20_link" text:visited-style-name="Visited_20_Internet_20_Link">Lire plus</text:a>. </text:p>
        </text:list-item>
      </text:list>
      <text:p text:style-name="Text_20_body"><draw:frame draw:style-name="mediacenter" draw:name="1" text:anchor-type="paragraph" draw:z-index="1" svg:width="15.875cm" svg:height="7.2566595631327cm"><draw:image xlink:href="Pictures/a5ccc629507841e74b4e18c338f1af82.jpg" xlink:type="simple" xlink:show="embed" xlink:actuate="onLoad"/></draw:frame></text:p>
      <text:h text:style-name="Heading_20_3" text:outline-level="3"><text:bookmark-start text:name="__RefHeading___compatibilite_6"/><text:bookmark-start text:name="compatibilite"/>Compatibilité<text:bookmark-end text:name="__RefHeading___compatibilite_6"/><text:bookmark-end text:name="compatibilite"/></text:h>
      <text:list text:style-name="List_20_1" text:continue-numbering="false">
        <text:list-item>
          <text:p text:style-name="LastListParagraph_List_20_1_Content_First"> Compatible thème Boost, Fordson , Fordson FEL (APL), Klassplace (APL), Klassroom</text:p>
        </text:list-item>
      </text:list>
      <text:list text:style-name="List_20_1" text:continue-numbering="false">
        <text:list-item>
          <text:p text:style-name="LastListParagraph_List_20_1_Content_First"> Susceptible suivant les thèmes  de rendu surchargé des forms empêchant la sélection des classifieurs</text:p>
        </text:list-item>
      </text:list>
      <text:p text:style-name="Text_20_body">—-</text:p>
      <text:h text:style-name="Heading_20_3" text:outline-level="3"><text:bookmark-start text:name="__RefHeading___fiche_technique_7"/><text:bookmark-start text:name="fiche_technique"/>Fiche technique<text:bookmark-end text:name="__RefHeading___fiche_technique_7"/><text:bookmark-end text:name="fiche_technique"/></text:h>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xt:span> local_courseindex (catalogue de cours)</text:p>
        </text:list-item>
        <text:list-item>
          <text:p text:style-name="List_20_1_Content"> <text:span text:style-name="Strong_20_Emphasis">Nom technique :</text:span> local_courseindex</text:p>
        </text:list-item>
        <text:list-item>
          <text:p text:style-name="List_20_1_Content"> <text:span text:style-name="Strong_20_Emphasis">Versions :</text:span> <draw:frame draw:style-name="media" draw:name="2" text:anchor-type="as-char" draw:z-index="2" svg:width="1.8785416666667cm" svg:height="0.74083333333333cm"><draw:image xlink:href="Pictures/c593ecb59e579d1325bbffb29ae0606c.png" xlink:type="simple" xlink:show="embed" xlink:actuate="onLoad"/></draw:frame> à <draw:frame draw:style-name="media" draw:name="3" text:anchor-type="as-char" draw:z-index="3"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Disponibilité :</text:span> Stable</text:p>
        </text:list-item>
        <text:list-item>
          <text:p text:style-name="List_20_1_Content_Last"> <text:span text:style-name="Strong_20_Emphasis">Distribution :</text:span> Publique et <text:span text:style-name="Strong_20_Emphasis">PRO</text:span></text:p>
        </text:list-item>
      </text:list>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Valéry Frémaux (valery@activeprolearn.com) - Développements et documentation</text:p>
        </text:list-item>
        <text:list-item>
          <text:p text:style-name="List_20_1_Content_Last"> Florence Labord (florence@activeprolearn.com) Tests fonctionnels et documentation</text:p>
        </text:list-item>
      </text:list>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5::43:41</meta:creation-date>
    <dc:creator>Generated</dc:creator>
    <dc:date>2026-09-01T15::43:41</dc:date>
    <dc:language>en-US</dc:language>
    <meta:editing-cycles>1</meta:editing-cycles>
    <meta:editing-duration>PT0S</meta:editing-duration>
    <dc:title>local:courseindex</dc:title>
  </office:meta>
</office:document-meta>
</file>