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940e7678e325915d56c8ac3db129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aplcore:userguide"/><text:bookmark-start text:name="__RefHeading___aplcoreconfiguration_de_la_documentation_additionnelle_1"/><text:bookmark-start text:name="aplcoreconfiguration_de_la_documentation_additionnelle"/>APLCore : Configuration de la documentation additionnelle<text:bookmark-end text:name="__RefHeading___aplcoreconfiguration_de_la_documentation_additionnelle_1"/><text:bookmark-end text:name="aplcoreconfiguration_de_la_documentation_additionnelle"/></text:h>
      <text:p text:style-name="Text_20_body">Un certain nombre de plugins ActiveProLearn permettent d'accéder à une documentation enrichie fournie en complément du support de TMA. Les paramètres suivants permettent de configurer l'accès à cette documentation.</text:p>
      <text:p text:style-name="Text_20_body">L'accès à la documentation étendue nécessite:</text:p>
      <text:list text:style-name="List_20_1" text:continue-numbering="false">
        <text:list-item>
          <text:p text:style-name="List_20_1_Content_First"> Un identifiant d'abonné fourni par APL en complément de vos  produits</text:p>
        </text:list-item>
        <text:list-item>
          <text:p text:style-name="List_20_1_Content_Last"> Une clef publique fournie par APL et correspondant à votre identifiant d'abonné</text:p>
        </text:list-item>
      </text:list>
      <text:p text:style-name="Text_20_body">Le fonctionnement du déroutage de documentation pour les plugins APL suppose un ajout de code (patch) dans le code moodle standard. en l'absence de ce patch, il n'y aura simplement pas de déroutage et la documentation “standard” de Moodle sera toujours accessible derrière le lien de documentation contextuelle.</text:p>
      <text:p text:style-name="Text_20_body"><draw:frame draw:style-name="mediacenter" draw:name="800px Legend" text:anchor-type="paragraph" draw:z-index="0" svg:width="43.841458333333cm" style:rel-width="100%"><draw:text-box><text:p text:style-name="legendcenter"><draw:frame draw:style-name="mediacenter" draw:name="800px" text:anchor-type="paragraph" draw:z-index="0" svg:width="43.841458333333cm" style:rel-width="100%" svg:height="15.292916666667cm" style:rel-height="scale"><draw:image xlink:href="Pictures/3f940e7678e325915d56c8ac3db12961.png" xlink:type="simple" xlink:show="embed" xlink:actuate="onLoad"/></draw:frame>800px</text:p></draw:text-box></draw:frame></text:p>
      <text:h text:style-name="Heading_20_4" text:outline-level="4"><text:bookmark-start text:name="__RefHeading___url_de_base_de_la_documentation_2"/><text:bookmark-start text:name="url_de_base_de_la_documentation"/>Url de base de la documentation<text:bookmark-end text:name="__RefHeading___url_de_base_de_la_documentation_2"/><text:bookmark-end text:name="url_de_base_de_la_documentation"/></text:h>
      <text:p text:style-name="Text_20_body">L'URL du service de documentation additionnelle de l'éditeur (APL). Cette URL peut comporter un paramètre <text:span text:style-name="Source_20_Text">{lang}</text:span> pour adapter le routage vers une langue supportée de la documentation (actuellement uniquement fr ou en)</text:p>
      <text:h text:style-name="Heading_20_4" text:outline-level="4"><text:bookmark-start text:name="__RefHeading___id_d_abonne_a_la_documentation_3"/><text:bookmark-start text:name="id_d_abonne_a_la_documentation"/>Id d'abonné à la documentation<text:bookmark-end text:name="__RefHeading___id_d_abonne_a_la_documentation_3"/><text:bookmark-end text:name="id_d_abonne_a_la_documentation"/></text:h>
      <text:p text:style-name="Text_20_body">L'accès à la documentation étendue nécessite d'avoir obtenu un identifiant d'abonné à la documentation. Cet identifiant vous est fourni par ActiveProLearn, en complément de vos licences de Tierce Maintenance Applicative.</text:p>
      <text:p text:style-name="Text_20_body">
<text:a xlink:type="simple" xlink:href="https://docs.activeprolearn.com/doku.php?id=local:aplcore" text:style-name="Internet_20_link" text:visited-style-name="Visited_20_Internet_20_Link">Retour au sommaire</text:a> - <text:a xlink:type="simple" xlink:href="https://docs.activeprolearn.com/doku.php?id=start" text:style-name="Internet_20_link" text:visited-style-name="Visited_20_Internet_20_Link">Retour aux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8::08:26</meta:creation-date>
    <dc:creator>Generated</dc:creator>
    <dc:date>2026-09-13T18::08:26</dc:date>
    <dc:language>en-US</dc:language>
    <meta:editing-cycles>1</meta:editing-cycles>
    <meta:editing-duration>PT0S</meta:editing-duration>
    <dc:title>local:aplcore:userguide</dc:title>
  </office:meta>
</office:document-meta>
</file>