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9bc97867e783dd48245aaea4da693f82.png"/>
  <manifest:file-entry manifest:media-type="image/png" manifest:full-path="Pictures/150335567531f9c243b63abebbe5d76e.png"/>
  <manifest:file-entry manifest:media-type="image/png" manifest:full-path="Pictures/bf4d440c641900a1b43f3119adf94c69.png"/>
  <manifest:file-entry manifest:media-type="image/png" manifest:full-path="Pictures/c55eb7ec14b2b62a45512375da73559f.png"/>
  <manifest:file-entry manifest:media-type="image/png" manifest:full-path="Pictures/da40a94cc191a5ea593ad659932859c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licencekey"/><text:bookmark-start text:name="__RefHeading___cle_de_licence_support_du_plugin_1"/><text:bookmark-start text:name="cle_de_licence_support_du_plugin"/>Clé de licence support du plugin<text:bookmark-end text:name="__RefHeading___cle_de_licence_support_du_plugin_1"/><text:bookmark-end text:name="cle_de_licence_support_du_plugin"/></text:h>
      <text:h text:style-name="Heading_20_3" text:outline-level="3"><text:bookmark-start text:name="__RefHeading___vous_etes_distributeur_partenaire_2"/><text:bookmark-start text:name="vous_etes_distributeur_partenaire"/>Vous êtes distributeur/partenaire<text:bookmark-end text:name="__RefHeading___vous_etes_distributeur_partenaire_2"/><text:bookmark-end text:name="vous_etes_distributeur_partenaire"/></text:h>
      <text:p text:style-name="Text_20_body"><text:span text:style-name="Strong_20_Emphasis">A/</text:span> Une fois le plugin installé, en fin de section “Distribution du plugin”, cliquez directement sur le lien <text:span text:style-name="Strong_20_Emphasis">Enregistrer le plugin</text:span></text:p>
      <text:p text:style-name="Text_20_body"><draw:frame draw:style-name="media" draw:name="1" text:anchor-type="as-char" draw:z-index="1" svg:width="21.166666666667cm" style:rel-width="100%" svg:height="10.73593440769cm" style:rel-height="scale"><draw:image xlink:href="Pictures/9bc97867e783dd48245aaea4da693f82.png" xlink:type="simple" xlink:show="embed" xlink:actuate="onLoad"/></draw:frame></text:p>
      <text:p text:style-name="Text_20_body"><text:span text:style-name="Strong_20_Emphasis">B/ Sur l'interface : </text:span></text:p>
      <text:list text:style-name="Numbering_20_1" text:continue-numbering="false">
        <text:list-item>
          <text:p text:style-name="Numbering_20_1_Content_First"> Entrez le code fournisseur : apl</text:p>
        </text:list-item>
        <text:list-item>
          <text:p text:style-name="Numbering_20_1_Content"> Entrez votre code partenaire : Il vous a été délivré par ActiveProLearn</text:p>
        </text:list-item>
        <text:list-item>
          <text:p text:style-name="Numbering_20_1_Content_Last"> Validez</text:p>
        </text:list-item>
      </text:list>
      <text:p text:style-name="Text_20_body"><draw:frame draw:style-name="media" draw:name="2" text:anchor-type="as-char" draw:z-index="2" svg:width="15.875cm" svg:height="6.6726959517657cm"><draw:image xlink:href="Pictures/150335567531f9c243b63abebbe5d76e.png" xlink:type="simple" xlink:show="embed" xlink:actuate="onLoad"/></draw:frame></text:p>
      <text:p text:style-name="Text_20_body"><text:span text:style-name="Strong_20_Emphasis">C/ Sur l'interface :</text:span></text:p>
      <text:list text:style-name="Numbering_20_1" text:continue-numbering="false">
        <text:list-item>
          <text:p text:style-name="Numbering_20_1_Content_First"> Sélectionnez l'option de licence : Setup (ou renouvellement année n+1)</text:p>
        </text:list-item>
        <text:list-item>
          <text:p text:style-name="Numbering_20_1_Content_Last"> Validez. </text:p>
        </text:list-item>
      </text:list>
      <text:p text:style-name="Text_20_body"><draw:frame draw:style-name="media" draw:name="3" text:anchor-type="as-char" draw:z-index="3" svg:width="15.875cm" svg:height="7.3451492537313cm"><draw:image xlink:href="Pictures/bf4d440c641900a1b43f3119adf94c69.png" xlink:type="simple" xlink:show="embed" xlink:actuate="onLoad"/></draw:frame></text:p>
      <text:list text:style-name="Numbering_20_1" text:continue-numbering="false">
        <text:list-item>
          <text:p text:style-name="LastListParagraph_Numbering_20_1_Content_First"> Le code d’activation de TMA est enregistré dans le plugin et la version “Pro” est disponible (une coche verte doit apparaître à droite du champ de licence).</text:p>
        </text:list-item>
      </text:list>
      <text:p text:style-name="Text_20_body"><draw:frame draw:style-name="media" draw:name="4" text:anchor-type="as-char" draw:z-index="4" svg:width="10.583333333333cm" svg:height="1.4183848797251cm"><draw:image xlink:href="Pictures/c55eb7ec14b2b62a45512375da73559f.png" xlink:type="simple" xlink:show="embed" xlink:actuate="onLoad"/></draw:frame></text:p>
      <text:p text:style-name="Text_20_body"><text:span text:style-name="Strong_20_Emphasis">Utilisation du plugin sur plusieurs instances Moodle distinctes</text:span></text:p>
      <text:p text:style-name="Text_20_body">Il est possible d'obtenir une extension de validité de vos codes d'activation sur plusieurs instances, par exemple pour permettre le fonctionnement complet sur un domaine de test ou de qualification. 
Contactez nous pour faire enregistrer les domaines annexes.</text:p>
      <text:p text:style-name="Text_20_body">Cette possibilité convient également au déploiement du plugin sur plusieurs domaine de production, en fonction des accords de licence dont vous bénéficiez. Dans ce cas, la même clef est valide sur l'ensemble de vos domaines.</text:p>
      <text:p text:style-name="Horizontal_20_Line"/>
      <text:h text:style-name="Heading_20_3" text:outline-level="3"><text:bookmark-start text:name="__RefHeading___vous_obtenez_directement_le_plugin_aupres_d_activeprolearn_3"/><text:bookmark-start text:name="vous_obtenez_directement_le_plugin_aupres_d_activeprolearn"/>Vous obtenez directement le plugin auprès d'ActiveProLearn<text:bookmark-end text:name="__RefHeading___vous_obtenez_directement_le_plugin_aupres_d_activeprolearn_3"/><text:bookmark-end text:name="vous_obtenez_directement_le_plugin_aupres_d_activeprolearn"/></text:h>
      <text:p text:style-name="Text_20_body">Une fois le plugin installé, dans la section “Distribution du plugin” des réglages centraux du plugin,</text:p>
      <text:list text:style-name="Numbering_20_1" text:continue-numbering="false">
        <text:list-item>
          <text:p text:style-name="Numbering_20_1_Content_First"> Entrez le code fournisseur : apl</text:p>
        </text:list-item>
        <text:list-item>
          <text:p text:style-name="Numbering_20_1_Content"> Entrez la clef d'activation (la clef vous aura été communiquée par APL)</text:p>
        </text:list-item>
        <text:list-item>
          <text:p text:style-name="Numbering_20_1_Content"> Validez. </text:p>
        </text:list-item>
        <text:list-item>
          <text:p text:style-name="Numbering_20_1_Content_Last"> Le code d’activation de TMA est enregistré dans le plugin et la version “Pro” est disponible (une coche verte doit apparaître à droite du champ de licence).</text:p>
        </text:list-item>
      </text:list>
      <text:p text:style-name="Text_20_body"><draw:frame draw:style-name="media" draw:name="5" text:anchor-type="as-char" draw:z-index="5" svg:width="10.583333333333cm" svg:height="1.4183848797251cm"><draw:image xlink:href="Pictures/c55eb7ec14b2b62a45512375da73559f.png" xlink:type="simple" xlink:show="embed" xlink:actuate="onLoad"/></draw:frame></text:p>
      <text:h text:style-name="Heading_20_3" text:outline-level="3"><text:bookmark-start text:name="__RefHeading___vous_obtenez_le_plugin_par_un_redistributeur_4"/><text:bookmark-start text:name="vous_obtenez_le_plugin_par_un_redistributeur"/>Vous obtenez le plugin par un redistributeur<text:bookmark-end text:name="__RefHeading___vous_obtenez_le_plugin_par_un_redistributeur_4"/><text:bookmark-end text:name="vous_obtenez_le_plugin_par_un_redistributeur"/></text:h>
      <text:p text:style-name="Text_20_body">Une fois le plugin installé, dans la section “Distribution du plugin” des réglages centraux du plugin,</text:p>
      <text:list text:style-name="Numbering_20_1" text:continue-numbering="false">
        <text:list-item>
          <text:p text:style-name="Numbering_20_1_Content_First"> Entrez le code fournisseur et la clef d'activation (ils vous ont ont été communiqués par votre distributeur)</text:p>
        </text:list-item>
        <text:list-item>
          <text:p text:style-name="Numbering_20_1_Content_Last"> Validez.</text:p>
        </text:list-item>
      </text:list>
      <text:p text:style-name="Text_20_body"><draw:frame draw:style-name="media" draw:name="6" text:anchor-type="as-char" draw:z-index="6" svg:width="21.166666666667cm" style:rel-width="100%" svg:height="10.046929471708cm" style:rel-height="scale"><draw:image xlink:href="Pictures/da40a94cc191a5ea593ad659932859c0.png" xlink:type="simple" xlink:show="embed" xlink:actuate="onLoad"/></draw:frame></text:p>
      <text:p text:style-name="Text_20_body">Le code d’activation de TMA est enregistré dans le plugin et la version “Pro” est disponible (une coche verte doit apparaître à droite du champ de licence).</text:p>
      <text:p text:style-name="Text_20_body"><draw:frame draw:style-name="media" draw:name="7" text:anchor-type="as-char" draw:z-index="7" svg:width="10.583333333333cm" svg:height="1.4183848797251cm"><draw:image xlink:href="Pictures/c55eb7ec14b2b62a45512375da73559f.png" xlink:type="simple" xlink:show="embed" xlink:actuate="onLoad"/></draw:frame></text:p>
      <text:p text:style-name="Horizontal_20_Line"/>
      <text:p text:style-name="Text_20_body"> <text:a xlink:type="simple" xlink:href="https://docs.activeprolearn.com/doku.php?id=plugins" text:style-name="Internet_20_link" text:visited-style-name="Visited_20_Internet_20_Link">Index des plugins</text:a> - <text:a xlink:type="simple" xlink:href="https://docs.activeprolearn.com/doku.php?id=start" text:style-name="Internet_20_link" text:visited-style-name="Visited_20_Internet_20_Link">Accueil d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10::18:06</meta:creation-date>
    <dc:creator>Generated</dc:creator>
    <dc:date>2026-09-03T10::18:06</dc:date>
    <dc:language>en-US</dc:language>
    <meta:editing-cycles>1</meta:editing-cycles>
    <meta:editing-duration>PT0S</meta:editing-duration>
    <dc:title>licencekey</dc:title>
  </office:meta>
</office:document-meta>
</file>