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jpeg" manifest:full-path="Pictures/daecb0a0fb9947694e471a64e29a2070.jpg"/>
  <manifest:file-entry manifest:media-type="image/jpeg" manifest:full-path="Pictures/e6d1b354087b7d286fcdd3cb0bc95f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guide_de_telechargement_github"/><text:bookmark-start text:name="__RefHeading___guide_de_telechargement_github_1"/><text:bookmark-start text:name="guide_de_telechargement_github"/>Guide de téléchargement GitHub<text:bookmark-end text:name="__RefHeading___guide_de_telechargement_github_1"/><text:bookmark-end text:name="guide_de_telechargement_github"/></text:h>
      <text:p text:style-name="Text_20_body">Le catalogue vous orientera de préférence vers nos volumes GitHub qui bénéficient de reversements et de synchronisations plus fréquentes que le site moodle.org (Pour des raisons logistiques).</text:p>
      <text:p text:style-name="Text_20_body">Sur chaque dépôt vous pourrez cliquer sur le bouton “BRANCH: &lt;branche&gt;” pour trouver la branche que correspond à votre version de Moodle. Choisissez la branche comme indiqué sur l'image ci-dessous : </text:p>
      <text:p text:style-name="Text_20_body"><draw:frame draw:style-name="mediacenter" draw:name="1" text:anchor-type="paragraph" draw:z-index="1" svg:width="11.086041666667cm" svg:height="11.932708333333cm"><draw:image xlink:href="Pictures/daecb0a0fb9947694e471a64e29a2070.jpg" xlink:type="simple" xlink:show="embed" xlink:actuate="onLoad"/></draw:frame></text:p>
      <text:p text:style-name="Text_20_body">Puis cherchez le bouton de téléchargement du fichier ZIP sur la droite : </text:p>
      <text:p text:style-name="Text_20_body"><draw:frame draw:style-name="mediacenter" draw:name="2" text:anchor-type="paragraph" draw:z-index="2" svg:width="8.5725cm" style:rel-width="100%" svg:height="5.635625cm" style:rel-height="scale"><draw:image xlink:href="Pictures/e6d1b354087b7d286fcdd3cb0bc95f9d.jpg" xlink:type="simple" xlink:show="embed" xlink:actuate="onLoad"/></draw:frame></text:p>
      <text:p text:style-name="Text_20_body">Cliquez sur la mention “Download Zip”. Le dépôt est organisé de façon à ce que vous ayez à dézipper dans le container de plugins approprié, sans renommage du répertoire du plugin.</text:p>
      <text:h text:style-name="Heading_20_3" text:outline-level="3"><text:bookmark-start text:name="__RefHeading___par_exemple_2"/><text:bookmark-start text:name="par_exemple"/>Par exemple<text:bookmark-end text:name="__RefHeading___par_exemple_2"/><text:bookmark-end text:name="par_exemple"/></text:h>
      <text:p text:style-name="Text_20_body">Pour télécharge le module flashcard, rendez vous sur <text:a xlink:type="simple" xlink:href="http://github.com/vfremaux/moodle-mod_flashcard" text:style-name="Internet_20_link" text:visited-style-name="Visited_20_Internet_20_Link">http://github.com/vfremaux/moodle-mod_flashcard</text:a>, choisissez la branche, téléchargez le ZIP, déposez le dans le répertoire /mod de votre distribution Moodle, puis décompactez-le à cet endroit. Une fois les fichiers du module installé, il est conseillé de supprimer le ZIP original.</text:p>
      <text:p text:style-name="Horizontal_20_Line"/>
      <text:p text:style-name="Text_20_body"><text:a xlink:type="simple" xlink:href="https://docs.activeprolearn.com/doku.php?id=faq" text:style-name="Internet_20_link" text:visited-style-name="Visited_20_Internet_20_Link">Guide de démarrage/FAQ sur Moodle</text:a> - <text:a xlink:type="simple" xlink:href="https://docs.activeprolearn.com/doku.php?id=start" text:style-name="Internet_20_link" text:visited-style-name="Visited_20_Internet_20_Link">Voir le Catalogue des services</text:a> - <text:a xlink:type="simple" xlink:href="https://docs.activeprolearn.com/doku.php?id=plugins" text:style-name="Internet_20_link" text:visited-style-name="Visited_20_Internet_20_Link">Aller à l'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3::18:36</meta:creation-date>
    <dc:creator>Generated</dc:creator>
    <dc:date>2026-09-13T13::18:36</dc:date>
    <dc:language>en-US</dc:language>
    <meta:editing-cycles>1</meta:editing-cycles>
    <meta:editing-duration>PT0S</meta:editing-duration>
    <dc:title>guide_de_telechargement_github</dc:title>
  </office:meta>
</office:document-meta>
</file>