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a52e6871c9b5107fd19c05c3a06937.png"/>
  <manifest:file-entry manifest:media-type="image/png" manifest:full-path="Pictures/f39bfdd902cbd862f70b09698e1197e2.png"/>
  <manifest:file-entry manifest:media-type="image/png" manifest:full-path="Pictures/ae9dac9b16f8e909c286effb7f46fb67.png"/>
  <manifest:file-entry manifest:media-type="image/png" manifest:full-path="Pictures/7ec1d3689cb3488bcee7b756706347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c6a52e6871c9b5107fd19c05c3a06937.png" xlink:type="simple" xlink:show="embed" xlink:actuate="onLoad"/></draw:frame></text:p>
      <text:h text:style-name="Heading_20_2" text:outline-level="2"><text:bookmark text:name="format:page:userguide"/><text:bookmark-start text:name="__RefHeading___format_pageguide_d_utilisation_1"/><text:bookmark-start text:name="format_pageguide_d_utilisation"/>Format Page : Guide d'utilisation<text:bookmark-end text:name="__RefHeading___format_pageguide_d_utilisation_1"/><text:bookmark-end text:name="format_pageguide_d_utilisation"/></text:h>
      <text:p text:style-name="Text_20_body"><draw:frame draw:style-name="mediaright" draw:name="1" text:anchor-type="paragraph" draw:z-index="1" svg:width="3.4395833333333cm" style:rel-width="100%" svg:height="3.4395833333333cm" style:rel-height="scale"><draw:image xlink:href="Pictures/f39bfdd902cbd862f70b09698e1197e2.png" xlink:type="simple" xlink:show="embed" xlink:actuate="onLoad"/></draw:frame></text:p>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e mode page permet  une  organisation des votre cours bien lisible, en créant autant de page avec leurs séquences et sections d'apprentissages que nécessaire, et éviter des longueurs d'affichage en terme de contenus sur le même écran.</text:p>
      <text:p text:style-name="Text_20_body"><text:span text:style-name="Emphasis"><text:span text:style-name="Strong_20_Emphasis">Plusieurs stratégies de navigation au sein des pages s'offrent à vous :</text:span></text:span></text:p>
      <text:p text:style-name="Text_20_body">Le mode page (à page), permet une avancée linéaire, ou en “entonnoir” sur le cours  pour les apprenants, si vous souhaitez mettre en œuvre un cours ou vous êtes assurés que toutes les étapes sont franchies :
Par exemple, vous pouvez verrouiller le passage à la page suivante sur condition de résultat d'une activité notée, comme un QCM par exemple.
Le navigation s'effectuera en cliquant sur les flèches retour arrière/avant présents sur les pages de votre choix.</text:p>
      <text:p text:style-name="Text_20_body">Vous pouvez au contraire vouloir laisser une circulation “libre” à vos apprenants entre les différentes pages, dans ce cas, il suffit à vos utilisateurs de cliquer sur le lien de leur choix sur le bloc <text:a xlink:type="simple" xlink:href="https://docs.activeprolearn.com/doku.php?id=blocks:pagetracker" text:style-name="Internet_20_link" text:visited-style-name="Visited_20_Internet_20_Link">Sommaire</text:a>, pour rejoindre la page ou sous-page désirée, ou d'utiliser les flèches retour arrière/avant présents sur chaque page pour rejoindre la page précédente ou suivant de la page en cours de consultation.</text:p>
      <text:p text:style-name="Text_20_body">Enfin, votre stratégie peut être un mix des deux items précédents.</text:p>
      <text:h text:style-name="Heading_20_4" text:outline-level="4"><text:bookmark-start text:name="__RefHeading___point_de_depart_commun_pour_gerer_les_pages_3"/><text:bookmark-start text:name="point_de_depart_commun_pour_gerer_les_pages"/>Point de départ commun pour gérer les pages<text:bookmark-end text:name="__RefHeading___point_de_depart_commun_pour_gerer_les_pages_3"/><text:bookmark-end text:name="point_de_depart_commun_pour_gerer_les_pages"/></text:h>
      <text:p text:style-name="Text_20_body">Passez en mode Edition, pour voir tous les menus situés en haut de page qui permettent de gérer la structure du cours, à travers les différentes pages et leur organisation. Suivant que vous mobilisez ou non le sélecteur d'activité modifié, la présentation peut légèrement varier, mais ne change rien en terme de gestion de ce format de cours.</text:p>
      <text:p text:style-name="Text_20_body"><draw:frame draw:style-name="mediacenter" draw:name="2" text:anchor-type="paragraph" draw:z-index="2" svg:width="21.166666666667cm" style:rel-width="100%" svg:height="2.0913861744481cm" style:rel-height="scale"><draw:image xlink:href="Pictures/ae9dac9b16f8e909c286effb7f46fb67.png" xlink:type="simple" xlink:show="embed" xlink:actuate="onLoad"/></draw:frame>
<draw:frame draw:style-name="mediacenter" draw:name="3" text:anchor-type="paragraph" draw:z-index="3" svg:width="21.166666666667cm" style:rel-width="100%" svg:height="2.7199341021417cm" style:rel-height="scale"><draw:image xlink:href="Pictures/7ec1d3689cb3488bcee7b756706347d4.png" xlink:type="simple" xlink:show="embed" xlink:actuate="onLoad"/></draw:frame></text:p>
      <text:h text:style-name="Heading_20_4" text:outline-level="4"><text:bookmark-start text:name="__RefHeading___mise_en_oeuvre_4"/><text:bookmark-start text:name="mise_en_oeuvre"/>Mise en oeuvre<text:bookmark-end text:name="__RefHeading___mise_en_oeuvre_4"/><text:bookmark-end text:name="mise_en_oeuvre"/></text:h>
      <text:p text:style-name="Text_20_body">Sur le plan opérationnel, voici les éléments que nous allons aborder :</text:p>
      <text:list text:style-name="List_20_1" text:continue-numbering="false">
        <text:list-item>
          <text:p text:style-name="List_20_1_Content_First"> <text:a xlink:type="simple" xlink:href="https://docs.activeprolearn.com/doku.php?id=format:page:settingsformatpage" text:style-name="Internet_20_link" text:visited-style-name="Visited_20_Internet_20_Link">Réglages centraux du plugin du format page (administration)</text:a></text:p>
        </text:list-item>
        <text:list-item>
          <text:p text:style-name="List_20_1_Content"> <text:a xlink:type="simple" xlink:href="https://docs.activeprolearn.com/doku.php?id=format:page:addformatpage" text:style-name="Internet_20_link" text:visited-style-name="Visited_20_Internet_20_Link">Créer un cours au format page</text:a></text:p>
        </text:list-item>
        <text:list-item>
          <text:p text:style-name="List_20_1_Content"> <text:a xlink:type="simple" xlink:href="https://docs.activeprolearn.com/doku.php?id=format:page:createpageformatpage" text:style-name="Internet_20_link" text:visited-style-name="Visited_20_Internet_20_Link">Créer/ajouter une page</text:a></text:p>
        </text:list-item>
        <text:list-item>
          <text:p text:style-name="List_20_1_Content"> <text:a xlink:type="simple" xlink:href="https://docs.activeprolearn.com/doku.php?id=format:page:managepageformatpage" text:style-name="Internet_20_link" text:visited-style-name="Visited_20_Internet_20_Link">Gérer les pages : Renommer, dupliquer, supprimer une page</text:a></text:p>
        </text:list-item>
        <text:list-item>
          <text:p text:style-name="List_20_1_Content"> <text:a xlink:type="simple" xlink:href="https://docs.activeprolearn.com/doku.php?id=format:page:commentpageformatpage" text:style-name="Internet_20_link" text:visited-style-name="Visited_20_Internet_20_Link">Commenter les pages</text:a></text:p>
        </text:list-item>
        <text:list-item>
          <text:p text:style-name="List_20_1_Content"> <text:a xlink:type="simple" xlink:href="https://docs.activeprolearn.com/doku.php?id=format:page:organisationpagesformatpage" text:style-name="Internet_20_link" text:visited-style-name="Visited_20_Internet_20_Link">Organiser les pages</text:a></text:p>
        </text:list-item>
        <text:list-item>
          <text:p text:style-name="List_20_1_Content_Last"> <text:a xlink:type="simple" xlink:href="https://docs.activeprolearn.com/doku.php?id=format:page:surchargerpageformatpage" text:style-name="Internet_20_link" text:visited-style-name="Visited_20_Internet_20_Link">Surcharger une page par une activité</text:a></text:p>
        </text:list-item>
      </text:list>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Valéry Frémaux sur un développement original de MoodleRooms : Développement et documentation</text:p>
        </text:list-item>
        <text:list-item>
          <text:p text:style-name="List_20_1_Content_Last"> Florence Labord : Documentation et illustrations</text:p>
        </text:list-item>
      </text:list>
      <text:p text:style-name="Text_20_body"><text:a xlink:type="simple" xlink:href="https://docs.activeprolearn.com/doku.php?id=format:page" text:style-name="Internet_20_link" text:visited-style-name="Visited_20_Internet_20_Link">Retour à l'index du format Pag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59:58</meta:creation-date>
    <dc:creator>Generated</dc:creator>
    <dc:date>2026-08-28T22::59:58</dc:date>
    <dc:language>en-US</dc:language>
    <meta:editing-cycles>1</meta:editing-cycles>
    <meta:editing-duration>PT0S</meta:editing-duration>
    <dc:title>format:page:userguide</dc:title>
  </office:meta>
</office:document-meta>
</file>