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a52e6871c9b5107fd19c05c3a06937.png"/>
  <manifest:file-entry manifest:media-type="image/png" manifest:full-path="Pictures/e635dd9b08d24aeeb5d0788337083f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c6a52e6871c9b5107fd19c05c3a06937.png" xlink:type="simple" xlink:show="embed" xlink:actuate="onLoad"/></draw:frame></text:p>
      <text:h text:style-name="Heading_20_2" text:outline-level="2"><text:bookmark text:name="format:page:settingsformatpage"/><text:bookmark-start text:name="__RefHeading___format_pageguide_d_utilisation_1"/><text:bookmark-start text:name="format_pageguide_d_utilisation"/>Format page : Guide d'utilisation<text:bookmark-end text:name="__RefHeading___format_pageguide_d_utilisation_1"/><text:bookmark-end text:name="format_pageguide_d_utilisation"/></text:h>
      <text:h text:style-name="Heading_20_3" text:outline-level="3"><text:bookmark-start text:name="__RefHeading___reglages_centraux_du_plugin_2"/><text:bookmark-start text:name="reglages_centraux_du_plugin"/>Réglages centraux du plugin<text:bookmark-end text:name="__RefHeading___reglages_centraux_du_plugin_2"/><text:bookmark-end text:name="reglages_centraux_du_plugin"/></text:h>
      <text:p text:style-name="Text_20_body"><text:span text:style-name="Strong_20_Emphasis">Chemin :</text:span> Administration du site/plugins/formats de cours/format page</text:p>
      <text:list text:style-name="List_20_1" text:continue-numbering="false">
        <text:list-item>
          <text:p text:style-name="List_20_1_Content_First"> <text:span text:style-name="Strong_20_Emphasis">Protéger les numéros d'identification/protectidnumbers :</text:span> Si activé  les id numbers de page sont non modifiables. Les nouvelles pages ont un numéro d'identifiant non renseigné/vide. Utile en cas de script de création automatique de structures de cours.</text:p>
        </text:list-item>
        <text:list-item>
          <text:p text:style-name="List_20_1_Content"> <text:span text:style-name="Strong_20_Emphasis">Pas de pages publiques/nopublicpages</text:span> :Si coché, interdit l'accès non connecté aux pages publiques. Les pages publiques sont lisibles uniquement par les personnes connectées.</text:p>
        </text:list-item>
        <text:list-item>
          <text:p text:style-name="List_20_1_Content"> <text:span text:style-name="Strong_20_Emphasis">Protéger la page d'administration/protectadminpage : </text:span>Si actif, alors la page d'administration initiale sera créée en mode “protégé à l'édition”</text:p>
        </text:list-item>
        <text:list-item>
          <text:p text:style-name="List_20_1_Content"> <text:span text:style-name="Strong_20_Emphasis">Images de navigation/navgraphics : </text:span> Activer ou non les images alternatives. par défaut des flèches simples</text:p>
        </text:list-item>
        <text:list-item>
          <text:p text:style-name="List_20_1_Content"> <text:span text:style-name="Strong_20_Emphasis">Images alternatives du format page/pagerendererimages</text:span> : Attention au nommage, c'est la seule contrainte pour les images  afin de choisir l'apparence de vos flèches avant/arrière. Png ou JPG</text:p>
          <text:list text:style-name="List_20_1">
            <text:list-item>
              <text:p text:style-name="List_20_1_Content"> next_button</text:p>
            </text:list-item>
            <text:list-item>
              <text:p text:style-name="List_20_1_Content"> next_button_disabled</text:p>
            </text:list-item>
            <text:list-item>
              <text:p text:style-name="List_20_1_Content"> prev_button</text:p>
            </text:list-item>
            <text:list-item>
              <text:p text:style-name="List_20_1_Content_Last"> prev_button_disabled</text:p>
            </text:list-item>
          </text:list>
        </text:list-item>
      </text:list>
      <text:h text:style-name="Heading_20_3" text:outline-level="3"><text:bookmark-start text:name="__RefHeading___rendu_3"/><text:bookmark-start text:name="rendu"/>Rendu<text:bookmark-end text:name="__RefHeading___rendu_3"/><text:bookmark-end text:name="rendu"/></text:h>
      <text:p text:style-name="Text_20_body">Rendu de la page d'administration :</text:p>
      <text:p text:style-name="Text_20_body"><draw:frame draw:style-name="mediacenter" draw:name="1" text:anchor-type="paragraph" draw:z-index="1" svg:width="21.166666666667cm" style:rel-width="100%" svg:height="12.822115384615cm" style:rel-height="scale"><draw:image xlink:href="Pictures/e635dd9b08d24aeeb5d0788337083fbf.png" xlink:type="simple" xlink:show="embed" xlink:actuate="onLoad"/></draw:frame></text:p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sur un développement original de MoodleRooms : Développement et documentation</text:p>
        </text:list-item>
        <text:list-item>
          <text:p text:style-name="List_20_1_Content_Last"> Florence Labord : Documentation et illustrations</text:p>
        </text:list-item>
      </text:list>
      <text:p text:style-name="Text_20_body"><text:a xlink:type="simple" xlink:href="https://docs.activeprolearn.com/doku.php?id=format:page:userguide" text:style-name="Internet_20_link" text:visited-style-name="Visited_20_Internet_20_Link">Revenir à l'index du guide d'utilisation</text:a> - <text:a xlink:type="simple" xlink:href="https://docs.activeprolearn.com/doku.php?id=format:page" text:style-name="Internet_20_link" text:visited-style-name="Visited_20_Internet_20_Link">Retour à l'index du format Page</text:a> - <text:a xlink:type="simple" xlink:href="https://docs.activeprolearn.com/doku.php?id=plugins" text:style-name="Internet_20_link" text:visited-style-name="Visited_20_Internet_20_Link">Revenir à l'index des plugins</text:a> - 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0::45:17</meta:creation-date>
    <dc:creator>Generated</dc:creator>
    <dc:date>2026-08-30T20::45:17</dc:date>
    <dc:language>en-US</dc:language>
    <meta:editing-cycles>1</meta:editing-cycles>
    <meta:editing-duration>PT0S</meta:editing-duration>
    <dc:title>format:page:settingsformatpage</dc:title>
  </office:meta>
</office:document-meta>
</file>