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file-entry manifest:media-type="image/png" manifest:full-path="Pictures/827a5738db76b91bcadc35d8bcc7ef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2" text:outline-level="2"><text:bookmark text:name="format:page:organisationpagesformatpage"/><text:bookmark-start text:name="__RefHeading___organiser_les_pagesguide_d_utilisation_1"/><text:bookmark-start text:name="organiser_les_pagesguide_d_utilisation"/>Organiser les pages : Guide d'utilisation<text:bookmark-end text:name="__RefHeading___organiser_les_pagesguide_d_utilisation_1"/><text:bookmark-end text:name="organiser_les_pagesguide_d_utilisation"/></text:h>
      <text:h text:style-name="Heading_20_3" text:outline-level="3"><text:bookmark-start text:name="__RefHeading___tuto_video_2"/><text:bookmark-start text:name="tuto_video"/>Tuto vidéo<text:bookmark-end text:name="__RefHeading___tuto_video_2"/><text:bookmark-end text:name="tuto_video"/></text:h>
      <text:p text:style-name="Text_20_body">En vidéo : <text:a xlink:type="simple" xlink:href="http://demo.formation-enligne.com/course/view.php?id=79&amp;page=878" text:style-name="Internet_20_link" text:visited-style-name="Visited_20_Internet_20_Link">http://demo.formation-enligne.com/course/view.php?id=79&amp;page=878</text:a></text:p>
      <text:h text:style-name="Heading_20_3" text:outline-level="3"><text:bookmark-start text:name="__RefHeading___reorganiser_vos_pages_3"/><text:bookmark-start text:name="reorganiser_vos_pages"/>Réorganiser vos pages<text:bookmark-end text:name="__RefHeading___reorganiser_vos_pages_3"/><text:bookmark-end text:name="reorganiser_vos_pages"/></text:h>
      <text:p text:style-name="Text_20_body">Passer en mode Edition à l'aide du bouton sous votre nom de connexion.</text:p>
      <text:p text:style-name="Text_20_body">Cliquez sur le bouton Gérer les pages (zone du haut) puis bouton en bas de page “Réorganiser les pages”.</text:p>
      <text:p text:style-name="Text_20_body"><draw:frame draw:style-name="mediacenter" draw:name="1" text:anchor-type="paragraph" draw:z-index="1" svg:width="10.583333333333cm" svg:height="13.250677506775cm"><draw:image xlink:href="Pictures/827a5738db76b91bcadc35d8bcc7efcd.png" xlink:type="simple" xlink:show="embed" xlink:actuate="onLoad"/></draw:frame></text:p>
      <text:list text:style-name="List_20_1" text:continue-numbering="false">
        <text:list-item>
          <text:p text:style-name="List_20_1_Content_First"> Pour déplacer une page cliquez sur la page concernée, maintenez enfoncée la souris et glissez la vers la marge gauche, relâchez, la page part en fin de liste.</text:p>
        </text:list-item>
        <text:list-item>
          <text:p text:style-name="List_20_1_Content_Last"> Sinon cliquez sur la page concernée, glissez la au niveau de la section qui vous intéresse dans l'arbre de vos pages, relâchez, la page part en fin de zone choisie de votre arbre.</text:p>
        </text:list-item>
      </text:list>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sur un développement original de MoodleRooms : Développement et documentation</text:p>
        </text:list-item>
        <text:list-item>
          <text:p text:style-name="List_20_1_Content_Last"> Florence Labord : Documentation et illustrations</text:p>
        </text:list-item>
      </text:list>
      <text:p text:style-name="Text_20_body"><text:a xlink:type="simple" xlink:href="https://docs.activeprolearn.com/doku.php?id=format:page:userguide" text:style-name="Internet_20_link" text:visited-style-name="Visited_20_Internet_20_Link">Revenir à l'index du guide d'utilisation</text:a> - <text:a xlink:type="simple" xlink:href="https://docs.activeprolearn.com/doku.php?id=format:page" text:style-name="Internet_20_link" text:visited-style-name="Visited_20_Internet_20_Link">Retour à l'index du format Pag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8::33:03</meta:creation-date>
    <dc:creator>Generated</dc:creator>
    <dc:date>2026-08-30T18::33:03</dc:date>
    <dc:language>en-US</dc:language>
    <meta:editing-cycles>1</meta:editing-cycles>
    <meta:editing-duration>PT0S</meta:editing-duration>
    <dc:title>format:page:organisationpagesformatpage</dc:title>
  </office:meta>
</office:document-meta>
</file>