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  <manifest:file-entry manifest:media-type="image/png" manifest:full-path="Pictures/933f70e11e502835a66c52ab87a8bf56.png"/>
  <manifest:file-entry manifest:media-type="image/png" manifest:full-path="Pictures/7ad7e9a37e71566f6a65b1c3278a2b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managepageformatpage"/><text:bookmark-start text:name="__RefHeading___gerer_les_pagesguide_d_utilisation_1"/><text:bookmark-start text:name="gerer_les_pagesguide_d_utilisation"/>Gérer les pages : Guide d'utilisation<text:bookmark-end text:name="__RefHeading___gerer_les_pagesguide_d_utilisation_1"/><text:bookmark-end text:name="gerer_les_pagesguide_d_utilisation"/></text:h>
      <text:h text:style-name="Heading_20_3" text:outline-level="3"><text:bookmark-start text:name="__RefHeading___tuto_video_2"/><text:bookmark-start text:name="tuto_video"/>Tuto vidéo<text:bookmark-end text:name="__RefHeading___tuto_video_2"/><text:bookmark-end text:name="tuto_video"/></text:h>
      <text:p text:style-name="Text_20_body">En vidéo :<text:a xlink:type="simple" xlink:href="http://demo.formation-enligne.com/course/view.php?id=79&amp;page=878" text:style-name="Internet_20_link" text:visited-style-name="Visited_20_Internet_20_Link">http://demo.formation-enligne.com/course/view.php?id=79&amp;page=878</text:a></text:p>
      <text:list text:style-name="Numbering_20_1" text:continue-numbering="false">
        <text:list-item>
          <text:p text:style-name="Numbering_20_1_Content_First"> Passer le cours en mode Edition</text:p>
        </text:list-item>
        <text:list-item>
          <text:p text:style-name="Numbering_20_1_Content_Last"> Cliquez sur le bouton Gérer les pages  (zone du haut)</text:p>
        </text:list-item>
      </text:list>
      <text:h text:style-name="Heading_20_3" text:outline-level="3"><text:bookmark-start text:name="__RefHeading___options_de_pages_3"/><text:bookmark-start text:name="options_de_pages"/>Options de pages<text:bookmark-end text:name="__RefHeading___options_de_pages_3"/><text:bookmark-end text:name="options_de_pages"/></text:h>
      <text:list text:style-name="List_20_1" text:continue-numbering="false">
        <text:list-item>
          <text:p text:style-name="List_20_1_Content_First"> Roue crantée : Editer la page</text:p>
        </text:list-item>
        <text:list-item>
          <text:p text:style-name="List_20_1_Content"> Icône “Pages” en rouge : Dupliquer la page et son contenu</text:p>
        </text:list-item>
        <text:list-item>
          <text:p text:style-name="List_20_1_Content"> Croix : Supprimer la page</text:p>
        </text:list-item>
        <text:list-item>
          <text:p text:style-name="List_20_1_Content_Last"> Icône “Utilisateurs” : Assigner la page à un groupe particulier (page visible pour le groupe)</text:p>
        </text:list-item>
      </text:list>
      <text:h text:style-name="Heading_20_3" text:outline-level="3"><text:bookmark-start text:name="__RefHeading___colonne_afficher_dans_le_sommaire_4"/><text:bookmark-start text:name="colonne_afficher_dans_le_sommaire"/>Colonne afficher dans le sommaire<text:bookmark-end text:name="__RefHeading___colonne_afficher_dans_le_sommaire_4"/><text:bookmark-end text:name="colonne_afficher_dans_le_sommaire"/></text:h>
      <text:list text:style-name="List_20_1" text:continue-numbering="false">
        <text:list-item>
          <text:p text:style-name="LastListParagraph_List_20_1_Content_First"> Cliquez sur icône “oeil” pour afficher ou masquer la page de votre sommaire de cours (Plugin Sommaire ou page tracker)</text:p>
        </text:list-item>
      </text:list>
      <text:h text:style-name="Heading_20_3" text:outline-level="3"><text:bookmark-start text:name="__RefHeading___modele_global_5"/><text:bookmark-start text:name="modele_global"/>Modèle global<text:bookmark-end text:name="__RefHeading___modele_global_5"/><text:bookmark-end text:name="modele_global"/></text:h>
      <text:list text:style-name="List_20_1" text:continue-numbering="false">
        <text:list-item>
          <text:p text:style-name="LastListParagraph_List_20_1_Content_First"> Clic pour transformer la page en modèle de page réutilisable pour en créer une autre basée sur ce modèle</text:p>
        </text:list-item>
      </text:list>
      <text:h text:style-name="Heading_20_3" text:outline-level="3"><text:bookmark-start text:name="__RefHeading___publieretats_de_publication_des_pages_6"/><text:bookmark-start text:name="publieretats_de_publication_des_pages"/>Publier : Etats de publication des pages<text:bookmark-end text:name="__RefHeading___publieretats_de_publication_des_pages_6"/><text:bookmark-end text:name="publieretats_de_publication_des_pages"/></text:h>
      <text:p text:style-name="Text_20_body"><draw:frame draw:style-name="mediacenter" draw:name="1" text:anchor-type="paragraph" draw:z-index="1" svg:width="21.166666666667cm" style:rel-width="100%" svg:height="8.1666666666667cm" style:rel-height="scale"><draw:image xlink:href="Pictures/933f70e11e502835a66c52ab87a8bf56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Page publique :</text:span> Visible pour tous en mode déconnecté. Particulièrement utile pour exposer le programme pédagogique du cours et communiquer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ette page est publiée (aux participants) :</text:span> Page avec droits et capacités standards (Etudiants consultent, enseignants éditeurs éditent, enseignant non éditeurs tutorent etc.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ette page n'est pas publiées :</text:span> page cachée pour les étudiants,  droits et capacités standards pour les autres (enseignants éditeurs éditent, enseignant non éditeurs tutorent etc.) Verrouillé par capacité format/page:viewhiddenpag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age protégée :</text:span> Page protégée en édition, mais visible pour tous en mode connecté. (Verrouillée par capacité format/page:editprotectedpages.)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age  visible pour les auteurs des pages protégées)</text:span> : Cette page est entièrement cachée. Ne sera visible que sur capacité accordée : format/page:editprotectedpages Donc en général les admin</text:p>
        </text:list-item>
      </text:list>
      <text:p text:style-name="Text_20_body"><draw:frame draw:style-name="mediacenter" draw:name="2" text:anchor-type="paragraph" draw:z-index="2" svg:width="21.166666666667cm" style:rel-width="100%" svg:height="5.9712769849982cm" style:rel-height="scale"><draw:image xlink:href="Pictures/7ad7e9a37e71566f6a65b1c3278a2be2.png" xlink:type="simple" xlink:show="embed" xlink:actuate="onLoad"/></draw:frame></text:p>
      <text:p text:style-name="Horizontal_20_Line"/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format:page:userguide" text:style-name="Internet_20_link" text:visited-style-name="Visited_20_Internet_20_Link">Revenir à l'index du guide d'utilisation</text:a> - <text:a xlink:type="simple" xlink:href="https://docs.activeprolearn.com/doku.php?id=format:page" text:style-name="Internet_20_link" text:visited-style-name="Visited_20_Internet_20_Link">Retour à l'index du format Page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0:51</meta:creation-date>
    <dc:creator>Generated</dc:creator>
    <dc:date>2026-08-28T23::10:51</dc:date>
    <dc:language>en-US</dc:language>
    <meta:editing-cycles>1</meta:editing-cycles>
    <meta:editing-duration>PT0S</meta:editing-duration>
    <dc:title>format:page:managepageformatpage</dc:title>
  </office:meta>
</office:document-meta>
</file>