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7afbe8af8b7ebf0330fc923a2f9e6dce.png"/>
  <manifest:file-entry manifest:media-type="image/png" manifest:full-path="Pictures/fc9aaedf810b7046885e8a3fe75f2a88.png"/>
  <manifest:file-entry manifest:media-type="image/svg+xml" manifest:full-path="Pictures/e06de6ef5776043e56e856ebe5c29270.svg"/>
  <manifest:file-entry manifest:media-type="image/png" manifest:full-path="Pictures/3af21ff4d436f94f06bcd807d6552a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enrol:profilefield:userguide"/><text:bookmark-start text:name="__RefHeading___enrol_profile_field_-_inscription_sur_champ_de_profilguide_d_utilisation_1"/><text:bookmark-start text:name="enrol_profile_field_-_inscription_sur_champ_de_profilguide_d_utilisation"/>Enrol Profile Field - Inscription sur champ de profil : Guide d'utilisation<text:bookmark-end text:name="__RefHeading___enrol_profile_field_-_inscription_sur_champ_de_profilguide_d_utilisation_1"/><text:bookmark-end text:name="enrol_profile_field_-_inscription_sur_champ_de_profil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Un (ou plusieurs) champs de profil standard ou personnalisés serviront de base à l'inscription des utilisateurs dans le(s) cours concerné(s) sur la (les) valeur choisie.</text:p>
      <text:p text:style-name="Text_20_body">l'inscription de l'usager devient effective à connexion à la plateforme.</text:p>
      <text:h text:style-name="Heading_20_4" text:outline-level="4"><text:bookmark-start text:name="__RefHeading___reglage_centraux_3"/><text:bookmark-start text:name="reglage_centraux"/>Réglage centraux<text:bookmark-end text:name="__RefHeading___reglage_centraux_3"/><text:bookmark-end text:name="reglage_centraux"/></text:h>
      <text:p text:style-name="Text_20_body">Le plugin doit être activé :
Admin du site/inscription/gérer les plugins d'inscriptions</text:p>
      <text:p text:style-name="Text_20_body">Soit : <text:a xlink:type="simple" xlink:href="http://votre-moodle/admin/settings.php?section=manageenrols" text:style-name="Internet_20_link" text:visited-style-name="Visited_20_Internet_20_Link">http://votre-moodle/admin/settings.php?section=manageenrols</text:a></text:p>
      <text:h text:style-name="Heading_20_4" text:outline-level="4"><text:bookmark-start text:name="__RefHeading___utilisation_dans_un_cours_4"/><text:bookmark-start text:name="utilisation_dans_un_cours"/>Utilisation dans un cours<text:bookmark-end text:name="__RefHeading___utilisation_dans_un_cours_4"/><text:bookmark-end text:name="utilisation_dans_un_cours"/></text:h>
      <text:p text:style-name="Text_20_body">Ajoutez à présent la méthode d'inscription basée sur le profil utilisateur dans le(s) cours concerné(s)</text:p>
      <text:p text:style-name="Text_20_body">Chemin : Administration du cours/ Utilisateurs/Méthode d'inscription</text:p>
      <text:p text:style-name="Text_20_body"><draw:frame draw:style-name="mediacenter" draw:name="1" text:anchor-type="paragraph" draw:z-index="1" svg:width="42.650833333333cm" style:rel-width="100%" svg:height="1.2964583333333cm" style:rel-height="scale"><draw:image xlink:href="Pictures/7afbe8af8b7ebf0330fc923a2f9e6dce.png" xlink:type="simple" xlink:show="embed" xlink:actuate="onLoad"/></draw:frame></text:p>
      <text:p text:style-name="Text_20_body"><text:span text:style-name="Strong_20_Emphasis">Réglages possibles :</text:span></text:p>
      <text:p text:style-name="Text_20_body"><draw:frame draw:style-name="media" draw:name="2" text:anchor-type="as-char" draw:z-index="2" svg:width="12.461875cm" svg:height="8.3608333333333cm"><draw:image xlink:href="Pictures/fc9aaedf810b7046885e8a3fe75f2a88.png" xlink:type="simple" xlink:show="embed" xlink:actuate="onLoad"/></draw:frame></text:p>
      <text:list text:style-name="List_20_1" text:continue-numbering="false">
        <text:list-item>
          <text:p text:style-name="List_20_1_Content_First"> <text:span text:style-name="Strong_20_Emphasis">Nom personnalisé de l'instance :</text:span> Nom au choix, très utile si vous placez plusieurs instances d’enrôlement par champs de profil sur le même cours pour les distinguer ensuite.</text:p>
        </text:list-item>
        <text:list-item>
          <text:p text:style-name="List_20_1_Content"> <text:span text:style-name="Strong_20_Emphasis">Activer l'instance :</text:span> Oui/Non. Si Non, la méthode est mise en oeuvre pour une utilisation future.</text:p>
        </text:list-item>
        <text:list-item>
          <text:p text:style-name="List_20_1_Content"> <text:span text:style-name="Strong_20_Emphasis">Automatique :</text:span> Oui/Non. </text:p>
          <text:list text:style-name="List_20_1">
            <text:list-item>
              <text:p text:style-name="List_20_1_Content"> Si oui, l'inscription est réalisée sur connexion de l'utilisateur  (log) sans qu'il ait besoin de visiter le cours. </text:p>
            </text:list-item>
            <text:list-item>
              <text:p text:style-name="List_20_1_Content"> Si le choix est à non, c'est l' entrée dans le cours (clic sur le nom du cours) qui va déclencher l'inscription de l'utilisateur au cours. Dans ce cas d'usage, le cours figurera en première instance dans les cours en inscription libre, avant de figurer dans “mes cours” ensuite.</text:p>
            </text:list-item>
          </text:list>
        </text:list-item>
        <text:list-item>
          <text:p text:style-name="List_20_1_Content"> <text:span text:style-name="Strong_20_Emphasis">Champs du profil utilisateur :</text:span> Choisissez dans la liste déroulante un des champs de profil possible.</text:p>
        </text:list-item>
        <text:list-item>
          <text:p text:style-name="List_20_1_Content"> <text:span text:style-name="Strong_20_Emphasis">Valeur attendue :</text:span> La valeur attendue</text:p>
          <text:list text:style-name="List_20_1">
            <text:list-item>
              <text:p text:style-name="List_20_1_Content">  Numérique ou textuelle.</text:p>
            </text:list-item>
            <text:list-item>
              <text:p text:style-name="List_20_1_Content"> Prefixée par REGEXP: pour utiliser une expression régulière. <draw:frame draw:style-name="media" draw:name="3" text:anchor-type="as-char" draw:z-index="3" svg:width="" svg:rel-width="100%" svg:height="0cm"><draw:image xlink:href="Pictures/e06de6ef5776043e56e856ebe5c29270.svg" xlink:type="simple" xlink:show="embed" xlink:actuate="onLoad"/></draw:frame> Nota : il peut donc nécessaire d'ajouter autant d'instance de la méthode que de règles de gestions que vous prévoyez pour le cours concerné.</text:p>
            </text:list-item>
          </text:list>
        </text:list-item>
        <text:list-item>
          <text:p text:style-name="List_20_1_Content_Last"> <text:span text:style-name="Strong_20_Emphasis">Assigner un rôle :</text:span> Choisissez dans la liste déroulante le rôle à affecter lors de l'inscription.</text:p>
        </text:list-item>
      </text:list>
      <text:p text:style-name="Text_20_body"><draw:frame draw:style-name="mediacenter" draw:name="4" text:anchor-type="paragraph" draw:z-index="4" svg:width="14.2875cm" svg:height="12.514791666667cm"><draw:image xlink:href="Pictures/3af21ff4d436f94f06bcd807d6552a82.png" xlink:type="simple" xlink:show="embed" xlink:actuate="onLoad"/></draw:frame></text:p>
      <text:list text:style-name="List_20_1" text:continue-numbering="false">
        <text:list-item>
          <text:p text:style-name="List_20_1_Content_First"> <text:span text:style-name="Strong_20_Emphasis">Notifier les enseignants :</text:span> Cochez la case si un mail doit être adressé aux enseignants des nouveaux enrôlements par la méthode.</text:p>
        </text:list-item>
        <text:list-item>
          <text:p text:style-name="List_20_1_Content"> <text:span text:style-name="Strong_20_Emphasis">Modèle de notification aux enseignants :</text:span> Vous pouvez personnaliser le message en utilisant des variables telles que :</text:p>
          <text:list text:style-name="List_20_1">
            <text:list-item>
              <text:p text:style-name="List_20_1_Content"> &lt;%%USERNAME%%&gt; : Nom de l'utilisateur</text:p>
            </text:list-item>
            <text:list-item>
              <text:p text:style-name="List_20_1_Content"> &lt;%%COURSE%%&gt; Nom du cours</text:p>
            </text:list-item>
            <text:list-item>
              <text:p text:style-name="List_20_1_Content">  ou encore  &lt;%%TEACHER%%&gt; Nom de l'enseignant.</text:p>
            </text:list-item>
          </text:list>
        </text:list-item>
        <text:list-item>
          <text:p text:style-name="List_20_1_Content"> <text:span text:style-name="Strong_20_Emphasis">Grouper par :</text:span> Cette méthode d'authentification peut créer et mettre l'utilisateur dans des groupes au moment de son inscription, choisissez dans la liste déroulante.</text:p>
          <text:list text:style-name="List_20_1">
            <text:list-item>
              <text:p text:style-name="List_20_1_Content"> Méthode d'authentification</text:p>
            </text:list-item>
            <text:list-item>
              <text:p text:style-name="List_20_1_Content"> Département</text:p>
            </text:list-item>
            <text:list-item>
              <text:p text:style-name="List_20_1_Content"> Institution</text:p>
            </text:list-item>
            <text:list-item>
              <text:p text:style-name="List_20_1_Content"> langue</text:p>
            </text:list-item>
          </text:list>
        </text:list-item>
        <text:list-item>
          <text:p text:style-name="List_20_1_Content"> <text:span text:style-name="Strong_20_Emphasis">Durée de la période d’enrôlement :</text:span> Durée de l'inscription, à partir de la date effective d’enrôlement. Si elle est désactivée, l'inscription est illimitée dans le temps. (365 jours dans l'exemple ci-dessous)</text:p>
        </text:list-item>
        <text:list-item>
          <text:p text:style-name="List_20_1_Content"> <text:span text:style-name="Strong_20_Emphasis">Date de début :</text:span> Si elle est activée, les participants ne peuvent s'inscrire qu'à partir de cette date.</text:p>
        </text:list-item>
        <text:list-item>
          <text:p text:style-name="List_20_1_Content_Last"> <text:span text:style-name="Strong_20_Emphasis">Date de fin :</text:span> Si elle est activée, cette date marque la fin de la période pendant laquelle les enrôlements sont autorisés.</text:p>
        </text:list-item>
      </text:list>
      <text:p text:style-name="Horizontal_20_Line"/>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Valéry Frémaux (valery@activeprolearn.com) - développement</text:p>
        </text:list-item>
        <text:list-item>
          <text:p text:style-name="List_20_1_Content_Last"> Florence labord (florence@activeprolearn.com) - Documentation</text:p>
        </text:list-item>
      </text:list>
      <text:p text:style-name="Text_20_body"><text:a xlink:type="simple" xlink:href="https://docs.activeprolearn.com/doku.php?id=enrol:profilefield" text:style-name="Internet_20_link" text:visited-style-name="Visited_20_Internet_20_Link">Revenir au sommaire du composant</text:a> - <text:a xlink:type="simple" xlink:href="https://docs.activeprolearn.com/doku.php?id=start" text:style-name="Internet_20_link" text:visited-style-name="Visited_20_Internet_20_Link">Revenir au catalogue</text:a> - <text:a xlink:type="simple" xlink:href="https://docs.activeprolearn.com/doku.php?id=plugins#les_methodes_d_inscription" text:style-name="Internet_20_link" text:visited-style-name="Visited_20_Internet_20_Link">Index des plugins sur les méthodes d'inscription</text:a> - <text:a xlink:type="simple" xlink:href="https://docs.activeprolearn.com/doku.php?id=plugins" text:style-name="Internet_20_link" text:visited-style-name="Visited_20_Internet_20_Link">Revenir à l'index des plugin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8::21:53</meta:creation-date>
    <dc:creator>Generated</dc:creator>
    <dc:date>2026-08-28T18::21:53</dc:date>
    <dc:language>en-US</dc:language>
    <meta:editing-cycles>1</meta:editing-cycles>
    <meta:editing-duration>PT0S</meta:editing-duration>
    <dc:title>enrol:profilefield:userguide</dc:title>
  </office:meta>
</office:document-meta>
</file>