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23b105db2b432004f3537ab12cb097ec.jpg"/>
  <manifest:file-entry manifest:media-type="image/jpeg" manifest:full-path="Pictures/fbf9bbedc26a9dd8b3014d887802baf4.jpg"/>
  <manifest:file-entry manifest:media-type="image/jpeg" manifest:full-path="Pictures/c0e2860fe654b145b3e3492b7ba794df.jpg"/>
  <manifest:file-entry manifest:media-type="image/jpeg" manifest:full-path="Pictures/a07d56f43634104a9fd43b7cec074939.jpg"/>
  <manifest:file-entry manifest:media-type="image/jpeg" manifest:full-path="Pictures/42b3a3fecb2dfe6bbcbeb631e9ce385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enrol:delayedcohort:userguide"/><text:bookmark-start text:name="__RefHeading___enrol_delayed_cohortguide_d_utilisation_1"/><text:bookmark-start text:name="enrol_delayed_cohortguide_d_utilisation"/>Enrol Delayed Cohort : Guide d'utilisation<text:bookmark-end text:name="__RefHeading___enrol_delayed_cohortguide_d_utilisation_1"/><text:bookmark-end text:name="enrol_delayed_cohortguide_d_utilisation"/></text:h>
      <text:h text:style-name="Heading_20_3" text:outline-level="3"><text:bookmark-start text:name="__RefHeading___activer_la_methode_d_inscription_2"/><text:bookmark-start text:name="activer_la_methode_d_inscription"/>Activer la méthode d'inscription<text:bookmark-end text:name="__RefHeading___activer_la_methode_d_inscription_2"/><text:bookmark-end text:name="activer_la_methode_d_inscription"/></text:h>
      <text:p text:style-name="Text_20_body">Avant de pouvoir utiliser des instances de cette méthode d'inscription, il faut qu'elle soit activée dans les réglages généraux de Moodle. C'est votre administrateur Moodle qui peut le faire.</text:p>
      <text:h text:style-name="Heading_20_3" text:outline-level="3"><text:bookmark-start text:name="__RefHeading___programmer_les_cohortes_3"/><text:bookmark-start text:name="programmer_les_cohortes"/>Programmer les cohortes<text:bookmark-end text:name="__RefHeading___programmer_les_cohortes_3"/><text:bookmark-end text:name="programmer_les_cohortes"/></text:h>
      <text:p text:style-name="Text_20_body">Pour que cette méthode soit utilisable, des cohortes doivent être constituées. Des cohortes globales sont peut être déjà configurées dans Moodle par votre administrateur ou par une alimentation automatique des cohortes.</text:p>
      <text:h text:style-name="Heading_20_3" text:outline-level="3"><text:bookmark-start text:name="__RefHeading___ajouter_une_methode_d_inscription_par_cohorte_differee_a_un_cours_4"/><text:bookmark-start text:name="ajouter_une_methode_d_inscription_par_cohorte_differee_a_un_cours"/>Ajouter une méthode d'inscription par cohorte différée à un cours<text:bookmark-end text:name="__RefHeading___ajouter_une_methode_d_inscription_par_cohorte_differee_a_un_cours_4"/><text:bookmark-end text:name="ajouter_une_methode_d_inscription_par_cohorte_differee_a_un_cours"/></text:h>
      <text:p text:style-name="Text_20_body">Vous pouvez ajouter à n'importe quel cours que vous contrôlez une instance d'inscription par cohorte différée. Pour cela : </text:p>
      <text:list text:style-name="Numbering_20_1" text:continue-numbering="false">
        <text:list-item>
          <text:p text:style-name="Numbering_20_1_Content_First"> Ouvrez le menu <text:span text:style-name="Emphasis">Administration du cours</text:span> et dépliez le sous-menu <text:span text:style-name="Emphasis">Utilisateurs</text:span> et cliquez sur le dossier <text:span text:style-name="Emphasis">Méthodes d'inscriptions</text:span>.</text:p>
        </text:list-item>
        <text:list-item>
          <text:p text:style-name="Numbering_20_1_Content_Last"> Déroulez la liste <text:span text:style-name="Emphasis">Ajouter méthode</text:span> et choisissez l'option <text:span text:style-name="Emphasis">Cohorte différée</text:span>.</text:p>
        </text:list-item>
      </text:list>
      <text:p text:style-name="Text_20_body">Un formulaire de configuration de l'instance vous sera présenté : </text:p>
      <text:p text:style-name="Text_20_body"><draw:frame draw:style-name="mediacenter" draw:name="1" text:anchor-type="paragraph" draw:z-index="1" svg:width="17.118541666667cm" style:rel-width="100%" svg:height="10.742083333333cm" style:rel-height="scale"><draw:image xlink:href="Pictures/23b105db2b432004f3537ab12cb097ec.jpg" xlink:type="simple" xlink:show="embed" xlink:actuate="onLoad"/></draw:frame></text:p>
      <text:h text:style-name="Heading_20_4" text:outline-level="4"><text:bookmark-start text:name="__RefHeading___nom_local_de_l_instance_5"/><text:bookmark-start text:name="nom_local_de_l_instance"/>1. Nom local de l'instance<text:bookmark-end text:name="__RefHeading___nom_local_de_l_instance_5"/><text:bookmark-end text:name="nom_local_de_l_instance"/></text:h>
      <text:p text:style-name="Text_20_body">Ce nom est utilisé dans certains affichages et certains rapports.</text:p>
      <text:h text:style-name="Heading_20_4" text:outline-level="4"><text:bookmark-start text:name="__RefHeading___actif_6"/><text:bookmark-start text:name="actif"/>2. Actif<text:bookmark-end text:name="__RefHeading___actif_6"/><text:bookmark-end text:name="actif"/></text:h>
      <text:p text:style-name="Text_20_body">Outre le mécanisme de temporisation, ce commutateur désactive globalement l'effet de cette instance d'inscription.</text:p>
      <text:h text:style-name="Heading_20_4" text:outline-level="4"><text:bookmark-start text:name="__RefHeading___cohorte_7"/><text:bookmark-start text:name="cohorte"/>3. Cohorte<text:bookmark-end text:name="__RefHeading___cohorte_7"/><text:bookmark-end text:name="cohorte"/></text:h>
      <text:p text:style-name="Text_20_body">La cohorte qui devra être synchronisée. </text:p>
      <text:h text:style-name="Heading_20_4" text:outline-level="4"><text:bookmark-start text:name="__RefHeading___role_attribue_8"/><text:bookmark-start text:name="role_attribue"/>4. Rôle attribué<text:bookmark-end text:name="__RefHeading___role_attribue_8"/><text:bookmark-end text:name="role_attribue"/></text:h>
      <text:p text:style-name="Text_20_body">La méthode d'inscription “inscrit” des utiliateurs au cours. Ces utilisateurs peuvent cependant avoir en plus des rôles différents dans le cours. Vous choisissez dans cette liste quel rôle sera attribué à l'utilisaeur lors de son inscription. Si des utilisateurs doivent avoir plusiers rôles dans un cours, vous devrez configurer alors une instance d'inscription pour chaque rôle à attribuer.</text:p>
      <text:h text:style-name="Heading_20_4" text:outline-level="4"><text:bookmark-start text:name="__RefHeading___ajouter_au_groupe_9"/><text:bookmark-start text:name="ajouter_au_groupe"/>5. Ajouter au groupe<text:bookmark-end text:name="__RefHeading___ajouter_au_groupe_9"/><text:bookmark-end text:name="ajouter_au_groupe"/></text:h>
      <text:p text:style-name="Text_20_body">Cette liste n'a bien sûr d'utilité que si des gourpes existent dans le cours. Dans ce cas, les utilisateurs synchronisés par cette instance d'inscription seront en plus ajoutés au groupe mentionné. </text:p>
      <text:h text:style-name="Heading_20_4" text:outline-level="4"><text:bookmark-start text:name="__RefHeading___date_d_execution_10"/><text:bookmark-start text:name="date_d_execution"/>6. Date d'exécution<text:bookmark-end text:name="__RefHeading___date_d_execution_10"/><text:bookmark-end text:name="date_d_execution"/></text:h>
      <text:p text:style-name="Text_20_body">C'est la date d'effet de l'inscription. Aucun étudiant de la cohorte ne sera synchronisé dans le cours avant cette date. Cette date est optionnelle. Si vous ne l'utilisez pas, alors le comportement de cette instance est similaire à une inscription par cohorte standard.</text:p>
      <text:h text:style-name="Heading_20_4" text:outline-level="4"><text:bookmark-start text:name="__RefHeading___date_de_fin_d_effet_11"/><text:bookmark-start text:name="date_de_fin_d_effet"/>7. Date de fin d'effet<text:bookmark-end text:name="__RefHeading___date_de_fin_d_effet_11"/><text:bookmark-end text:name="date_de_fin_d_effet"/></text:h>
      <text:p text:style-name="Text_20_body">Elle doit être supérieure à la date d'exécution. Elle marque une date de fin d'effet à laquelle les étudizants peuvent être éventuellement désinscrits du cours.</text:p>
      <text:h text:style-name="Heading_20_4" text:outline-level="4"><text:bookmark-start text:name="__RefHeading___desincription_a_la_date_de_fin_d_effet_12"/><text:bookmark-start text:name="desincription_a_la_date_de_fin_d_effet"/>8. Désincription à la date de fin d'effet<text:bookmark-end text:name="__RefHeading___desincription_a_la_date_de_fin_d_effet_12"/><text:bookmark-end text:name="desincription_a_la_date_de_fin_d_effet"/></text:h>
      <text:p text:style-name="Text_20_body">si cette case est cochée, alors les étudiants seront effectivement désinscrits du cours et des groupes dans lesquels ils sont inscrits après cette date. Si elle n'est pas active, les étudiants conservent l'accès au cours. Des intégrations supplémentaires peuvent alors se servir de cette date pour d'autres usages, ou utiliser l'évenement d'expiration de la méthode pour déclencher d'autres traitements. </text:p>
      <text:h text:style-name="Heading_20_3" text:outline-level="3"><text:bookmark-start text:name="__RefHeading___planifier_globalement_des_cohortes_dans_des_cours_13"/><text:bookmark-start text:name="planifier_globalement_des_cohortes_dans_des_cours"/>Planifier globalement des cohortes dans des cours<text:bookmark-end text:name="__RefHeading___planifier_globalement_des_cohortes_dans_des_cours_13"/><text:bookmark-end text:name="planifier_globalement_des_cohortes_dans_des_cours"/></text:h>
      <text:p text:style-name="Text_20_body">Pour avoir accès à cette planification, vous devez disposer des capacités suffisantes au niveau “Système”. Dans la version actuelle, le planificateur de cohortes ne filtre pas encore “intelligemment” les seuls cours et cohortes que vous auriez le droit de manipuler.</text:p>
      <text:p text:style-name="Text_20_body">L'accès au planificateur se trouve dans le menu <text:span text:style-name="Emphasis">Administration du site</text:span> &gt; <text:span text:style-name="Emphasis">Utilisateurs</text:span> &gt; <text:span text:style-name="Emphasis">Comptes</text:span>.</text:p>
      <text:p text:style-name="Text_20_body"><draw:frame draw:style-name="mediacenter" draw:name="500 Legend" text:anchor-type="paragraph" draw:z-index="0" svg:width="8.3079166666667cm" style:rel-width="100%"><draw:text-box><text:p text:style-name="legendcenter"><draw:frame draw:style-name="mediacenter" draw:name="500" text:anchor-type="paragraph" draw:z-index="2" svg:width="8.3079166666667cm" style:rel-width="100%" svg:height="7.9110416666667cm" style:rel-height="scale"><draw:image xlink:href="Pictures/fbf9bbedc26a9dd8b3014d887802baf4.jpg" xlink:type="simple" xlink:show="embed" xlink:actuate="onLoad"/></draw:frame>500</text:p></draw:text-box></draw:frame></text:p>
      <text:p text:style-name="Text_20_body">Vous disposez ensuite de 3 écrans pour visualiser et gérer la programmation des inscriptions de cohortes.</text:p>
      <text:h text:style-name="Heading_20_4" text:outline-level="4"><text:bookmark-start text:name="__RefHeading___par_cours_14"/><text:bookmark-start text:name="par_cours"/>Par cours<text:bookmark-end text:name="__RefHeading___par_cours_14"/><text:bookmark-end text:name="par_cours"/></text:h>
      <text:p text:style-name="Text_20_body">Cet écran vous donne la liste ordonnée par cours des programmations actuellement définies. L'écran vous affiche ligne par ligne chaque instance existante d'inscription par cohorte différée.</text:p>
      <text:p text:style-name="Text_20_body"><draw:frame draw:style-name="mediacenter" draw:name="500 Legend" text:anchor-type="paragraph" draw:z-index="0" svg:width="17.250833333333cm" style:rel-width="100%"><draw:text-box><text:p text:style-name="legendcenter"><draw:frame draw:style-name="mediacenter" draw:name="500" text:anchor-type="paragraph" draw:z-index="3" svg:width="17.250833333333cm" style:rel-width="100%" svg:height="5.3710416666667cm" style:rel-height="scale"><draw:image xlink:href="Pictures/c0e2860fe654b145b3e3492b7ba794df.jpg" xlink:type="simple" xlink:show="embed" xlink:actuate="onLoad"/></draw:frame>500</text:p></draw:text-box></draw:frame></text:p>
      <text:p text:style-name="Text_20_body">Vous pouvez : </text:p>
      <text:list text:style-name="Numbering_20_1" text:continue-numbering="false">
        <text:list-item>
          <text:p text:style-name="Numbering_20_1_Content_First"> Editer les paramètres de la méthode d'inscription ou</text:p>
        </text:list-item>
        <text:list-item>
          <text:p text:style-name="Numbering_20_1_Content_Last"> Supprimer les instances</text:p>
        </text:list-item>
      </text:list>
      <text:h text:style-name="Heading_20_4" text:outline-level="4"><text:bookmark-start text:name="__RefHeading___en_grille_de_programmation_15"/><text:bookmark-start text:name="en_grille_de_programmation"/>En grille de programmation<text:bookmark-end text:name="__RefHeading___en_grille_de_programmation_15"/><text:bookmark-end text:name="en_grille_de_programmation"/></text:h>
      <text:p text:style-name="Text_20_body">Cet écran vous affiche une table croisée des cours et des cohortes. vous pouvez gérer toute la planification à partir de cette grille.</text:p>
      <text:p text:style-name="Text_20_body"><draw:frame draw:style-name="mediacenter" draw:name="500 Legend" text:anchor-type="paragraph" draw:z-index="0" svg:width="21.193125cm" style:rel-width="100%"><draw:text-box><text:p text:style-name="legendcenter"><draw:frame draw:style-name="mediacenter" draw:name="500" text:anchor-type="paragraph" draw:z-index="4" svg:width="21.193125cm" style:rel-width="100%" svg:height="11.509375cm" style:rel-height="scale"><draw:image xlink:href="Pictures/a07d56f43634104a9fd43b7cec074939.jpg" xlink:type="simple" xlink:show="embed" xlink:actuate="onLoad"/></draw:frame>500</text:p></draw:text-box></draw:frame></text:p>
      <text:list text:style-name="Numbering_20_1" text:continue-numbering="false">
        <text:list-item>
          <text:p text:style-name="Numbering_20_1_Content_First"> La sélection de cours peut être filtrée avec cette liste, par catégorie de cours</text:p>
        </text:list-item>
        <text:list-item>
          <text:p text:style-name="Numbering_20_1_Content"> Les cours sont affichés en horizontal dans un cadre défilant</text:p>
        </text:list-item>
        <text:list-item>
          <text:p text:style-name="Numbering_20_1_Content"> Les cohortes sont affichées en vertical</text:p>
        </text:list-item>
        <text:list-item>
          <text:p text:style-name="Numbering_20_1_Content"> Indicateur de comportement en fin de période. Le comportement indique également si une date de fin de période est programmée ou non.</text:p>
        </text:list-item>
        <text:list-item>
          <text:p text:style-name="Numbering_20_1_Content"> Informations sur l'inscription</text:p>
        </text:list-item>
        <text:list-item>
          <text:p text:style-name="Numbering_20_1_Content"> Emplacement libre. Aucune inscription différée n'existe pour cette combinaison Cours/Cohorte. En cliquant sur cette zone, pour naviguez directement vers le formulaire de configuration d'une nouvelle instance d'inscription.</text:p>
        </text:list-item>
        <text:list-item>
          <text:p text:style-name="Numbering_20_1_Content_Last"> bouton de suppression de l'instance</text:p>
        </text:list-item>
      </text:list>
      <text:p text:style-name="Text_20_body">Les instances définies sont affichées avec un code couleur : </text:p>
      <text:list text:style-name="List_20_1" text:continue-numbering="false">
        <text:list-item>
          <text:p text:style-name="List_20_1_Content_First"> En orange : Les cohortes ne sont pas encore activées</text:p>
        </text:list-item>
        <text:list-item>
          <text:p text:style-name="List_20_1_Content"> En vert : Les cohortes sont actives et synchronisées.</text:p>
        </text:list-item>
        <text:list-item>
          <text:p text:style-name="List_20_1_Content_Last"> En rouge : Les instances sont sont échues.</text:p>
        </text:list-item>
      </text:list>
      <text:h text:style-name="Heading_20_4" text:outline-level="4"><text:bookmark-start text:name="__RefHeading___cours_non_assignes_16"/><text:bookmark-start text:name="cours_non_assignes"/>Cours non assignés<text:bookmark-end text:name="__RefHeading___cours_non_assignes_16"/><text:bookmark-end text:name="cours_non_assignes"/></text:h>
      <text:p text:style-name="Text_20_body">Un dernier onglet vous donne accès à la liste complète des cours n epossédant aucune méthode d'inscription différée.</text:p>
      <text:p text:style-name="Text_20_body"><draw:frame draw:style-name="mediacenter" draw:name="500 Legend" text:anchor-type="paragraph" draw:z-index="0" svg:width="19.658541666667cm" style:rel-width="100%"><draw:text-box><text:p text:style-name="legendcenter"><draw:frame draw:style-name="mediacenter" draw:name="500" text:anchor-type="paragraph" draw:z-index="5" svg:width="19.658541666667cm" style:rel-width="100%" svg:height="7.2495833333333cm" style:rel-height="scale"><draw:image xlink:href="Pictures/42b3a3fecb2dfe6bbcbeb631e9ce385a.jpg" xlink:type="simple" xlink:show="embed" xlink:actuate="onLoad"/></draw:frame>500</text:p></draw:text-box></draw:frame></text:p>
      <text:p text:style-name="Text_20_body">A partir de cet écran, vous pouvez : </text:p>
      <text:list text:style-name="Numbering_20_1" text:continue-numbering="false">
        <text:list-item>
          <text:p text:style-name="Numbering_20_1_Content_First"> Ajouter directement une instance d'inscription par cohorte différée</text:p>
        </text:list-item>
        <text:list-item>
          <text:p text:style-name="Numbering_20_1_Content_Last"> Naviguer vers l'écran de gestion des méthodes d'inscription du cours</text:p>
        </text:list-item>
      </text:list>
      <text:p text:style-name="Horizontal_20_Line"/>
      <text:p text:style-name="Text_20_body">
<text:a xlink:type="simple" xlink:href="https://docs.activeprolearn.com/doku.php?id=enrol:delayedcohort" text:style-name="Internet_20_link" text:visited-style-name="Visited_20_Internet_20_Link">Retour à l'index du composant</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6::31:05</meta:creation-date>
    <dc:creator>Generated</dc:creator>
    <dc:date>2026-08-29T16::31:05</dc:date>
    <dc:language>en-US</dc:language>
    <meta:editing-cycles>1</meta:editing-cycles>
    <meta:editing-duration>PT0S</meta:editing-duration>
    <dc:title>enrol:delayedcohort:userguide</dc:title>
  </office:meta>
</office:document-meta>
</file>