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19dd9739bfad8e4e504575c14e4f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uplicatepagesformatpage"/><text:bookmark-start text:name="__RefHeading___dupliquer_les_pages_1"/><text:bookmark-start text:name="dupliquer_les_pages"/>Dupliquer les pages<text:bookmark-end text:name="__RefHeading___dupliquer_les_pages_1"/><text:bookmark-end text:name="dupliquer_les_pages"/></text:h>
      <text:p text:style-name="Text_20_body">La duplication des pages peut servir à aller plus vite. La page sera créée sous la page dupliquée et pourra </text:p>
      <text:p text:style-name="Text_20_body">Choix de duplication entre :</text:p>
      <text:p text:style-name="Text_20_body"><text:span text:style-name="Strong_20_Emphasis">Dupliquer la page et préserver les activités (icône blanc cf copie d'écran):</text:span>
Dans ce premier cas, les activités ne sont pas clonées, les liens vers les activités dans deux pages aboutissent donc au même module.</text:p>
      <text:p text:style-name="Text_20_body"><text:span text:style-name="Strong_20_Emphasis">Dupliquer la page et les activités (icône rouge cf copie d'écran) :</text:span>
Dans ce second second cas, les activités sont totalement clonées et donc deviennent des instances différentes.</text:p>
      <text:p text:style-name="Text_20_body"><draw:frame draw:style-name="media" draw:name="0" text:anchor-type="as-char" draw:z-index="0" svg:width="13.229166666667cm" svg:height="4.0273523405592cm"><draw:image xlink:href="Pictures/9119dd9739bfad8e4e504575c14e4f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2::10:33</meta:creation-date>
    <dc:creator>Generated</dc:creator>
    <dc:date>2026-09-09T22::10:33</dc:date>
    <dc:language>en-US</dc:language>
    <meta:editing-cycles>1</meta:editing-cycles>
    <meta:editing-duration>PT0S</meta:editing-duration>
    <dc:title>duplicatepagesformatpage</dc:title>
  </office:meta>
</office:document-meta>
</file>