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a881b07d35933fef4d8417c3caca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s:kusestats"/><text:bookmark-start text:name="__RefHeading___bloc_use_stats_statistiques_d_usage_1"/><text:bookmark-start text:name="bloc_use_stats_statistiques_d_usage"/>Bloc Use_Stats / Statistiques d'Usage<text:bookmark-end text:name="__RefHeading___bloc_use_stats_statistiques_d_usage_1"/><text:bookmark-end text:name="bloc_use_stats_statistiques_d_usag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 Stats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<draw:frame draw:style-name="mediaright" draw:name="0" text:anchor-type="paragraph" draw:z-index="0" svg:width="6.7733333333333cm" style:rel-width="100%" svg:height="10.398125cm" style:rel-height="scale"><draw:image xlink:href="Pictures/f5a881b07d35933fef4d8417c3caca51.jpg" xlink:type="simple" xlink:show="embed" xlink:actuate="onLoad"/></draw:frame>
Ce bloc permet de visualiser les temps d'usage sur la plate-forme Moodle. Dans sa version originale, il s'agissait de donner à chaque apprenant une indication sur son propre temps passé dans chaque unité de cours, et de fournir aux auteurs une estimation de leur charge horaire à constituer les contenus. Suite à plusieurs demandes et interventions dans des projets de formation continue, ce bloc s'est étendu pour fournir une base de calcul de temps de présence aux responsables de formation ou à destination de <text:a xlink:type="simple" xlink:href="https://docs.activeprolearn.com/doku.php?id=reporttrainingsessions" text:style-name="Internet_20_link" text:visited-style-name="Visited_20_Internet_20_Link">rapports additionnels de cours</text:a> (course/report/trainingsessions)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usestat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usestat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usestat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alcul des temps</text:p>
          <text:list text:style-name="List_20_1">
            <text:list-item>
              <text:p text:style-name="List_20_1_Content"> Conpilation continue des temps (timegaps) pour chaque utilisateur</text:p>
            </text:list-item>
            <text:list-item>
              <text:p text:style-name="List_20_1_Content"> Gestion heuristique des ruptures de session</text:p>
            </text:list-item>
            <text:list-item>
              <text:p text:style-name="List_20_1_Content"> Attribution de crédits temps forfaitaires sur rupture de session</text:p>
            </text:list-item>
          </text:list>
        </text:list-item>
        <text:list-item>
          <text:p text:style-name="List_20_1_Content"> Cubing</text:p>
          <text:list text:style-name="List_20_1">
            <text:list-item>
              <text:p text:style-name="List_20_1_Content"> Définition et calcul de 3 dimensions de qualification pour les temps</text:p>
            </text:list-item>
          </text:list>
        </text:list-item>
        <text:list-item>
          <text:p text:style-name="List_20_1_Content"> Consultation</text:p>
          <text:list text:style-name="List_20_1">
            <text:list-item>
              <text:p text:style-name="List_20_1_Content"> Consultation in individuelle de son compte temps</text:p>
            </text:list-item>
            <text:list-item>
              <text:p text:style-name="List_20_1_Content"> Consultation des comptes-temps de tiers (si autorisation)</text:p>
            </text:list-item>
            <text:list-item>
              <text:p text:style-name="List_20_1_Content_Last"> Consultation de la répatition de détail des comptes-temps. </text:p>
            </text:list-item>
          </text:list>
        </text:list-item>
      </text:list>
      <text:h text:style-name="Heading_20_3" text:outline-level="3"><text:bookmark-start text:name="__RefHeading___road_map_4"/><text:bookmark-start text:name="road_map"/>Road Map<text:bookmark-end text:name="__RefHeading___road_map_4"/><text:bookmark-end text:name="road_map"/></text:h>
      <text:list text:style-name="List_20_1" text:continue-numbering="false">
        <text:list-item>
          <text:p text:style-name="List_20_1_Content_First"> <text:a xlink:type="simple" xlink:href="https://docs.activeprolearn.com/doku.php?id=usestatssessions" text:style-name="Internet_20_link" text:visited-style-name="Visited_20_Internet_20_Link">Sécurisation de la continuité de session</text:a></text:p>
        </text:list-item>
        <text:list-item>
          <text:p text:style-name="List_20_1_Content_Last"> <text:a xlink:type="simple" xlink:href="https://docs.activeprolearn.com/doku.php?id=usestatsincludeignoremodules" text:style-name="Internet_20_link" text:visited-style-name="Visited_20_Internet_20_Link">Exclusion, inclusion de modules</text:a></text:p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émaux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5:18</meta:creation-date>
    <dc:creator>Generated</dc:creator>
    <dc:date>2026-08-28T21::45:18</dc:date>
    <dc:language>en-US</dc:language>
    <meta:editing-cycles>1</meta:editing-cycles>
    <meta:editing-duration>PT0S</meta:editing-duration>
    <dc:title>blocs:kusestats</dc:title>
  </office:meta>
</office:document-meta>
</file>