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d3fcf54614a8f246b55592d2937071.jpg"/>
  <manifest:file-entry manifest:media-type="image/jpeg" manifest:full-path="Pictures/0d4621d2b36fd3db3aa38f4250349c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hop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ShopAccess ou Services Commerciaux : Le bloc d'accès au front-office commercial</text:p>
      <text:h text:style-name="Heading_20_3" text:outline-level="3"><text:bookmark-start text:name="__RefHeading___placer_le_bloc_dans_un_cours_2"/><text:bookmark-start text:name="placer_le_bloc_dans_un_cours"/>Placer le bloc dans un cours<text:bookmark-end text:name="__RefHeading___placer_le_bloc_dans_un_cours_2"/><text:bookmark-end text:name="placer_le_bloc_dans_un_cours"/></text:h>
      <text:p text:style-name="Text_20_body">Administration du site/Ajouter un bloc/services Commerciaux</text:p>
      <text:p text:style-name="Text_20_body"><draw:frame draw:style-name="media" draw:name="0" text:anchor-type="as-char" draw:z-index="0" svg:width="5.6620833333333cm" style:rel-width="100%" svg:height="4.8683333333333cm" style:rel-height="scale"><draw:image xlink:href="Pictures/aad3fcf54614a8f246b55592d2937071.jpg" xlink:type="simple" xlink:show="embed" xlink:actuate="onLoad"/></draw:frame></text:p>
      <text:p text:style-name="Text_20_body">Il est possible  de modifier le nom du bloc, et également de faire pointer ce bloc vers une autre instance de boutique si plusieurs boutiques cohabitent.</text:p>
      <text:p text:style-name="Text_20_body">Passer en mode édition,  puis suivre le lien “Configurer le bloc services commerciaux” accessible en cliquant sur la roue crantée.</text:p>
      <text:h text:style-name="Heading_20_3" text:outline-level="3"><text:bookmark-start text:name="__RefHeading___menus_du_bloc_3"/><text:bookmark-start text:name="menus_du_bloc"/>Menus du bloc<text:bookmark-end text:name="__RefHeading___menus_du_bloc_3"/><text:bookmark-end text:name="menus_du_bloc"/></text:h>
      <text:h text:style-name="Heading_20_4" text:outline-level="4"><text:bookmark-start text:name="__RefHeading___acces_a_la_boutique_4"/><text:bookmark-start text:name="acces_a_la_boutique"/>Accès à la boutique<text:bookmark-end text:name="__RefHeading___acces_a_la_boutique_4"/><text:bookmark-end text:name="acces_a_la_boutique"/></text:h>
      <text:p text:style-name="Text_20_body">Lien vers la boutique, en mode front ou backoffice pour renseigner les différents éléments.</text:p>
      <text:h text:style-name="Heading_20_4" text:outline-level="4"><text:bookmark-start text:name="__RefHeading___administration_des_ventes_5"/><text:bookmark-start text:name="administration_des_ventes"/>Administration des ventes<text:bookmark-end text:name="__RefHeading___administration_des_ventes_5"/><text:bookmark-end text:name="administration_des_ventes"/></text:h>
      <text:p text:style-name="Text_20_body">Liens vers tous les menus d’administration des ventes</text:p>
      <text:p text:style-name="Text_20_body"><draw:frame draw:style-name="mediacenter" draw:name="1" text:anchor-type="paragraph" draw:z-index="1" svg:width="33.9725cm" style:rel-width="100%" svg:height="15.636875cm" style:rel-height="scale"><draw:image xlink:href="Pictures/0d4621d2b36fd3db3aa38f4250349caa.jpg" xlink:type="simple" xlink:show="embed" xlink:actuate="onLoad"/></draw:frame></text:p>
      <text:p text:style-name="Text_20_body"><text:span text:style-name="Strong_20_Emphasis">Gérer les frais de port :</text:span></text:p>
      <text:p text:style-name="Text_20_body">Ce menu permet de gérer les zones de port et les frais par produits.
Il suffit d'ajouter une zone en suivant le lien “Nouvelle zone ” puis de saisir :
- Un code de zone, champ libre de saisie obligatoire
- Une description : champ libre de saisie obligatoire
- Une part affectée <text:note text:id="ftn0" text:note-class="footnote"><text:note-citation text:label="1)">1)</text:note-citation><text:note-body><text:p text:style-name="Text_20_body">val c'est quoi ?</text:p></text:note-body></text:note>
- Une taxe : Choisir dans la liste déroulante les taxe crées en amont
- Une formule d'applicabilité en utilisant des variables</text:p>
      <text:p text:style-name="Text_20_body"><text:span text:style-name="Strong_20_Emphasis">Scanner les traces marchandes:</text:span></text:p>
      <text:p text:style-name="Text_20_body">Ce menu permet d'examiner les traces et extrait les transactions</text:p>
      <text:p text:style-name="Text_20_body"><text:span text:style-name="Strong_20_Emphasis">Réglages généraux:</text:span></text:p>
      <text:p text:style-name="Text_20_body">Accède au formulaire de paramètres globaux dans l'administration Moodle. C'est donc un raccourci vers le menu administration du site/plugin locaux/boutique (Soit <text:a xlink:type="simple" xlink:href="http://votreMoodle/admin/settings.php?section=local_shop" text:style-name="Internet_20_link" text:visited-style-name="Visited_20_Internet_20_Link">http://votreMoodle/admin/settings.php?section=local_shop</text:a>)</text:p>
      <text:p text:style-name="Text_20_body">Il permet de configurer les éléments globaux du composant boutique. <text:a xlink:type="simple" xlink:href="https://docs.activeprolearn.com/doku.php?id=localshop" text:style-name="Internet_20_link" text:visited-style-name="Visited_20_Internet_20_Link">Voir la page dédiée.</text:a></text:p>
      <text:p text:style-name="Text_20_body"><text:span text:style-name="Strong_20_Emphasis">Réinitaliser le panier:</text:span></text:p>
      <text:p text:style-name="Text_20_body">Ce menu réinitialise la boutique, et remet le panier à zéro. Il est utile pour les tests.</text:p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Développement Valéry Frémaux (valery@activeprolearn.com)</text:p>
        </text:list-item>
        <text:list-item>
          <text:p text:style-name="List_20_1_Content_Last"> Documentation Florence Labord (florence@activeprolearn.com)</text:p>
        </text:list-item>
      </text:list>
      <text:p text:style-name="Text_20_body"><text:a xlink:type="simple" xlink:href="https://docs.activeprolearn.com/doku.php?id=blockshop" text:style-name="Internet_20_link" text:visited-style-name="Visited_20_Internet_20_Link">Revenir au sommaire du composant ShopAcess</text:a></text:p>
      <text:p text:style-name="Text_20_body"><text:a xlink:type="simple" xlink:href="https://docs.activeprolearn.com/doku.php?id=start" text:style-name="Internet_20_link" text:visited-style-name="Visited_20_Internet_20_Link">Revenir au catalogue génér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8:30</meta:creation-date>
    <dc:creator>Generated</dc:creator>
    <dc:date>2026-09-03T10::18:30</dc:date>
    <dc:language>en-US</dc:language>
    <meta:editing-cycles>1</meta:editing-cycles>
    <meta:editing-duration>PT0S</meta:editing-duration>
    <dc:title>blockshopuse</dc:title>
  </office:meta>
</office:document-meta>
</file>