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ecd163ff055062336342876c5c59912f.jpg"/>
  <manifest:file-entry manifest:media-type="image/jpeg" manifest:full-path="Pictures/9c21a918225066d2d5904cbaf5c109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userguide"/><text:bookmark-start text:name="__RefHeading___bloc_use_statsguide_d_utilisation_1"/><text:bookmark-start text:name="bloc_use_statsguide_d_utilisation"/>Bloc Use Stats : Guide d' Utilisation<text:bookmark-end text:name="__RefHeading___bloc_use_statsguide_d_utilisation_1"/><text:bookmark-end text:name="bloc_use_statsguide_d_utilisation"/></text:h>
      <text:h text:style-name="Heading_20_3" text:outline-level="3"><text:bookmark-start text:name="__RefHeading___ajouter_un_bloc_2"/><text:bookmark-start text:name="ajouter_un_bloc"/>Ajouter un bloc<text:bookmark-end text:name="__RefHeading___ajouter_un_bloc_2"/><text:bookmark-end text:name="ajouter_un_bloc"/></text:h>
      <text:p text:style-name="Text_20_body">Le bloc Use Stats peut être ajouté à tout endroit de Moodle, sous réserve d'avoir la capacité standard d'ajouter le bloc (&gt; M2.4). </text:p>
      <text:p text:style-name="Text_20_body">Il suffit de mettre l'environnement courant en mode édition, et d'utiliser le menu 'Ajouter un bloc'. Choisissez alors le bloc “Mesure d'activité”</text:p>
      <text:p text:style-name="Text_20_body"><draw:frame draw:style-name="mediacenter" draw:name="1" text:anchor-type="paragraph" draw:z-index="1" svg:width="9.8954166666667cm" style:rel-width="100%" svg:height="7.7522916666667cm" style:rel-height="scale"><draw:image xlink:href="Pictures/ecd163ff055062336342876c5c59912f.jpg" xlink:type="simple" xlink:show="embed" xlink:actuate="onLoad"/></draw:frame></text:p>
      <text:h text:style-name="Heading_20_3" text:outline-level="3"><text:bookmark-start text:name="__RefHeading___bloc_en_mode_standard_3"/><text:bookmark-start text:name="bloc_en_mode_standard"/>Bloc en mode standard<text:bookmark-end text:name="__RefHeading___bloc_en_mode_standard_3"/><text:bookmark-end text:name="bloc_en_mode_standard"/></text:h>
      <text:p text:style-name="Text_20_body">Le bloc Use Stats, en mode standard, ne vous affichera que vos propres statistiques. </text:p>
      <text:h text:style-name="Heading_20_3" text:outline-level="3"><text:bookmark-start text:name="__RefHeading___bloc_en_mode_administrateur_4"/><text:bookmark-start text:name="bloc_en_mode_administrateur"/>Bloc en mode administrateur<text:bookmark-end text:name="__RefHeading___bloc_en_mode_administrateur_4"/><text:bookmark-end text:name="bloc_en_mode_administrateur"/></text:h>
      <text:p text:style-name="Text_20_body">En mode administrateur, vous pouvez consulter les statistiques d'autres utilisateurs.</text:p>
      <text:h text:style-name="Heading_20_3" text:outline-level="3"><text:bookmark-start text:name="__RefHeading___quelques_infos_sur_les_reglages_du_bloc_en_administration_centrale_5"/><text:bookmark-start text:name="quelques_infos_sur_les_reglages_du_bloc_en_administration_centrale"/>Quelques infos sur les réglages du bloc en administration centrale<text:bookmark-end text:name="__RefHeading___quelques_infos_sur_les_reglages_du_bloc_en_administration_centrale_5"/><text:bookmark-end text:name="quelques_infos_sur_les_reglages_du_bloc_en_administration_centrale"/></text:h>
      <text:p text:style-name="Text_20_body"><text:a xlink:type="simple" xlink:href="https://docs.activeprolearn.com/doku.php?id=blocks:usestats:technique:settings" text:style-name="Internet_20_link" text:visited-style-name="Visited_20_Internet_20_Link">Toutes les infos dans la doc technique</text:a></text:p>
      <text:p text:style-name="Text_20_body"><text:span text:style-name="Strong_20_Emphasis">Depuis</text:span>
block_use_stats | fromwhen</text:p>
      <text:p text:style-name="Text_20_body"><text:span text:style-name="Strong_20_Emphasis">Période de compilation</text:span>
Valeurs possibles : 5, 15,  30, 60, 90, 180 , 365
Attention si valeur saisie dans zone de saisie libre non listée, cela prendra en compte 5 jours , soit la valeur par défaut.</text:p>
      <text:p text:style-name="Text_20_body"><text:span text:style-name="Strong_20_Emphasis">Filtrer les temps inférieurs à (anciennement session)</text:span></text:p>
      <text:p text:style-name="Text_20_body">block_use_stats | filterdisplayunder 
Valeur en seconde du temps en deçà duquel le temps est pris en compte mais pas affiché dans le bloc usestat : Si une session dure moins d'une minute (60 secondes) , elle est considérée comme non significative, et  elle ne s'affiche pas dans le bloc.</text:p>
      <text:p text:style-name="Text_20_body"><text:span text:style-name="Strong_20_Emphasis">Temps de référence à afficher</text:span></text:p>
      <text:p text:style-name="Text_20_body">block_use_stats | displayactivitytimeonly 
On affiche dans le bloc soit le temps passé dans les activités, soit le temps passé dans le cours
Réglages de l'analyseur d'historiques.</text:p>
      <text:p text:style-name="Text_20_body"><text:span text:style-name="Strong_20_Emphasis">Seuil</text:span></text:p>
      <text:p text:style-name="Text_20_body">Crédit temps affecté par défaut à la session de travail en cas de rupture de session intempestive.
(Soit sans passer par le menu  “Se déconnecter”)</text:p>
      <text:p text:style-name="Text_20_body">Exemple : Paramétré à 60 mn : Si un apprenant à une période d'inactivité dans une session supérieure à 60 mn, soit 1h, on le considère comme déconnecté.</text:p>
      <text:p text:style-name="Text_20_body"><text:span text:style-name="Strong_20_Emphasis">Crédit temps supplémentaire sur le dernier ping</text:span></text:p>
      <text:p text:style-name="Text_20_body">ping block_use_stats | lastpingcredit 
Crédit-temps supplémentaire en mn en cas de non trace formelle de déconnexion
15mn est la valeur par défaut</text:p>
      <text:p text:style-name="Text_20_body"><text:span text:style-name="Strong_20_Emphasis">Afficher les temps “hors cours”</text:span></text:p>
      <text:p text:style-name="Text_20_body"><draw:frame draw:style-name="mediacenter" draw:name="2" text:anchor-type="paragraph" draw:z-index="2" svg:width="19.155833333333cm" style:rel-width="100%" svg:height="2.9104166666667cm" style:rel-height="scale"><draw:image xlink:href="Pictures/9c21a918225066d2d5904cbaf5c10958.jpg" xlink:type="simple" xlink:show="embed" xlink:actuate="onLoad"/></draw:frame></text:p>
      <text:p text:style-name="Text_20_body">block_use_stats | displayothertime
Décocher la case pour masquer sur l'interface du bloc, les temps passés en dehors du cours
(dans les autres espaces sur la plateforme) </text:p>
      <text:p text:style-name="Text_20_body"><text:span text:style-name="Strong_20_Emphasis">Temps de référence à afficher</text:span></text:p>
      <text:p text:style-name="Text_20_body">block_use_stats | displayactivitytimeonly 
On affiche dans le bloc soit le temps passé dans les activités, soit le temps passé dans le cours (Comme par exemple sur son espace de fichiers personnel, dans les forums, etc).</text:p>
      <text:p text:style-name="Text_20_body"><text:span text:style-name="Strong_20_Emphasis">Une session par cours</text:span></text:p>
      <text:p text:style-name="Text_20_body">block_use_stats | onesessionpercourse
Si  la coche est activée, alors l'analyseur commencera une nouvelle session chaque fois que la trace change de cours. Sinon, une session peut représenter une séance de travail qui chevauche plusieurs cours.
(activé sur démo)</text:p>
      <text:h text:style-name="Heading_20_3" text:outline-level="3"><text:bookmark-start text:name="__RefHeading___autres_elements_utiles_6"/><text:bookmark-start text:name="autres_elements_utiles"/>Autres éléments utiles<text:bookmark-end text:name="__RefHeading___autres_elements_utiles_6"/><text:bookmark-end text:name="autres_elements_utiles"/></text:h>
      <text:p text:style-name="Text_20_body"><text:span text:style-name="Strong_20_Emphasis">Pour changer le libellé “Autre temps du cours” :</text:span></text:p>
      <text:p text:style-name="Text_20_body">Aller dans le fichiers de langues/block/settings.php configdisplayother time.</text:p>
      <text:p text:style-name="Text_20_body"><text:span text:style-name="Strong_20_Emphasis">Pour masquer l' onglet  batch du training session aux enseignants</text:span></text:p>
      <text:p text:style-name="Text_20_body">reportsession batch : enlever la capacité au rôle pour masquer onglet batch au rôle enseignant.</text:p>
      <text:p text:style-name="Text_20_body"><text:span text:style-name="Strong_20_Emphasis">Vérifier les permissions d'un rôle :</text:span></text:p>
      <text:p text:style-name="Text_20_body">Admin du cours/utilisateurs/permissions/ filtrer sur report/trainingsessions:batch</text:p>
      <text:p text:style-name="Text_20_body">Mais passer par les rôles de plate forme au niveau système est préférable pour ne pas générer une dérogation locale aux droits sur le cours concerné.</text:p>
      <text:p text:style-name="Text_20_body"><text:span text:style-name="Strong_20_Emphasis">Pour masquer “montrer les détails” du bloc UseStats à un apprenant :</text:span></text:p>
      <text:p text:style-name="Text_20_body">block/use_stats:seeowndetails 
Le passer à non défini</text:p>
      <text:h text:style-name="Heading_20_3" text:outline-level="3"><text:bookmark-start text:name="__RefHeading___informations_additionnelles_7"/><text:bookmark-start text:name="informations_additionnelles"/>Informations additionnelles<text:bookmark-end text:name="__RefHeading___informations_additionnelles_7"/><text:bookmark-end text:name="informations_additionnelles"/></text:h>
      <text:list text:style-name="List_20_1" text:continue-numbering="false">
        <text:list-item>
          <text:p text:style-name="LastListParagraph_List_20_1_Content_First"> <text:a xlink:type="simple" xlink:href="https://docs.activeprolearn.com/doku.php?id=blocks:usestats:algorithm" text:style-name="Internet_20_link" text:visited-style-name="Visited_20_Internet_20_Link">Le modèle de calcul du bloc Use Stats</text:a></text:p>
        </text:list-item>
      </text:list>
      <text:p text:style-name="Horizontal_20_Line"/>
      <text:p text:style-name="Text_20_body"><text:a xlink:type="simple" xlink:href="https://docs.activeprolearn.com/doku.php?id=blocks:usestats" text:style-name="Internet_20_link" text:visited-style-name="Visited_20_Internet_20_Link">Revenir à l'index du bloc</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8::56:38</meta:creation-date>
    <dc:creator>Generated</dc:creator>
    <dc:date>2026-08-30T18::56:38</dc:date>
    <dc:language>en-US</dc:language>
    <meta:editing-cycles>1</meta:editing-cycles>
    <meta:editing-duration>PT0S</meta:editing-duration>
    <dc:title>blocks:usestats:userguide</dc:title>
  </office:meta>
</office:document-meta>
</file>