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416f7f6753d7fdf3e86b148e5b3c78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blocks:userquizmonitor:userguide:usecase1"/><text:bookmark-start text:name="__RefHeading___blocplateau_de_revisionguide_d_utilisation_guide_pedagogique_1"/><text:bookmark-start text:name="blocplateau_de_revisionguide_d_utilisation_guide_pedagogique"/>Bloc : Plateau de révision : Guide d'utilisation &amp; Guide pédagogique<text:bookmark-end text:name="__RefHeading___blocplateau_de_revisionguide_d_utilisation_guide_pedagogique_1"/><text:bookmark-end text:name="blocplateau_de_revisionguide_d_utilisation_guide_pedagogique"/></text:h>
      <text:h text:style-name="Heading_20_3" text:outline-level="3"><text:bookmark-start text:name="__RefHeading___introductioncas_d_usage_2"/><text:bookmark-start text:name="introductioncas_d_usage"/>Introduction : Cas d'usage<text:bookmark-end text:name="__RefHeading___introductioncas_d_usage_2"/><text:bookmark-end text:name="introductioncas_d_usage"/></text:h>
      <text:p text:style-name="Text_20_body">Le plateau de révision va être utilisé pour permettre au étudiants de réviser dans différentes catégories de questions portant sur différents axes de connaissances, chacune des catégories de test présentant de 2 à n sous-catégories.</text:p>
      <text:p text:style-name="Text_20_body">Chaque test pourra comporter de 1 à 100 questions, et nous voulons déterminer deux seuils ou niveaux de passage sur l'ensemble.</text:p>
      <text:p text:style-name="Text_20_body">Nous voulons également permettre un examen blanc, et en limiter les tentatives.</text:p>
      <text:p text:style-name="Text_20_body"><draw:frame draw:style-name="mediacenter" draw:name="1" text:anchor-type="paragraph" draw:z-index="1" svg:width="5.2916666666667cm" style:rel-width="100%" svg:height="3.96875cm" style:rel-height="scale"><draw:image xlink:href="Pictures/416f7f6753d7fdf3e86b148e5b3c7895.png" xlink:type="simple" xlink:show="embed" xlink:actuate="onLoad"/></draw:frame>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: Développement et tests</text:p>
        </text:list-item>
        <text:list-item>
          <text:p text:style-name="List_20_1_Content_Last"> Florence Labord (florence@activeprolearn.com) : Documentation et illustrations</text:p>
        </text:list-item>
      </text:list>
      <text:p text:style-name="Text_20_body"><text:a xlink:type="simple" xlink:href="https://docs.activeprolearn.com/doku.php?id=blocks:userquizmonitor:userguide" text:style-name="Internet_20_link" text:visited-style-name="Visited_20_Internet_20_Link">Retour guide d'utilisation</text:a> - <text:a xlink:type="simple" xlink:href="https://docs.activeprolearn.com/doku.php?id=blocks:userquizmonitor" text:style-name="Internet_20_link" text:visited-style-name="Visited_20_Internet_20_Link">Revenir au sommaire du composant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06:40</meta:creation-date>
    <dc:creator>Generated</dc:creator>
    <dc:date>2026-08-31T14::06:40</dc:date>
    <dc:language>en-US</dc:language>
    <meta:editing-cycles>1</meta:editing-cycles>
    <meta:editing-duration>PT0S</meta:editing-duration>
    <dc:title>blocks:userquizmonitor:userguide:usecase1</dc:title>
  </office:meta>
</office:document-meta>
</file>