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9a4e233a51679a1d8f10a36a77da60ae.png"/>
  <manifest:file-entry manifest:media-type="image/png" manifest:full-path="Pictures/9eb3bfaed0d73566a9cd217d65309c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1" text:outline-level="1"><text:bookmark text:name="blocks:userquizmonitor:userguide:testsrevision"/><text:bookmark-start text:name="__RefHeading___blocplateau_de_revisionguide_d_utilisation_guide_pedagogique_1"/><text:bookmark-start text:name="blocplateau_de_revisionguide_d_utilisation_guide_pedagogique"/>Bloc : Plateau de révision : Guide d'utilisation &amp; Guide pédagogique<text:bookmark-end text:name="__RefHeading___blocplateau_de_revisionguide_d_utilisation_guide_pedagogique_1"/><text:bookmark-end text:name="blocplateau_de_revisionguide_d_utilisation_guide_pedagogique"/></text:h>
      <text:h text:style-name="Heading_20_3" text:outline-level="3"><text:bookmark-start text:name="__RefHeading___organisation_des_tests_de_revision_2"/><text:bookmark-start text:name="organisation_des_tests_de_revision"/>Organisation des tests de révision<text:bookmark-end text:name="__RefHeading___organisation_des_tests_de_revision_2"/><text:bookmark-end text:name="organisation_des_tests_de_revision"/></text:h>
      <text:p text:style-name="Text_20_body">Les tests doivent être montés dans une page de cours NON ACCESSIBLE AUX ETUDIANTS.</text:p>
      <text:p text:style-name="Text_20_body">Afin de pouvoir proposer un choix du nombres de questions à réviser aux étudiants dans une liste déroulante, quelque soit la catégorie et ses sous-catégories choisies par ces derniers, voici comment organiser vos tests :</text:p>
      <text:p text:style-name="Text_20_body">Créez des tests avec tirage “aléatoire à contrainte” en piochant dans la catégorie racine concernée sans vous préoccuper des sous catégories de questions qu'elle contient ni de la note globale du test. En clair, chaque test doit proposer le nombre de questions que vous voudrez rendre possible dans la liste déroulante, pour les étudiants.</text:p>
      <text:p text:style-name="Text_20_body"><text:span text:style-name="Strong_20_Emphasis">Pour rappel sur les catégories de tirage</text:span></text:p>
      <text:p text:style-name="Text_20_body">Les questions aléatoires “classiques” de moodle :</text:p>
      <text:p text:style-name="Text_20_body">Les catégories de tirage sont définies dans l'instance de question aléatoire. C'est la question qui est “programmée” pour aller tirer aléatoirement dans telle ou telle sous-arborescence des questions</text:p>
      <text:p text:style-name="Text_20_body">Les questions aléatoires “à contraintes” :</text:p>
      <text:p text:style-name="Text_20_body">La contrainte est exprimée au moment de l'exécution du quiz par l'apprenant. C'est lui qui détermine le champs de catégories qui est explorable. Dans le plateau, c'est le plateau lui-même qui demande au candidat de choisir sa racine de révision, et appliquera cette racine à toutes les questions à contraintes qui sont dans le quiz qui correspond à la bonne volumétrie de tirage. La sélection “à priori” (au niveau de la définition de la question) de la catégorie de tirage ne fait pas sens. Elle est simplement conservée du fait de l'héritage de ce type de question aux questions aléatoires classiques.</text:p>
      <text:p text:style-name="Text_20_body"><draw:frame draw:style-name="mediacenter" draw:name="1" text:anchor-type="paragraph" draw:z-index="1" svg:width="15.875cm" svg:height="2.6575776791376cm"><draw:image xlink:href="Pictures/9a4e233a51679a1d8f10a36a77da60ae.png" xlink:type="simple" xlink:show="embed" xlink:actuate="onLoad"/></draw:frame>
Illustration : Ajout d'une question aléatoire à contrainte dans un test</text:p>
      <text:p text:style-name="Text_20_body"><text:span text:style-name="Strong_20_Emphasis">Exemple d'un possible:</text:span></text:p>
      <text:p text:style-name="Text_20_body">Créez un test à 5 questions puis un test à 6 questions, puis un test à 7 questions, etc. jusqu'à 10 questions.
Vous avez donc à ce stade 6 tests créés, avec un pas de 1.
Ensuite créez un test à 20 questions, un à 30 questions etc jusqu'à la limite de votre choix.
Vous avez donc à présent x tests supplémentaires avec un pas de 10.</text:p>
      <text:p text:style-name="Text_20_body"><text:span text:style-name="Strong_20_Emphasis">Rendu sur le plateau de révision :</text:span></text:p>
      <text:p text:style-name="Text_20_body">Suivant l'exemple fourni, si le  nombre de question existant dans la  banque pour une catégorie est inférieur à 10, le choix de révision proposé sera de 1  en 1, sinon il sera  proposé de 10 en 10 questions jusqu'à la valeur maximum de questions que la sélection peut fournir.</text:p>
      <text:p text:style-name="Text_20_body">Nota : Vous pouvez placer jusqu'à 100 questions par test.</text:p>
      <text:p text:style-name="Text_20_body"><draw:frame draw:style-name="mediacenter" draw:name="2" text:anchor-type="paragraph" draw:z-index="2" svg:width="10.583333333333cm" svg:height="8.0731837606838cm"><draw:image xlink:href="Pictures/9eb3bfaed0d73566a9cd217d65309cf1.png" xlink:type="simple" xlink:show="embed" xlink:actuate="onLoad"/></draw:frame></text:p>
      <text:h text:style-name="Heading_20_2" text:outline-level="2"><text:bookmark-start text:name="__RefHeading___reglages_des_tests_3"/><text:bookmark-start text:name="reglages_des_tests"/>Réglages des tests<text:bookmark-end text:name="__RefHeading___reglages_des_tests_3"/><text:bookmark-end text:name="reglages_des_tests"/></text:h>
      <text:list text:style-name="Numbering_20_1" text:continue-numbering="false">
        <text:list-item>
          <text:p text:style-name="Numbering_20_1_Content_First"> Restrictions supplémentaires sur les tentatives : Indiquer la racine de la banque de question</text:p>
        </text:list-item>
        <text:list-item>
          <text:p text:style-name="Numbering_20_1_Content_Last"> Forcer la fermeture des tentatives : Uniquement sur le test désigné pour examen</text:p>
        </text:list-item>
      </text:list>
      <text:h text:style-name="Heading_20_2" text:outline-level="2"><text:bookmark-start text:name="__RefHeading___questions_dans_la_banque_de_question_4"/><text:bookmark-start text:name="questions_dans_la_banque_de_question"/>Questions dans la banque de question<text:bookmark-end text:name="__RefHeading___questions_dans_la_banque_de_question_4"/><text:bookmark-end text:name="questions_dans_la_banque_de_question"/></text:h>
      <text:p text:style-name="Text_20_body">Uniquement des questions à tirage aléatoire à contrainte.
Le réglages d'appartenance  à une série ou l'autre des deux seuils de passage se fait par la banque de question, dans la note de chaque question.
Tout le reste peut être ignoré.</text:p>
      <text:p text:style-name="Text_20_body"><text:span text:style-name="Strong_20_Emphasis">Pensez donc à régler pour chaque question :</text:span></text:p>
      <text:list text:style-name="List_20_1" text:continue-numbering="false">
        <text:list-item>
          <text:p text:style-name="List_20_1_Content_First"> les notes des questions sur 1 pour le seuil 1 (A par défaut)</text:p>
        </text:list-item>
        <text:list-item>
          <text:p text:style-name="List_20_1_Content_Last"> les notes des questions sur 1000 seuil 2 (C par défaut)</text:p>
        </text:list-item>
      </text:list>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valery@activeprolearn.com) : Développement et tests</text:p>
        </text:list-item>
        <text:list-item>
          <text:p text:style-name="List_20_1_Content_Last"> Florence Labord (florence@activeprolearn.com) : Documentation et illustrations</text:p>
        </text:list-item>
      </text:list>
      <text:p text:style-name="Text_20_body"><text:a xlink:type="simple" xlink:href="https://docs.activeprolearn.com/doku.php?id=blocks:userquizmonitor:userguide" text:style-name="Internet_20_link" text:visited-style-name="Visited_20_Internet_20_Link">Retour guide d'utilisation</text:a> - <text:a xlink:type="simple" xlink:href="https://docs.activeprolearn.com/doku.php?id=blocks:userquizmonitor" text:style-name="Internet_20_link" text:visited-style-name="Visited_20_Internet_20_Link">Revenir au sommaire du composant</text:a> - <text:a xlink:type="simple" xlink:href="https://docs.activeprolearn.com/doku.php?id=start" text:style-name="Internet_20_link" text:visited-style-name="Visited_20_Internet_20_Link">Revenir au catalogue</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5::46:06</meta:creation-date>
    <dc:creator>Generated</dc:creator>
    <dc:date>2026-08-30T15::46:06</dc:date>
    <dc:language>en-US</dc:language>
    <meta:editing-cycles>1</meta:editing-cycles>
    <meta:editing-duration>PT0S</meta:editing-duration>
    <dc:title>blocks:userquizmonitor:userguide:testsrevision</dc:title>
  </office:meta>
</office:document-meta>
</file>