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2019f3a02bd2ebae2a5a24c44976f194.png"/>
  <manifest:file-entry manifest:media-type="image/png" manifest:full-path="Pictures/0c6ec27992f12f8783eaa1a282aa030d.png"/>
  <manifest:file-entry manifest:media-type="image/png" manifest:full-path="Pictures/96c6fd61c9b5f49cc414c48888ee4f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blocks:userquizmonitor:userguide:settingsexample"/><text:bookmark-start text:name="__RefHeading___blocplateau_de_revisionguide_d_utilisation_guide_pedagogique_1"/><text:bookmark-start text:name="blocplateau_de_revisionguide_d_utilisation_guide_pedagogique"/>Bloc : Plateau de révision : Guide d'utilisation &amp; Guide pédagogique<text:bookmark-end text:name="__RefHeading___blocplateau_de_revisionguide_d_utilisation_guide_pedagogique_1"/><text:bookmark-end text:name="blocplateau_de_revisionguide_d_utilisation_guide_pedagogique"/></text:h>
      <text:h text:style-name="Heading_20_2" text:outline-level="2"><text:bookmark-start text:name="__RefHeading___reglages_du_plateau_de_revision_pas_a_pas_2"/><text:bookmark-start text:name="reglages_du_plateau_de_revision_pas_a_pas"/>Réglages du plateau de révision pas à pas<text:bookmark-end text:name="__RefHeading___reglages_du_plateau_de_revision_pas_a_pas_2"/><text:bookmark-end text:name="reglages_du_plateau_de_revision_pas_a_pas"/></text:h>
      <text:h text:style-name="Heading_20_3" text:outline-level="3"><text:bookmark-start text:name="__RefHeading___parametrer_le_plateau_de_revision_3"/><text:bookmark-start text:name="parametrer_le_plateau_de_revision"/>Paramétrer le plateau de révision<text:bookmark-end text:name="__RefHeading___parametrer_le_plateau_de_revision_3"/><text:bookmark-end text:name="parametrer_le_plateau_de_revision"/></text:h>
      <text:p text:style-name="Text_20_body"><text:span text:style-name="Strong_20_Emphasis">Réglages des entrainements</text:span></text:p>
      <text:p text:style-name="Text_20_body">Choisissez les instances de test qui serviront au plateau de révision. Suivant notre exemple, les 6 tests avec un pas de 1 et les X tests avec un pas de 10.</text:p>
      <text:p text:style-name="Text_20_body">La catégorie parentes des choix de contraintes indique la catégorie parente de tous les tests.</text:p>
      <text:p text:style-name="Text_20_body"><draw:frame draw:style-name="mediacenter" draw:name="1" text:anchor-type="paragraph" draw:z-index="1" svg:width="18.520833333333cm" style:rel-width="100%" svg:height="9.3298119622537cm" style:rel-height="scale"><draw:image xlink:href="Pictures/2019f3a02bd2ebae2a5a24c44976f194.png" xlink:type="simple" xlink:show="embed" xlink:actuate="onLoad"/></draw:frame></text:p>
      <text:p text:style-name="Text_20_body"><text:span text:style-name="Strong_20_Emphasis">Réglages des examens</text:span></text:p>
      <text:list text:style-name="List_20_1" text:continue-numbering="false">
        <text:list-item>
          <text:p text:style-name="List_20_1_Content_First"> Activation de l'examen : Mise à disposition d'un examen blanc</text:p>
        </text:list-item>
        <text:list-item>
          <text:p text:style-name="List_20_1_Content"> Onglet pour le dispositif de l'examen : ID de l'onglet ou de la page (format de cours page) ou se situe le test d'examen blanc</text:p>
        </text:list-item>
        <text:list-item>
          <text:p text:style-name="List_20_1_Content"> Ajouter les tests constituant l'examen</text:p>
        </text:list-item>
        <text:list-item>
          <text:p text:style-name="List_20_1_Content"> Indiquez les instructions de passage de cet examen</text:p>
        </text:list-item>
        <text:list-item>
          <text:p text:style-name="List_20_1_Content"> Direct return to course after attempt: Retour direct au cours après tentative</text:p>
        </text:list-item>
        <text:list-item>
          <text:p text:style-name="List_20_1_Content"> Cacher l'interface de scoring de l'examen : Afficher ou non les résultats aux étudiants</text:p>
        </text:list-item>
        <text:list-item>
          <text:p text:style-name="List_20_1_Content_Last"> L'examen se termine en cul de sac après soumission : a compléter (Retour direct au cours après tentative doit être activé)</text:p>
        </text:list-item>
      </text:list>
      <text:p text:style-name="Text_20_body"><draw:frame draw:style-name="mediacenter" draw:name="2" text:anchor-type="paragraph" draw:z-index="2" svg:width="18.520833333333cm" style:rel-width="100%" svg:height="14.496808263695cm" style:rel-height="scale"><draw:image xlink:href="Pictures/0c6ec27992f12f8783eaa1a282aa030d.png" xlink:type="simple" xlink:show="embed" xlink:actuate="onLoad"/></draw:frame></text:p>
      <text:p text:style-name="Text_20_body"><text:span text:style-name="Strong_20_Emphasis">Réglages des seuils de passage</text:span></text:p>
      <text:p text:style-name="Text_20_body">C'est dans la section ou onglet réglages généraux que vous indiquerez les deux seuils choisis, dans cet exemple 75% pour la première catégorie de tests, 85% pour la seconde.
Si vous n' utilisez qu'un seuil seuil, décochez la case “Activer la double série de question”</text:p>
      <text:p text:style-name="Text_20_body"><draw:frame draw:style-name="mediacenter" draw:name="3" text:anchor-type="paragraph" draw:z-index="3" svg:width="18.0975cm" style:rel-width="100%" svg:height="8.41375cm" style:rel-height="scale"><draw:image xlink:href="Pictures/96c6fd61c9b5f49cc414c48888ee4fde.png" xlink:type="simple" xlink:show="embed" xlink:actuate="onLoad"/></draw:frame></text:p>
      <text:h text:style-name="Heading_20_3" text:outline-level="3"><text:bookmark-start text:name="__RefHeading___differentier_les_deux_seuils_de_passage_dans_la_banque_de_question_4"/><text:bookmark-start text:name="differentier_les_deux_seuils_de_passage_dans_la_banque_de_question"/>Différentier les deux seuils de passage dans la banque de question<text:bookmark-end text:name="__RefHeading___differentier_les_deux_seuils_de_passage_dans_la_banque_de_question_4"/><text:bookmark-end text:name="differentier_les_deux_seuils_de_passage_dans_la_banque_de_question"/></text:h>
      <text:p text:style-name="Text_20_body">Réglez les notes des questions sur 1 pour le seuil 1 et les notes des questions sur 100 seuil 2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illustrations</text:p>
        </text:list-item>
      </text:list>
      <text:p text:style-name="Text_20_body"><text:a xlink:type="simple" xlink:href="https://docs.activeprolearn.com/doku.php?id=blocks:userquizmonitor:userguide" text:style-name="Internet_20_link" text:visited-style-name="Visited_20_Internet_20_Link">Retour guide d'utilisation</text:a> - <text:a xlink:type="simple" xlink:href="https://docs.activeprolearn.com/doku.php?id=blocks:userquizmonitor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59:42</meta:creation-date>
    <dc:creator>Generated</dc:creator>
    <dc:date>2026-08-30T06::59:42</dc:date>
    <dc:language>en-US</dc:language>
    <meta:editing-cycles>1</meta:editing-cycles>
    <meta:editing-duration>PT0S</meta:editing-duration>
    <dc:title>blocks:userquizmonitor:userguide:settingsexample</dc:title>
  </office:meta>
</office:document-meta>
</file>