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f0e86a138fddea65712a38abaa4939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blocks:userquizmonitor:userguide:exam"/><text:bookmark-start text:name="__RefHeading___blocplateau_de_revisionguide_d_utilisation_guide_pedagogique_1"/><text:bookmark-start text:name="blocplateau_de_revisionguide_d_utilisation_guide_pedagogique"/>Bloc : Plateau de révision : Guide d'utilisation &amp; Guide pédagogique<text:bookmark-end text:name="__RefHeading___blocplateau_de_revisionguide_d_utilisation_guide_pedagogique_1"/><text:bookmark-end text:name="blocplateau_de_revisionguide_d_utilisation_guide_pedagogique"/></text:h>
      <text:h text:style-name="Heading_20_3" text:outline-level="3"><text:bookmark-start text:name="__RefHeading___organisation_du_test_d_examen_blanc_2"/><text:bookmark-start text:name="organisation_du_test_d_examen_blanc"/>Organisation du test d 'examen blanc<text:bookmark-end text:name="__RefHeading___organisation_du_test_d_examen_blanc_2"/><text:bookmark-end text:name="organisation_du_test_d_examen_blanc"/></text:h>
      <text:p text:style-name="Text_20_body">Il doit être construit avec des questions <text:span text:style-name="Strong_20_Emphasis">aléatoires</text:span> (et non aléatoires à contraintes) avec éventuellement une limitation du nombre de tentatives (globale, ou individuelle) - Cf bloc limites tentatives des utilisateurs.</text:p>
      <text:p text:style-name="Text_20_body"><text:span text:style-name="Emphasis">Nota : Le nombre de tentatives n'est pas fixé par les réglages “standard” du test d'examen blanc, mais via les réglages du plateau de révision.</text:span></text:p>
      <text:p text:style-name="Text_20_body"><text:span text:style-name="Strong_20_Emphasis">Réglages du nombre de tentatives de l'examen blanc:</text:span></text:p>
      <text:p text:style-name="Text_20_body">Les  tentatives sont limités<text:span text:style-name="Strong_20_Emphasis"> par utilisateur</text:span> via les réglages du bloc accessoire <text:a xlink:type="simple" xlink:href="https://docs.activeprolearn.com/doku.php?id=blocks:userquizlimit" text:style-name="Internet_20_link" text:visited-style-name="Visited_20_Internet_20_Link">Limites des tentatives utilisateur</text:a> pour les usagers
Et réglés via les settings du plateau</text:p>
      <text:p text:style-name="Text_20_body"><draw:frame draw:style-name="mediacenter" draw:name="1" text:anchor-type="paragraph" draw:z-index="1" svg:width="18.123958333333cm" style:rel-width="100%" svg:height="8.493125cm" style:rel-height="scale"><draw:image xlink:href="Pictures/f0e86a138fddea65712a38abaa493993.png" xlink:type="simple" xlink:show="embed" xlink:actuate="onLoad"/></draw:frame>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: Développement et tests</text:p>
        </text:list-item>
        <text:list-item>
          <text:p text:style-name="List_20_1_Content_Last"> Florence Labord (florence@activeprolearn.com) : Documentation et illustrations</text:p>
        </text:list-item>
      </text:list>
      <text:p text:style-name="Text_20_body"><text:a xlink:type="simple" xlink:href="https://docs.activeprolearn.com/doku.php?id=blocks:userquizmonitor:userguide" text:style-name="Internet_20_link" text:visited-style-name="Visited_20_Internet_20_Link">Retour guide d'utilisation</text:a> - <text:a xlink:type="simple" xlink:href="https://docs.activeprolearn.com/doku.php?id=blocks:userquizmonitor" text:style-name="Internet_20_link" text:visited-style-name="Visited_20_Internet_20_Link">Revenir au sommaire du composant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3::40:41</meta:creation-date>
    <dc:creator>Generated</dc:creator>
    <dc:date>2026-08-31T23::40:41</dc:date>
    <dc:language>en-US</dc:language>
    <meta:editing-cycles>1</meta:editing-cycles>
    <meta:editing-duration>PT0S</meta:editing-duration>
    <dc:title>blocks:userquizmonitor:userguide:exam</dc:title>
  </office:meta>
</office:document-meta>
</file>