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f7395e59b010fe235810e5b3d732ea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1" text:outline-level="1"><text:bookmark text:name="blocks:userquizmonitor:userguide:banque"/><text:bookmark-start text:name="__RefHeading___blocplateau_de_revisionguide_d_utilisation_guide_pedagogique_1"/><text:bookmark-start text:name="blocplateau_de_revisionguide_d_utilisation_guide_pedagogique"/>Bloc : Plateau de révision : Guide d'utilisation &amp; Guide pédagogique<text:bookmark-end text:name="__RefHeading___blocplateau_de_revisionguide_d_utilisation_guide_pedagogique_1"/><text:bookmark-end text:name="blocplateau_de_revisionguide_d_utilisation_guide_pedagogique"/></text:h>
      <text:h text:style-name="Heading_20_3" text:outline-level="3"><text:bookmark-start text:name="__RefHeading___organisation_de_la_banque_de_question_2"/><text:bookmark-start text:name="organisation_de_la_banque_de_question"/>Organisation de la banque de question<text:bookmark-end text:name="__RefHeading___organisation_de_la_banque_de_question_2"/><text:bookmark-end text:name="organisation_de_la_banque_de_question"/></text:h>
      <text:p text:style-name="Text_20_body">l faut créer ad-minima une sous-catégories par catégories dans la banque de question qui est concernée. Sans limitation du nombre de sous catégories.
Les catégories parentes sont les catégories de révision.</text:p>
      <text:p text:style-name="Text_20_body">C'est dans les sous-catégories que seront placées les questions, et non pas dans la catégorie parent.</text:p>
      <text:p text:style-name="Text_20_body"><text:span text:style-name="Emphasis">Exemple en image de structure dans la banque de question :</text:span></text:p>
      <text:p text:style-name="Text_20_body"><draw:frame draw:style-name="mediacenter" draw:name="1" text:anchor-type="paragraph" draw:z-index="1" svg:width="8.969375cm" style:rel-width="100%" svg:height="17.859375cm" style:rel-height="scale"><draw:image xlink:href="Pictures/f7395e59b010fe235810e5b3d732ea10.png" xlink:type="simple" xlink:show="embed" xlink:actuate="onLoad"/></draw:frame></text:p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(valery@activeprolearn.com) : Développement et tests</text:p>
        </text:list-item>
        <text:list-item>
          <text:p text:style-name="List_20_1_Content_Last"> Florence Labord (florence@activeprolearn.com) : Documentation et illustrations</text:p>
        </text:list-item>
      </text:list>
      <text:p text:style-name="Text_20_body"><text:a xlink:type="simple" xlink:href="https://docs.activeprolearn.com/doku.php?id=blocks:userquizmonitor:userguide" text:style-name="Internet_20_link" text:visited-style-name="Visited_20_Internet_20_Link">Retour guide d'utilisation</text:a> - <text:a xlink:type="simple" xlink:href="https://docs.activeprolearn.com/doku.php?id=blocks:userquizmonitor" text:style-name="Internet_20_link" text:visited-style-name="Visited_20_Internet_20_Link">Revenir au sommaire du composant</text:a> - <text:a xlink:type="simple" xlink:href="https://docs.activeprolearn.com/doku.php?id=start" text:style-name="Internet_20_link" text:visited-style-name="Visited_20_Internet_20_Link">Revenir au catalogue</text:a> - <text:a xlink:type="simple" xlink:href="https://docs.activeprolearn.com/doku.php?id=plugins" text:style-name="Internet_20_link" text:visited-style-name="Visited_20_Internet_20_Link">Revenir à l'index des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1::06:20</meta:creation-date>
    <dc:creator>Generated</dc:creator>
    <dc:date>2026-08-30T21::06:20</dc:date>
    <dc:language>en-US</dc:language>
    <meta:editing-cycles>1</meta:editing-cycles>
    <meta:editing-duration>PT0S</meta:editing-duration>
    <dc:title>blocks:userquizmonitor:userguide:banque</dc:title>
  </office:meta>
</office:document-meta>
</file>