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416f7f6753d7fdf3e86b148e5b3c7895.png"/>
  <manifest:file-entry manifest:media-type="image/png" manifest:full-path="Pictures/2019f3a02bd2ebae2a5a24c44976f194.png"/>
  <manifest:file-entry manifest:media-type="image/png" manifest:full-path="Pictures/0c6ec27992f12f8783eaa1a282aa030d.png"/>
  <manifest:file-entry manifest:media-type="image/png" manifest:full-path="Pictures/bdd35e4a2284bb7c8b964c8190dbd103.png"/>
  <manifest:file-entry manifest:media-type="image/png" manifest:full-path="Pictures/96c6fd61c9b5f49cc414c48888ee4fd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1" text:outline-level="1"><text:bookmark text:name="blocks:userquizmonitor:userguide"/><text:bookmark-start text:name="__RefHeading___blocplateau_de_revisionguide_d_utilisation_guide_pedagogique_1"/><text:bookmark-start text:name="blocplateau_de_revisionguide_d_utilisation_guide_pedagogique"/>Bloc : Plateau de révision : Guide d'utilisation &amp; Guide pédagogique<text:bookmark-end text:name="__RefHeading___blocplateau_de_revisionguide_d_utilisation_guide_pedagogique_1"/><text:bookmark-end text:name="blocplateau_de_revisionguide_d_utilisation_guide_pedagogique"/></text:h>
      <text:p text:style-name="Text_20_body"><draw:frame draw:style-name="mediaright" draw:name="1" text:anchor-type="paragraph" draw:z-index="1" svg:width="2.6458333333333cm" style:rel-width="100%" svg:height="1.984375cm" style:rel-height="scale"><draw:image xlink:href="Pictures/416f7f6753d7fdf3e86b148e5b3c7895.png" xlink:type="simple" xlink:show="embed" xlink:actuate="onLoad"/></draw:frame></text:p>
      <text:h text:style-name="Heading_20_3" text:outline-level="3"><text:bookmark-start text:name="__RefHeading___configuration_2"/><text:bookmark-start text:name="configuration"/>Configuration<text:bookmark-end text:name="__RefHeading___configuration_2"/><text:bookmark-end text:name="configuration"/></text:h>
      <text:p text:style-name="Text_20_body"><draw:frame draw:style-name="mediacenter" draw:name="2" text:anchor-type="paragraph" draw:z-index="2" svg:width="18.520833333333cm" style:rel-width="100%" svg:height="9.3298119622537cm" style:rel-height="scale"><draw:image xlink:href="Pictures/2019f3a02bd2ebae2a5a24c44976f194.png" xlink:type="simple" xlink:show="embed" xlink:actuate="onLoad"/></draw:frame></text:p>
      <text:h text:style-name="Heading_20_4" text:outline-level="4"><text:bookmark-start text:name="__RefHeading___generaux_3"/><text:bookmark-start text:name="generaux"/>Généraux<text:bookmark-end text:name="__RefHeading___generaux_3"/><text:bookmark-end text:name="generaux"/></text:h>
      <text:list text:style-name="List_20_1" text:continue-numbering="false">
        <text:list-item>
          <text:p text:style-name="List_20_1_Content_First"> <text:span text:style-name="Strong_20_Emphasis">Nom du programme d'entraînement :</text:span> nom libre</text:p>
        </text:list-item>
        <text:list-item>
          <text:p text:style-name="List_20_1_Content"> <text:span text:style-name="Strong_20_Emphasis">Catégorie:</text:span> Choisir dans votre liste déroulante, la catégorie parente de tout le système de révision  </text:p>
        </text:list-item>
        <text:list-item>
          <text:p text:style-name="List_20_1_Content"> <text:span text:style-name="Strong_20_Emphasis">Identifiant de la page d'accueil du cours : </text:span>id page accueil du cours</text:p>
        </text:list-item>
        <text:list-item>
          <text:p text:style-name="List_20_1_Content"> <text:span text:style-name="Strong_20_Emphasis">Seuil de réussite première série (A par défaut) :</text:span> valeur - exemple 80</text:p>
        </text:list-item>
        <text:list-item>
          <text:p text:style-name="List_20_1_Content"> <text:span text:style-name="Strong_20_Emphasis">Couleur jauge première série :</text:span>hexadécimal de couleur - Exemple : #C00000</text:p>
        </text:list-item>
        <text:list-item>
          <text:p text:style-name="List_20_1_Content"> <text:span text:style-name="Strong_20_Emphasis">Activer la double série de questions :</text:span> Cocher la case pour activer la seconde série</text:p>
        </text:list-item>
        <text:list-item>
          <text:p text:style-name="List_20_1_Content"> <text:span text:style-name="Strong_20_Emphasis">Seuil de réussite deuxième série (C par défaut):</text:span> valeur - exemple 60</text:p>
        </text:list-item>
        <text:list-item>
          <text:p text:style-name="List_20_1_Content"> <text:span text:style-name="Strong_20_Emphasis">Couleur jauge deuxième série :</text:span>hexadécimal de couleur - Exemple : #C000C0</text:p>
        </text:list-item>
        <text:list-item>
          <text:p text:style-name="List_20_1_Content_Last"> <text:span text:style-name="Strong_20_Emphasis">Protéger contre la copie de contenu : </text:span>Cocher la case pour activer</text:p>
        </text:list-item>
      </text:list>
      <text:h text:style-name="Heading_20_4" text:outline-level="4"><text:bookmark-start text:name="__RefHeading___reglages_des_entrainements_4"/><text:bookmark-start text:name="reglages_des_entrainements"/>Réglages des entraînements<text:bookmark-end text:name="__RefHeading___reglages_des_entrainements_4"/><text:bookmark-end text:name="reglages_des_entrainements"/></text:h>
      <text:list text:style-name="List_20_1" text:continue-numbering="false">
        <text:list-item>
          <text:p text:style-name="List_20_1_Content_First"> <text:span text:style-name="Strong_20_Emphasis">Activer les entraînements :</text:span> Activation des entrainements</text:p>
        </text:list-item>
        <text:list-item>
          <text:p text:style-name="List_20_1_Content"> <text:span text:style-name="Strong_20_Emphasis">Entrainement par défaut :</text:span>Choisissez les instances de test qui serviront au plateau de révision</text:p>
        </text:list-item>
        <text:list-item>
          <text:p text:style-name="List_20_1_Content_Last"> <text:span text:style-name="Strong_20_Emphasis">Afficher les historiques :</text:span>activation de l'option si vous voulez l'historique</text:p>
        </text:list-item>
      </text:list>
      <text:h text:style-name="Heading_20_4" text:outline-level="4"><text:bookmark-start text:name="__RefHeading___reglages_des_examens_5"/><text:bookmark-start text:name="reglages_des_examens"/>Réglages des examens<text:bookmark-end text:name="__RefHeading___reglages_des_examens_5"/><text:bookmark-end text:name="reglages_des_examens"/></text:h>
      <text:list text:style-name="List_20_1" text:continue-numbering="false">
        <text:list-item>
          <text:p text:style-name="List_20_1_Content_First"> <text:span text:style-name="Strong_20_Emphasis">Activation de l'examen : </text:span>Mise à disposition d'un examen</text:p>
        </text:list-item>
        <text:list-item>
          <text:p text:style-name="List_20_1_Content"> <text:span text:style-name="Strong_20_Emphasis">Onglet pour le dispositif de l'examen : </text:span>ID de l'onglet ou de la page (si format de cours page utilisé) <text:a xlink:type="simple" xlink:href="https://docs.activeprolearn.com/doku.php?id=format:page" text:style-name="Internet_20_link" text:visited-style-name="Visited_20_Internet_20_Link">format de cours page</text:a>  ou se situe l'examen</text:p>
        </text:list-item>
        <text:list-item>
          <text:p text:style-name="List_20_1_Content"> <text:span text:style-name="Strong_20_Emphasis">Titre alternatif de la page d'examen: </text:span> Titre libre</text:p>
        </text:list-item>
        <text:list-item>
          <text:p text:style-name="List_20_1_Content"> <text:span text:style-name="Strong_20_Emphasis">Ajouter le test constituant l'examen :</text:span> Choix du test constituant l'examen</text:p>
        </text:list-item>
        <text:list-item>
          <text:p text:style-name="List_20_1_Content"> <text:span text:style-name="Strong_20_Emphasis">Instruction pour les examens :</text:span> Indiquez les instructions de passage de cet examen</text:p>
        </text:list-item>
        <text:list-item>
          <text:p text:style-name="List_20_1_Content"> <text:span text:style-name="Strong_20_Emphasis">Afficher les résultats détaillés: </text:span>Pour affichage des résultats détaillés en plus des résultats globaux</text:p>
        </text:list-item>
        <text:list-item>
          <text:p text:style-name="List_20_1_Content_Last"> <text:span text:style-name="Strong_20_Emphasis">Afficher les historiques :</text:span>activation de l'option si vous voulez l'historique</text:p>
        </text:list-item>
      </text:list>
      <text:p text:style-name="Text_20_body"><draw:frame draw:style-name="mediacenter" draw:name="3" text:anchor-type="paragraph" draw:z-index="3" svg:width="18.520833333333cm" style:rel-width="100%" svg:height="14.496808263695cm" style:rel-height="scale"><draw:image xlink:href="Pictures/0c6ec27992f12f8783eaa1a282aa030d.png" xlink:type="simple" xlink:show="embed" xlink:actuate="onLoad"/></draw:frame></text:p>
      <text:h text:style-name="Heading_20_4" text:outline-level="4"><text:bookmark-start text:name="__RefHeading___parametres_graphiques_6"/><text:bookmark-start text:name="parametres_graphiques"/>Paramètres graphiques<text:bookmark-end text:name="__RefHeading___parametres_graphiques_6"/><text:bookmark-end text:name="parametres_graphiques"/></text:h>
      <text:list text:style-name="List_20_1" text:continue-numbering="false">
        <text:list-item>
          <text:p text:style-name="List_20_1_Content_First"> <text:span text:style-name="Strong_20_Emphasis">Rendu des jauges :</text:span>htmlbrut, générateur phpGD, JQwidget</text:p>
        </text:list-item>
        <text:list-item>
          <text:p text:style-name="List_20_1_Content"> <text:span text:style-name="Strong_20_Emphasis">Icône pour le bouton statistiques :</text:span> illustration de votre choix</text:p>
        </text:list-item>
        <text:list-item>
          <text:p text:style-name="List_20_1_Content"> <text:span text:style-name="Strong_20_Emphasis">Icône pour le bouton de sous-catégorie :</text:span>illustration de votre choix</text:p>
        </text:list-item>
        <text:list-item>
          <text:p text:style-name="List_20_1_Content"> <text:span text:style-name="Strong_20_Emphasis">Icône de fermeture des sous-catégories:</text:span> illustration de votre choix</text:p>
        </text:list-item>
        <text:list-item>
          <text:p text:style-name="List_20_1_Content"> <text:span text:style-name="Strong_20_Emphasis">Icône pour la série de questions 1 :</text:span>illustration de votre choix</text:p>
        </text:list-item>
        <text:list-item>
          <text:p text:style-name="List_20_1_Content"> <text:span text:style-name="Strong_20_Emphasis">Icône pour la série de questions 2:</text:span>illustration de votre choix</text:p>
        </text:list-item>
        <text:list-item>
          <text:p text:style-name="List_20_1_Content_Last"> <text:span text:style-name="Strong_20_Emphasis">CSS locale additionnelle: </text:span>Surcharges css supplémentaires</text:p>
        </text:list-item>
      </text:list>
      <text:h text:style-name="Heading_20_3" text:outline-level="3"><text:bookmark-start text:name="__RefHeading___guide_avance_ma_7"/><text:bookmark-start text:name="guide_avance_ma"/>Guide avancé (MA)<text:bookmark-end text:name="__RefHeading___guide_avance_ma_7"/><text:bookmark-end text:name="guide_avance_ma"/></text:h>
      <text:p text:style-name="Text_20_body"><draw:frame draw:style-name="media" draw:name="4" text:anchor-type="as-char" draw:z-index="4" svg:width="5.0270833333333cm" style:rel-width="100%" svg:height="0.635cm" style:rel-height="scale"><draw:image xlink:href="Pictures/bdd35e4a2284bb7c8b964c8190dbd103.png" xlink:type="simple" xlink:show="embed" xlink:actuate="onLoad"/></draw:frame>
&lt;showif isnotloggedin&gt;
&lt;color #B00000/#ffB0B0&gt;Les guides avancés ne sont accessibles qu'aux utilisateurs enregistrés.&lt;/color&gt;
&lt;/showif&gt;</text:p>
      <text:p text:style-name="Text_20_body">&lt;showif isloggedin&gt;</text:p>
      <text:list text:style-name="List_20_1" text:continue-numbering="false">
        <text:list-item>
          <text:p text:style-name="List_20_1_Content_First"> <text:a xlink:type="simple" xlink:href="https://docs.activeprolearn.com/doku.php?id=blocks:userquizmonitor:userguide:usecase1" text:style-name="Internet_20_link" text:visited-style-name="Visited_20_Internet_20_Link">Cas d'usage</text:a></text:p>
        </text:list-item>
        <text:list-item>
          <text:p text:style-name="List_20_1_Content"> <text:a xlink:type="simple" xlink:href="https://docs.activeprolearn.com/doku.php?id=blocks:userquizmonitor:userguide:banque" text:style-name="Internet_20_link" text:visited-style-name="Visited_20_Internet_20_Link">Organisation de la banque de question</text:a></text:p>
        </text:list-item>
        <text:list-item>
          <text:p text:style-name="List_20_1_Content"> <text:a xlink:type="simple" xlink:href="https://docs.activeprolearn.com/doku.php?id=blocks:userquizmonitor:userguide:testsrevision" text:style-name="Internet_20_link" text:visited-style-name="Visited_20_Internet_20_Link">Organisation des tests de révision</text:a></text:p>
        </text:list-item>
        <text:list-item>
          <text:p text:style-name="List_20_1_Content"> <text:a xlink:type="simple" xlink:href="https://docs.activeprolearn.com/doku.php?id=blocks:userquizmonitor:userguide:exam" text:style-name="Internet_20_link" text:visited-style-name="Visited_20_Internet_20_Link">Organisation de l'examen</text:a></text:p>
        </text:list-item>
        <text:list-item>
          <text:p text:style-name="List_20_1_Content_Last"> <text:a xlink:type="simple" xlink:href="https://docs.activeprolearn.com/doku.php?id=blocks:userquizmonitor:userguide:settingsexample" text:style-name="Internet_20_link" text:visited-style-name="Visited_20_Internet_20_Link">Réglages du plateau de révision pas-à-pas</text:a></text:p>
        </text:list-item>
      </text:list>
      <text:p text:style-name="Text_20_body">&lt;/showif&gt;</text:p>
      <text:h text:style-name="Heading_20_3" text:outline-level="3"><text:bookmark-start text:name="__RefHeading___parametrer_le_plateau_de_revision_8"/><text:bookmark-start text:name="parametrer_le_plateau_de_revision"/>Paramétrer le plateau de révision<text:bookmark-end text:name="__RefHeading___parametrer_le_plateau_de_revision_8"/><text:bookmark-end text:name="parametrer_le_plateau_de_revision"/></text:h>
      <text:p text:style-name="Text_20_body"><text:span text:style-name="Strong_20_Emphasis">Réglages des seuils de passage</text:span></text:p>
      <text:p text:style-name="Text_20_body">C'est dans la section ou onglet réglages généraux que vous indiquerez les deux seuils choisis, dans cet exemple 75% pour la première catégorie de tests, 85% pour la seconde.
Par defaut la première catégorie est baptisé A, la seconde C. Vous pouvez glisser un image de votre choix dans configuration du plateau partie Paramètres graphiques (Exemple : une image “débutant”, une image “avancé”. 
Si vous n' utilisez qu'un seuil seuil, décochez la case “Activer la double série de question” dans la configuration du plateau partie “réglages généraux”.</text:p>
      <text:p text:style-name="Text_20_body"><draw:frame draw:style-name="mediacenter" draw:name="5" text:anchor-type="paragraph" draw:z-index="5" svg:width="18.0975cm" style:rel-width="100%" svg:height="8.41375cm" style:rel-height="scale"><draw:image xlink:href="Pictures/96c6fd61c9b5f49cc414c48888ee4fde.png" xlink:type="simple" xlink:show="embed" xlink:actuate="onLoad"/></draw:frame></text:p>
      <text:h text:style-name="Heading_20_3" text:outline-level="3"><text:bookmark-start text:name="__RefHeading___differentier_les_deux_seuils_de_passage_dans_la_banque_de_question_9"/><text:bookmark-start text:name="differentier_les_deux_seuils_de_passage_dans_la_banque_de_question"/>Différentier les deux seuils de passage dans la banque de question<text:bookmark-end text:name="__RefHeading___differentier_les_deux_seuils_de_passage_dans_la_banque_de_question_9"/><text:bookmark-end text:name="differentier_les_deux_seuils_de_passage_dans_la_banque_de_question"/></text:h>
      <text:p text:style-name="Text_20_body">Réglez les notes des questions sur 1 pour le seuil 1 et les notes des questions sur 1000 seuil 2</text:p>
      <text:p text:style-name="Horizontal_20_Line"/>
      <text:h text:style-name="Heading_20_3" text:outline-level="3"><text:bookmark-start text:name="__RefHeading___credits_10"/><text:bookmark-start text:name="credits"/>Crédits<text:bookmark-end text:name="__RefHeading___credits_10"/><text:bookmark-end text:name="credits"/></text:h>
      <text:list text:style-name="List_20_1" text:continue-numbering="false">
        <text:list-item>
          <text:p text:style-name="List_20_1_Content_First"> Valéry Frémaux (valery@activeprolearn.com) : Développement et tests</text:p>
        </text:list-item>
        <text:list-item>
          <text:p text:style-name="List_20_1_Content_Last"> Florence Labord (florence@activeprolearn.com) : Documentation et illustrations</text:p>
        </text:list-item>
      </text:list>
      <text:p text:style-name="Text_20_body">
<text:a xlink:type="simple" xlink:href="https://docs.activeprolearn.com/doku.php?id=blocks:userquizmonitor" text:style-name="Internet_20_link" text:visited-style-name="Visited_20_Internet_20_Link">Revenir au sommaire du composant</text:a> - <text:a xlink:type="simple" xlink:href="https://docs.activeprolearn.com/doku.php?id=start" text:style-name="Internet_20_link" text:visited-style-name="Visited_20_Internet_20_Link">Revenir au catalogue</text:a> - <text:a xlink:type="simple" xlink:href="https://docs.activeprolearn.com/doku.php?id=plugins" text:style-name="Internet_20_link" text:visited-style-name="Visited_20_Internet_20_Link">Revenir à l'index des plugin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1::44:03</meta:creation-date>
    <dc:creator>Generated</dc:creator>
    <dc:date>2026-08-30T11::44:03</dc:date>
    <dc:language>en-US</dc:language>
    <meta:editing-cycles>1</meta:editing-cycles>
    <meta:editing-duration>PT0S</meta:editing-duration>
    <dc:title>blocks:userquizmonitor:userguide</dc:title>
  </office:meta>
</office:document-meta>
</file>