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cbdd8fca0c610dbefc992ada71dd2e17.png"/>
  <manifest:file-entry manifest:media-type="image/png" manifest:full-path="Pictures/c11b271f6f1b3ed8e52801c17b356e1d.png"/>
  <manifest:file-entry manifest:media-type="image/png" manifest:full-path="Pictures/79c6e276eb0d5c973a7e09bed22f6c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userquizlimit:userguide"/><text:bookmark-start text:name="__RefHeading___bloclimites_des_tentatives_utilisateursguide_d_utilisation_1"/><text:bookmark-start text:name="bloclimites_des_tentatives_utilisateursguide_d_utilisation"/>Bloc : Limites des tentatives utilisateurs : Guide d'utilisation<text:bookmark-end text:name="__RefHeading___bloclimites_des_tentatives_utilisateursguide_d_utilisation_1"/><text:bookmark-end text:name="bloclimites_des_tentatives_utilisateursguide_d_utilisation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A l'origine, ce bloc a été construit comme bloc accessoire du <text:a xlink:type="simple" xlink:href="https://docs.activeprolearn.com/doku.php?id=blocks:userquizmonitor" text:style-name="Internet_20_link" text:visited-style-name="Visited_20_Internet_20_Link">plateau de révision</text:a> pour présenter une possibilité de limitation du nombre de tentatives à un quiz <text:span text:style-name="Strong_20_Emphasis">par participant</text:span>.</text:p>
      <text:h text:style-name="Heading_20_4" text:outline-level="4"><text:bookmark-start text:name="__RefHeading___cas_d_usages_3"/><text:bookmark-start text:name="cas_d_usages"/>Cas d'usages<text:bookmark-end text:name="__RefHeading___cas_d_usages_3"/><text:bookmark-end text:name="cas_d_usages"/></text:h>
      <text:list text:style-name="List_20_1" text:continue-numbering="false">
        <text:list-item>
          <text:p text:style-name="LastListParagraph_List_20_1_Content_First"> Il peut être utilisé pour un quiz standard. Par exemple pour brider le nombre de tentatives à un quiz dans le cadre d'un quiz qui serait considéré comme un <text:a xlink:type="simple" xlink:href="https://docs.activeprolearn.com/doku.php?id=local:shop" text:style-name="Internet_20_link" text:visited-style-name="Visited_20_Internet_20_Link">produit de cours</text:a> commercialisé. </text:p>
        </text:list-item>
      </text:list>
      <text:list text:style-name="List_20_1" text:continue-numbering="false">
        <text:list-item>
          <text:p text:style-name="LastListParagraph_List_20_1_Content_First"> Ou encore pour challenger un groupe d'utilisateurs avec un niveau de connaissance plus élevé qu'un autre.</text:p>
        </text:list-item>
      </text:list>
      <text:h text:style-name="Heading_20_4" text:outline-level="4"><text:bookmark-start text:name="__RefHeading___rendu_sur_le_cours_4"/><text:bookmark-start text:name="rendu_sur_le_cours"/>Rendu sur le cours<text:bookmark-end text:name="__RefHeading___rendu_sur_le_cours_4"/><text:bookmark-end text:name="rendu_sur_le_cours"/></text:h>
      <text:p text:style-name="Text_20_body"><draw:frame draw:style-name="mediacenter" draw:name="1" text:anchor-type="paragraph" draw:z-index="1" svg:width="6.6675cm" style:rel-width="100%" svg:height="4.4185416666667cm" style:rel-height="scale"><draw:image xlink:href="Pictures/cbdd8fca0c610dbefc992ada71dd2e17.png" xlink:type="simple" xlink:show="embed" xlink:actuate="onLoad"/></draw:frame></text:p>
      <text:h text:style-name="Heading_20_3" text:outline-level="3"><text:bookmark-start text:name="__RefHeading___reglages_du_bloc_5"/><text:bookmark-start text:name="reglages_du_bloc"/>Réglages du bloc<text:bookmark-end text:name="__RefHeading___reglages_du_bloc_5"/><text:bookmark-end text:name="reglages_du_bloc"/></text:h>
      <text:list text:style-name="List_20_1" text:continue-numbering="false">
        <text:list-item>
          <text:p text:style-name="LastListParagraph_List_20_1_Content_First"> Choisissez l'instance de test qui sera concernée.</text:p>
        </text:list-item>
      </text:list>
      <text:p text:style-name="Text_20_body"><draw:frame draw:style-name="mediacenter" draw:name="2" text:anchor-type="paragraph" draw:z-index="2" svg:width="13.599583333333cm" svg:height="2.9897916666667cm"><draw:image xlink:href="Pictures/c11b271f6f1b3ed8e52801c17b356e1d.png" xlink:type="simple" xlink:show="embed" xlink:actuate="onLoad"/></draw:frame></text:p>
      <text:h text:style-name="Heading_20_3" text:outline-level="3"><text:bookmark-start text:name="__RefHeading___limitation_des_tentatives_par_utilisateur_6"/><text:bookmark-start text:name="limitation_des_tentatives_par_utilisateur"/>Limitation des tentatives par utilisateur<text:bookmark-end text:name="__RefHeading___limitation_des_tentatives_par_utilisateur_6"/><text:bookmark-end text:name="limitation_des_tentatives_par_utilisateur"/></text:h>
      <text:p text:style-name="Text_20_body">Suivez le lien présent sur le bloc tel que sur l'image de rendu sur le cours.</text:p>
      <text:list text:style-name="List_20_1" text:continue-numbering="false">
        <text:list-item>
          <text:p text:style-name="List_20_1_Content_First"> <text:span text:style-name="Strong_20_Emphasis">Filtrer sur le nom :</text:span> permet de saisir le nom de l'étudiant concerné par la limitation des tentatives</text:p>
        </text:list-item>
        <text:list-item>
          <text:p text:style-name="List_20_1_Content"> <text:span text:style-name="Strong_20_Emphasis">Tentative  pour utilisateur <text:span text:style-name="Emphasis">nom choisi via le filtre</text:span> :</text:span> Saisissez le nombre de tentatives autorisées</text:p>
        </text:list-item>
        <text:list-item>
          <text:p text:style-name="List_20_1_Content_Last"> <text:span text:style-name="Strong_20_Emphasis">Sur la sélection :</text:span> Permet de saisir une valeur numérique à ajouter ou enlever pour modifier la valeur saisie précédemment dans tentative pour un utilisateur.</text:p>
        </text:list-item>
      </text:list>
      <text:p text:style-name="Text_20_body"><text:span text:style-name="Emphasis"><text:span text:style-name="Strong_20_Emphasis">Nota :</text:span> Lors de la première attibution d'une valeur dans la zone tentative par utilisateur, vous cliquerez ur le bouton “mettre à ”, ensuite sur “Ajouter” ou “Enlever” en cas de besoin de modification de la valeur initiale.</text:span></text:p>
      <text:p text:style-name="Text_20_body"><draw:frame draw:style-name="mediacenter" draw:name="3" text:anchor-type="paragraph" draw:z-index="3" svg:width="28.469166666667cm" style:rel-width="100%" svg:height="6.588125cm" style:rel-height="scale"><draw:image xlink:href="Pictures/79c6e276eb0d5c973a7e09bed22f6c58.png" xlink:type="simple" xlink:show="embed" xlink:actuate="onLoad"/></draw:frame></text:p>
      <text:h text:style-name="Heading_20_3" text:outline-level="3"><text:bookmark-start text:name="__RefHeading___credits_7"/><text:bookmark-start text:name="credits"/>Crédits<text:bookmark-end text:name="__RefHeading___credits_7"/><text:bookmark-end text:name="credits"/></text:h>
      <text:list text:style-name="List_20_1" text:continue-numbering="false">
        <text:list-item>
          <text:p text:style-name="LastListParagraph_List_20_1_Content_First"> Florence Labord (florence@activeprolearn.com) : Documentation -  illustrations</text:p>
        </text:list-item>
      </text:list>
      <text:p text:style-name="Horizontal_20_Line"/>
      <text:p text:style-name="Text_20_body"><text:a xlink:type="simple" xlink:href="https://docs.activeprolearn.com/doku.php?id=blocks:userquizlimit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2::57:09</meta:creation-date>
    <dc:creator>Generated</dc:creator>
    <dc:date>2026-09-01T02::57:09</dc:date>
    <dc:language>en-US</dc:language>
    <meta:editing-cycles>1</meta:editing-cycles>
    <meta:editing-duration>PT0S</meta:editing-duration>
    <dc:title>blocks:userquizlimit:userguide</dc:title>
  </office:meta>
</office:document-meta>
</file>