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8074b3d8196ccd3024cfbf4617f1b35b.png"/>
  <manifest:file-entry manifest:media-type="image/svg+xml" manifest:full-path="Pictures/e06de6ef5776043e56e856ebe5c29270.svg"/>
  <manifest:file-entry manifest:media-type="image/png" manifest:full-path="Pictures/42855147825333f014bbc40332e5c399.png"/>
  <manifest:file-entry manifest:media-type="image/png" manifest:full-path="Pictures/31bbdb54c566e7f8bb773fbd3a1b5ef3.png"/>
  <manifest:file-entry manifest:media-type="image/png" manifest:full-path="Pictures/e482d7685c954780fcb60ed58d84cc1b.png"/>
  <manifest:file-entry manifest:media-type="image/png" manifest:full-path="Pictures/95d20f8f77a0879f8aaf81a1590a403e.png"/>
  <manifest:file-entry manifest:media-type="image/png" manifest:full-path="Pictures/ff17ba406c4e79e68ce5bb897533d9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rmnethosts:userguide"/><text:bookmark-start text:name="__RefHeading___bloc_user_mnet_hosts_navigation_reseau_de_l_utilisateurguide_utilisateur_1"/><text:bookmark-start text:name="bloc_user_mnet_hosts_navigation_reseau_de_l_utilisateurguide_utilisateur"/>Bloc User Mnet Hosts (Navigation réseau de l'utilisateur) : Guide utilisateur<text:bookmark-end text:name="__RefHeading___bloc_user_mnet_hosts_navigation_reseau_de_l_utilisateurguide_utilisateur_1"/><text:bookmark-end text:name="bloc_user_mnet_hosts_navigation_reseau_de_l_utilisateurguide_utilisateur"/></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draw:frame draw:style-name="mediaright" draw:name="1" text:anchor-type="paragraph" draw:z-index="1" svg:width="3.175cm" style:rel-width="100%" svg:height="3.175cm" style:rel-height="scale"><draw:image xlink:href="Pictures/8074b3d8196ccd3024cfbf4617f1b35b.png" xlink:type="simple" xlink:show="embed" xlink:actuate="onLoad"/></draw:frame>Le bloc User Mnet Hosts (Mes sites du réseau - non standard) est similaire au bloc “Sites du réseau” (Mnet Hosts), mais en ajoutant une gestion individuelle du contrôle d'accès à chaque hôte MNET. </text:p>
      <text:p text:style-name="Text_20_body">En effet, le bloc standard fournit un accès inconditionnel à tous les sites ouverts en SSO dans Moodle, mais ne fournit aucun moyen d'en contrôler l'accès “à la source” (un contrôle d'accès peut être fait à l'arrivée par une fonction technique peu accessible, et surtout destinée à mettre en place des “banissements” exceptionnels).</text:p>
      <text:p text:style-name="Text_20_body"> Des champs supplémentaires de profil permettent de contrôler ces accès.</text:p>
      <text:p text:style-name="Text_20_body">Le bloc dispose de ses outils propres pour générer les champs supplémentaires de profil nécessaire au contrôle des accès dans le réseau. </text:p>
      <text:p text:style-name="Text_20_body"><draw:frame draw:style-name="media" draw:name="2" text:anchor-type="as-char" draw:z-index="2" svg:width="" svg:rel-width="100%" svg:height="0cm"><draw:image xlink:href="Pictures/e06de6ef5776043e56e856ebe5c29270.svg" xlink:type="simple" xlink:show="embed" xlink:actuate="onLoad"/></draw:frame>  Le bloc accessoire <text:a xlink:type="simple" xlink:href="https://docs.activeprolearn.com/doku.php?id=blocks:groupnetwork" text:style-name="Internet_20_link" text:visited-style-name="Visited_20_Internet_20_Link">Bloc Group Network</text:a> permettra de déléguer facilement l'attribution des accès à des rôles non administrateur.</text:p>
      <text:h text:style-name="Heading_20_3" text:outline-level="3"><text:bookmark-start text:name="__RefHeading___preparation_du_bloc_3"/><text:bookmark-start text:name="preparation_du_bloc"/>Préparation du bloc<text:bookmark-end text:name="__RefHeading___preparation_du_bloc_3"/><text:bookmark-end text:name="preparation_du_bloc"/></text:h>
      <text:p text:style-name="Text_20_body">Pour que le bloc fonctionne, il faut générer un champ de profil pilotant l'accès réseau pour chaque hôte MNET connu dans l'environnement réseau de Moodle. Ces champs peuvent être créés à la main, en suivant les règles de nommage suivantes :</text:p>
      <text:list text:style-name="List_20_1" text:continue-numbering="false">
        <text:list-item>
          <text:p text:style-name="List_20_1_Content_First"> Le nom du champ doit commencer par “access”</text:p>
        </text:list-item>
        <text:list-item>
          <text:p text:style-name="List_20_1_Content_Last"> Le nom du champ se termine par le radical d'hôte, filtré de tout caractère non alphanumérique, et ramené en majuscules.</text:p>
        </text:list-item>
      </text:list>
      <text:p text:style-name="Text_20_body"><text:span text:style-name="Strong_20_Emphasis"><text:span text:style-name="Emphasis">Exemples :</text:span></text:span></text:p>
      <text:list text:style-name="List_20_1" text:continue-numbering="false">
        <text:list-item>
          <text:p text:style-name="List_20_1_Content_First"> Pour un Moodle distant : <text:a xlink:type="simple" xlink:href="http://clone1.mondomaine.fr" text:style-name="Internet_20_link" text:visited-style-name="Visited_20_Internet_20_Link">http://clone1.mondomaine.fr</text:a> ⇒ accessCLONE1 </text:p>
        </text:list-item>
        <text:list-item>
          <text:p text:style-name="List_20_1_Content_Last"> Pour un Moodle distant : <text:a xlink:type="simple" xlink:href="http://sub1.sous-domaine.mondomaine.fr" text:style-name="Internet_20_link" text:visited-style-name="Visited_20_Internet_20_Link">http://sub1.sous-domaine.mondomaine.fr</text:a> ⇒ accessSUB1SOUSDOMAINE </text:p>
        </text:list-item>
      </text:list>
      <text:p text:style-name="Text_20_body">Les champs sont de préférence à ajouter à la catégorie définie pour les “champs de contrôle d'accès réseau”</text:p>
      <text:p text:style-name="Text_20_body"><draw:frame draw:style-name="mediacenter" draw:name="3" text:anchor-type="paragraph" draw:z-index="3" svg:width="19.52625cm" style:rel-width="100%" svg:height="10.133541666667cm" style:rel-height="scale"><draw:image xlink:href="Pictures/42855147825333f014bbc40332e5c399.png" xlink:type="simple" xlink:show="embed" xlink:actuate="onLoad"/></draw:frame></text:p>
      <text:p text:style-name="Text_20_body"><text:span text:style-name="Emphasis">Exemples de deux  champs de profil personnalisés créés dans la catégorie  « Catégorie des attributs d’accès » (champs verrouillés et cachés,  dont le nom commence par « access » et finit par le radical hôte en majuscule)</text:span></text:p>
      <text:p text:style-name="Text_20_body">Alternativement, la configuration central du bloc fournir un outillage (Synchroniser les champs de contrôles d'accès) pour générer automatiquement les champs manquants, en fonction de l'analyse de l'environnement MNET. </text:p>
      <text:h text:style-name="Heading_20_3" text:outline-level="3"><text:bookmark-start text:name="__RefHeading___envoi_et_reception_des_champs_de_profil_mnet_hosts_4"/><text:bookmark-start text:name="envoi_et_reception_des_champs_de_profil_mnet_hosts"/>Envoi et réception des champs de profil Mnet hosts<text:bookmark-end text:name="__RefHeading___envoi_et_reception_des_champs_de_profil_mnet_hosts_4"/><text:bookmark-end text:name="envoi_et_reception_des_champs_de_profil_mnet_hosts"/></text:h>
      <text:p text:style-name="Text_20_body"><text:span text:style-name="Strong_20_Emphasis"><text:span text:style-name="Emphasis">Chemin :</text:span></text:span> Administration du site/réseau Moodle/ Champ du profil</text:p>
      <text:p text:style-name="Text_20_body">Vous pouvez configurer ici la liste des champs de profil envoyés et reçus par MNet lors de la création ou de la modification de comptes utilisateurs. Vous pouvez également modifier ceci individuellement pour chaque pair MNet.</text:p>
      <table:table table:style-name="Table">
        <table:table-column/>
        <table:table-column/>
        <table:table-row>
          <table:table-cell office:value-type="string" table:style-name="tableheader">
            <text:p text:style-name="Table_20_Heading"><draw:frame draw:style-name="mediacenter" draw:name="4" text:anchor-type="paragraph" draw:z-index="4" svg:width="9.128125cm" style:rel-width="100%" svg:height="5.0270833333333cm" style:rel-height="scale"><draw:image xlink:href="Pictures/31bbdb54c566e7f8bb773fbd3a1b5ef3.png" xlink:type="simple" xlink:show="embed" xlink:actuate="onLoad"/></draw:frame></text:p>
          </table:table-cell>
          <table:table-cell office:value-type="string" table:style-name="tableheader">
            <text:p text:style-name="Table_20_Heading"><draw:frame draw:style-name="mediacenter" draw:name="5" text:anchor-type="paragraph" draw:z-index="5" svg:width="9.1016666666667cm" style:rel-width="100%" svg:height="5.0270833333333cm" style:rel-height="scale"><draw:image xlink:href="Pictures/e482d7685c954780fcb60ed58d84cc1b.png" xlink:type="simple" xlink:show="embed" xlink:actuate="onLoad"/></draw:frame></text:p>
          </table:table-cell>
        </table:table-row>
      </table:table>
      <text:p text:style-name="Text_20_body">Défaut : city, country, lang, timezone, picture, description, mailformat, maildigest, maildisplay
Nota : Les champs suivants sont toujours envoyés et ne sont pas optionnels : username, email, firstname, lastname, auth, wwwroot, session.gc_lifetime, _mnet_userpicture_timemodified, _mnet_userpicture_mimetype</text:p>
      <text:h text:style-name="Heading_20_3" text:outline-level="3"><text:bookmark-start text:name="__RefHeading___ajout_du_bloc_5"/><text:bookmark-start text:name="ajout_du_bloc"/>Ajout du bloc<text:bookmark-end text:name="__RefHeading___ajout_du_bloc_5"/><text:bookmark-end text:name="ajout_du_bloc"/></text:h>
      <text:p text:style-name="Text_20_body">Ajoutez ensuite une instance du bloc User Mnet Hosts (au lieu du bloc standard Mnet Hosts) sur votre site Moodle pour limiter la vue vers les instances Moodle autorisées.</text:p>
      <text:p text:style-name="Text_20_body"><draw:frame draw:style-name="mediacenter" draw:name="6" text:anchor-type="paragraph" draw:z-index="6" svg:width="10.054166666667cm" svg:height="2.2754166666667cm"><draw:image xlink:href="Pictures/95d20f8f77a0879f8aaf81a1590a403e.png" xlink:type="simple" xlink:show="embed" xlink:actuate="onLoad"/></draw:frame></text:p>
      <text:h text:style-name="Heading_20_3" text:outline-level="3"><text:bookmark-start text:name="__RefHeading___reglages_generaux_du_composant_6"/><text:bookmark-start text:name="reglages_generaux_du_composant"/>Réglages généraux du composant<text:bookmark-end text:name="__RefHeading___reglages_generaux_du_composant_6"/><text:bookmark-end text:name="reglages_generaux_du_composant"/></text:h>
      <text:p text:style-name="Text_20_body"><text:span text:style-name="Strong_20_Emphasis"><text:span text:style-name="Emphasis">Chemin : </text:span></text:span> Votre site Moodle/admin/settings.php?section=blocksettinguser_mnet_hosts</text:p>
      <text:p text:style-name="Text_20_body">Par défaut, l'accès aux réglages généraux crée une catégorie de champs personnalisés dédiée pour le rangement des champs d'accès réseau, et crée le champ représentent l'accès à la plate-forme Moodle elle-même (self). </text:p>
      <text:list text:style-name="List_20_1" text:continue-numbering="false">
        <text:list-item>
          <text:p text:style-name="LastListParagraph_List_20_1_Content_First"> Cliquez sur le lien “Synchronisation des champs de contrôle d'accès au réseau” pour arriver sur la page d’administration Votre site Moodle/blocks/user_mnet_hosts/admin.php</text:p>
        </text:list-item>
      </text:list>
      <text:list text:style-name="List_20_1" text:continue-numbering="false">
        <text:list-item>
          <text:p text:style-name="LastListParagraph_List_20_1_Content_First"> Cliquez ensuite sur le bouton “Synchroniser les champs d'accès”  pour resynchroniser les champs d'accès des partenaires ajoutés ou définis dans le réseau Moodle.</text:p>
        </text:list-item>
      </text:list>
      <text:p text:style-name="Text_20_body"><text:span text:style-name="Emphasis">Copie d'écran du message retour de la synchronisation :</text:span></text:p>
      <text:p text:style-name="Text_20_body"><draw:frame draw:style-name="mediacenter" draw:name="7" text:anchor-type="paragraph" draw:z-index="7" svg:width="8.6254166666667cm" style:rel-width="100%" svg:height="3.0427083333333cm" style:rel-height="scale"><draw:image xlink:href="Pictures/ff17ba406c4e79e68ce5bb897533d9c9.png" xlink:type="simple" xlink:show="embed" xlink:actuate="onLoad"/></draw:frame></text:p>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 Développement et tests</text:p>
        </text:list-item>
        <text:list-item>
          <text:p text:style-name="List_20_1_Content_Last"> FLorence labord (florence@activeprolearn.com) - Documentation et tests</text:p>
        </text:list-item>
      </text:list>
      <text:p text:style-name="Text_20_body"><text:a xlink:type="simple" xlink:href="https://docs.activeprolearn.com/doku.php?id=blocks:usermnethosts" text:style-name="Internet_20_link" text:visited-style-name="Visited_20_Internet_20_Link">Retour au bloc User Mnet Host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39:36</meta:creation-date>
    <dc:creator>Generated</dc:creator>
    <dc:date>2026-09-12T13::39:36</dc:date>
    <dc:language>en-US</dc:language>
    <meta:editing-cycles>1</meta:editing-cycles>
    <meta:editing-duration>PT0S</meta:editing-duration>
    <dc:title>blocks:usermnethosts:userguide</dc:title>
  </office:meta>
</office:document-meta>
</file>