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2361f9342359e9d422b67ff10e61648.png"/>
  <manifest:file-entry manifest:media-type="image/png" manifest:full-path="Pictures/f0a7c372768b030e00df453c20c5699b.png"/>
  <manifest:file-entry manifest:media-type="image/png" manifest:full-path="Pictures/8074b3d8196ccd3024cfbf4617f1b3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usermnethosts"/><text:bookmark-start text:name="__RefHeading___bloc_user_mnet_hosts_navigation_reseau_de_l_utilisateur_1"/><text:bookmark-start text:name="bloc_user_mnet_hosts_navigation_reseau_de_l_utilisateur"/>Bloc User Mnet Hosts (Navigation réseau de l'utilisateur)<text:bookmark-end text:name="__RefHeading___bloc_user_mnet_hosts_navigation_reseau_de_l_utilisateur_1"/><text:bookmark-end text:name="bloc_user_mnet_hosts_navigation_reseau_de_l_utilisateur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Mes sites du réseau (User Mnet Hosts)</text:p>
        </text:list-item>
        <text:list-item>
          <text:p text:style-name="List_20_1_Content"> <text:span text:style-name="Strong_20_Emphasis">Nom technisque :</text:span> block_user_mnet_hosts</text:p>
        </text:list-item>
        <text:list-item>
          <text:p text:style-name="List_20_1_Content"> <text:span text:style-name="Strong_20_Emphasis">Famille fonctionnelle :</text:span> Navigation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12361f9342359e9d422b67ff10e61648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Anciennes versions :</text:span> 1.9, 2.2 à 2.6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"> <text:span text:style-name="Strong_20_Emphasis">Disponibilité :</text:span> Stable</text:p>
        </text:list-item>
        <text:list-item>
          <text:p text:style-name="List_20_1_Content_Last"> <text:span text:style-name="Strong_20_Emphasis">Compatibilité RGPD :</text:span> &gt;= 3.4.2 (avec plugins RGPD)</text:p>
        </text:list-item>
      </text:list>
      <text:p text:style-name="Text_20_body"><draw:frame draw:style-name="mediaright" draw:name="3" text:anchor-type="paragraph" draw:z-index="3" svg:width="3.175cm" style:rel-width="100%" svg:height="3.175cm" style:rel-height="scale"><draw:image xlink:href="Pictures/8074b3d8196ccd3024cfbf4617f1b35b.png" xlink:type="simple" xlink:show="embed" xlink:actuate="onLoad"/></draw:frame></text:p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 bloc organise la navigation entre différentes plates-formes Moodle liées en réseau en tenant compte des droits de circulation propres à l'utilisateur. Il ajoute un ensemble de données de profil permettant le contrôle de cette circulation par un administrateur. </text:p>
      <text:h text:style-name="Heading_20_3" text:outline-level="3"><text:bookmark-start text:name="__RefHeading___composants_lies_3"/><text:bookmark-start text:name="composants_lies"/>Composants liés<text:bookmark-end text:name="__RefHeading___composants_lies_3"/><text:bookmark-end text:name="composants_lies"/></text:h>
      <text:list text:style-name="List_20_1" text:continue-numbering="false">
        <text:list-item>
          <text:p text:style-name="List_20_1_Content_First"> <text:a xlink:type="simple" xlink:href="https://docs.activeprolearn.com/doku.php?id=local:vmoodle" text:style-name="Internet_20_link" text:visited-style-name="Visited_20_Internet_20_Link">Virtualisation de Moodle multi-tenant</text:a> : Infrastructure non standard permettant de mettre en place et de piloter un déploiement multiple de Moodle multi-tenant par virtualisation et sur une seule base de code physique.</text:p>
        </text:list-item>
        <text:list-item>
          <text:p text:style-name="List_20_1_Content"> <text:a xlink:type="simple" xlink:href="https://docs.activeprolearn.com/doku.php?id=blocks:groupnetwork" text:style-name="Internet_20_link" text:visited-style-name="Visited_20_Internet_20_Link">Bloc Group Network</text:a> Un bloc pour déléguer facilement l'attribution des accès à des rôles non administrateur. </text:p>
        </text:list-item>
        <text:list-item>
          <text:p text:style-name="List_20_1_Content_Last"> <text:a xlink:type="simple" xlink:href="https://docs.activeprolearn.com/doku.php?id=blocks:whereis" text:style-name="Internet_20_link" text:visited-style-name="Visited_20_Internet_20_Link">Bloc "Ou est johnny?"</text:a> Localisation des comptes d'un utilisateur mnet et localisation d' une session active de ce dernier.</text:p>
        </text:list-item>
      </text:list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usermnethost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usermnethost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:usermnethost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5"/><text:bookmark-start text:name="sommaire_des_fonctionnalites"/>Sommaire des fonctionnalités<text:bookmark-end text:name="__RefHeading___sommaire_des_fonctionnalites_5"/><text:bookmark-end text:name="sommaire_des_fonctionnalites"/></text:h>
      <text:list text:style-name="List_20_1" text:continue-numbering="false">
        <text:list-item>
          <text:p text:style-name="List_20_1_Content_First"> Présente les liens de passage vers les hôtes Moodle autorisés</text:p>
        </text:list-item>
        <text:list-item>
          <text:p text:style-name="List_20_1_Content"> Gestion des autorisations de circulation par des champs de profil dédiés</text:p>
        </text:list-item>
        <text:list-item>
          <text:p text:style-name="List_20_1_Content"> Filtre de liste au dessus de 20 hôtes</text:p>
        </text:list-item>
        <text:list-item>
          <text:p text:style-name="List_20_1_Content"> Prend en charge les liens Mahara</text:p>
        </text:list-item>
        <text:list-item>
          <text:p text:style-name="List_20_1_Content_Last"> Constitue automatiquement la liste des marqueurs d'autorisation de passage</text:p>
        </text:list-item>
      </text:list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 - Développement et tests</text:p>
        </text:list-item>
        <text:list-item>
          <text:p text:style-name="List_20_1_Content_Last"> Florence Labord (florence@activeprolearn.com) - Documentation et tests</text:p>
        </text:list-item>
      </text:list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local:vmoodle" text:style-name="Internet_20_link" text:visited-style-name="Visited_20_Internet_20_Link">Virtualisation de Moodle multi-tenant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8::10:20</meta:creation-date>
    <dc:creator>Generated</dc:creator>
    <dc:date>2026-09-09T08::10:20</dc:date>
    <dc:language>en-US</dc:language>
    <meta:editing-cycles>1</meta:editing-cycles>
    <meta:editing-duration>PT0S</meta:editing-duration>
    <dc:title>blocks:usermnethosts</dc:title>
  </office:meta>
</office:document-meta>
</file>