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54990f2e3714a6a87b17d6d9815df7dd.png"/>
  <manifest:file-entry manifest:media-type="image/png" manifest:full-path="Pictures/1553f555afa308abcd89983b67e6d4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blocks:usermemo:userguide"/><text:bookmark-start text:name="__RefHeading___bloc_user_memo_-_prise_de_notesguide_d_utilisation_1"/><text:bookmark-start text:name="bloc_user_memo_-_prise_de_notesguide_d_utilisation"/>Bloc User Memo - Prise de notes : Guide d'utilisation<text:bookmark-end text:name="__RefHeading___bloc_user_memo_-_prise_de_notesguide_d_utilisation_1"/><text:bookmark-end text:name="bloc_user_memo_-_prise_de_notesguide_d_utilisation"/></text:h>
      <text:h text:style-name="Heading_20_4" text:outline-level="4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 bloc est ajouté par l'enseignant dans le cours, pour  permettre aux utilisateurs de son cours  de prendre des notes relatives à un cours ou d' éléments à retenir .
 Les notes sont visibles uniquement par l'utilisateur sur son compte, donc chaque inscrit ne voit que ses propres notes. 
L'enseignant ne peut pas voir les notes prises par un étudiant.</text:p>
      <text:p text:style-name="Text_20_body"><text:span text:style-name="Strong_20_Emphasis">Installer le bloc :</text:span></text:p>
      <text:list text:style-name="List_20_1" text:continue-numbering="false">
        <text:list-item>
          <text:p text:style-name="List_20_1_Content_First"> Activer le mode édition du cours</text:p>
        </text:list-item>
        <text:list-item>
          <text:p text:style-name="List_20_1_Content"> Ajouter un bloc</text:p>
        </text:list-item>
        <text:list-item>
          <text:p text:style-name="List_20_1_Content_Last"> Mémo utilisateur</text:p>
        </text:list-item>
      </text:list>
      <text:h text:style-name="Heading_20_3" text:outline-level="3"><text:bookmark-start text:name="__RefHeading___vue_de_l_enseignant_3"/><text:bookmark-start text:name="vue_de_l_enseignant"/>Vue de l'enseignant<text:bookmark-end text:name="__RefHeading___vue_de_l_enseignant_3"/><text:bookmark-end text:name="vue_de_l_enseignant"/></text:h>
      <text:p text:style-name="Text_20_body"><draw:frame draw:style-name="media" draw:name="1" text:anchor-type="as-char" draw:z-index="1" svg:width="7.9375cm" style:rel-width="100%" svg:height="4.2869988207547cm" style:rel-height="scale"><draw:image xlink:href="Pictures/54990f2e3714a6a87b17d6d9815df7dd.png" xlink:type="simple" xlink:show="embed" xlink:actuate="onLoad"/></draw:frame></text:p>
      <text:h text:style-name="Heading_20_3" text:outline-level="3"><text:bookmark-start text:name="__RefHeading___vue_de_l_etudiant_4"/><text:bookmark-start text:name="vue_de_l_etudiant"/>Vue de l'étudiant<text:bookmark-end text:name="__RefHeading___vue_de_l_etudiant_4"/><text:bookmark-end text:name="vue_de_l_etudiant"/></text:h>
      <text:p text:style-name="Text_20_body"><draw:frame draw:style-name="media" draw:name="2" text:anchor-type="as-char" draw:z-index="2" svg:width="7.9375cm" style:rel-width="100%" svg:height="3.96875cm" style:rel-height="scale"><draw:image xlink:href="Pictures/1553f555afa308abcd89983b67e6d44e.png" xlink:type="simple" xlink:show="embed" xlink:actuate="onLoad"/></draw:frame></text:p>
      <text:h text:style-name="Heading_20_3" text:outline-level="3"><text:bookmark-start text:name="__RefHeading___specificite_du_format_de_cours_page_5"/><text:bookmark-start text:name="specificite_du_format_de_cours_page"/>Spécificité du format de cours "page"<text:bookmark-end text:name="__RefHeading___specificite_du_format_de_cours_page_5"/><text:bookmark-end text:name="specificite_du_format_de_cours_page"/></text:h>
      <text:p text:style-name="Text_20_body"> Dans un cours <text:a xlink:type="simple" xlink:href="https://docs.activeprolearn.com/doku.php?id=format:page" text:style-name="Internet_20_link" text:visited-style-name="Visited_20_Internet_20_Link"> format page</text:a>, le bloc s'affichera uniquement sur la page dans laquelle vous l'ajoutez.  </text:p>
      <text:p text:style-name="Horizontal_20_Line"/>
      <text:p text:style-name="Text_20_body"><text:a xlink:type="simple" xlink:href="https://docs.activeprolearn.com/doku.php?id=blocks:usermemo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43:10</meta:creation-date>
    <dc:creator>Generated</dc:creator>
    <dc:date>2026-08-28T21::43:10</dc:date>
    <dc:language>en-US</dc:language>
    <meta:editing-cycles>1</meta:editing-cycles>
    <meta:editing-duration>PT0S</meta:editing-duration>
    <dc:title>blocks:usermemo:userguide</dc:title>
  </office:meta>
</office:document-meta>
</file>