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jpeg" manifest:full-path="Pictures/b611143cccc5201c2cffb5d0ef7fed50.jpg"/>
  <manifest:file-entry manifest:media-type="image/png" manifest:full-path="Pictures/b8fa02f2cadfaa3cfce25a5dafdc0c1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rdelegation:userguide"/><text:bookmark-start text:name="__RefHeading___bloc_user_delegation_-_delegation_de_gestion_des_utilisateursguide_d_utilisation_1"/><text:bookmark-start text:name="bloc_user_delegation_-_delegation_de_gestion_des_utilisateursguide_d_utilisation"/>Bloc User Delegation - Délégation de gestion des utilisateurs:  Guide d'utilisation<text:bookmark-end text:name="__RefHeading___bloc_user_delegation_-_delegation_de_gestion_des_utilisateursguide_d_utilisation_1"/><text:bookmark-end text:name="bloc_user_delegation_-_delegation_de_gestion_des_utilisateursguide_d_utilisation"/></text:h>
      <text:h text:style-name="Heading_20_3" text:outline-level="3"><text:bookmark-start text:name="__RefHeading___rendu_sur_le_dispositif_2"/><text:bookmark-start text:name="rendu_sur_le_dispositif"/>Rendu sur le dispositif<text:bookmark-end text:name="__RefHeading___rendu_sur_le_dispositif_2"/><text:bookmark-end text:name="rendu_sur_le_dispositif"/></text:h>
      <text:p text:style-name="Text_20_body"><draw:frame draw:style-name="mediacenter" draw:name="1" text:anchor-type="paragraph" draw:z-index="1" svg:width="5.7679166666667cm" style:rel-width="100%" svg:height="3.8629166666667cm" style:rel-height="scale"><draw:image xlink:href="Pictures/b611143cccc5201c2cffb5d0ef7fed50.jpg" xlink:type="simple" xlink:show="embed" xlink:actuate="onLoad"/></draw:frame></text:p>
      <text:h text:style-name="Heading_20_3" text:outline-level="3"><text:bookmark-start text:name="__RefHeading___les_interfaces_de_gestion_des_utilisateurs_voir_mes_utilisateurs_3"/><text:bookmark-start text:name="les_interfaces_de_gestion_des_utilisateurs_voir_mes_utilisateurs"/>Les interfaces de gestion des utilisateurs (Voir mes utilisateurs)<text:bookmark-end text:name="__RefHeading___les_interfaces_de_gestion_des_utilisateurs_voir_mes_utilisateurs_3"/><text:bookmark-end text:name="les_interfaces_de_gestion_des_utilisateurs_voir_mes_utilisateurs"/></text:h>
      <text:list text:style-name="List_20_1" text:continue-numbering="false">
        <text:list-item>
          <text:p text:style-name="List_20_1_Content_First"> <text:a xlink:type="simple" xlink:href="https://docs.activeprolearn.com/doku.php?id=blocks:userdelegation:blockuserdelegationuseuserlist" text:style-name="Internet_20_link" text:visited-style-name="Visited_20_Internet_20_Link">Liste des utilisateurs en délégation</text:a></text:p>
        </text:list-item>
        <text:list-item>
          <text:p text:style-name="List_20_1_Content"> <text:a xlink:type="simple" xlink:href="https://docs.activeprolearn.com/doku.php?id=blocks:userdelegation:blockuserdelegationusesimpleform" text:style-name="Internet_20_link" text:visited-style-name="Visited_20_Internet_20_Link">Formulaire simple de création</text:a></text:p>
        </text:list-item>
        <text:list-item>
          <text:p text:style-name="List_20_1_Content"> <text:a xlink:type="simple" xlink:href="https://docs.activeprolearn.com/doku.php?id=blocks:userdelegation:blockuserdelegationuseadvancedform" text:style-name="Internet_20_link" text:visited-style-name="Visited_20_Internet_20_Link">Formulaire avancé de création</text:a></text:p>
        </text:list-item>
        <text:list-item>
          <text:p text:style-name="List_20_1_Content_Last"> <text:a xlink:type="simple" xlink:href="https://docs.activeprolearn.com/doku.php?id=blocks:userdelegation:blockuserdelegationuseuserimport" text:style-name="Internet_20_link" text:visited-style-name="Visited_20_Internet_20_Link">Formulaire d'importation par fichier</text:a></text:p>
        </text:list-item>
      </text:list>
      <text:h text:style-name="Heading_20_3" text:outline-level="3"><text:bookmark-start text:name="__RefHeading___l_interface_de_visualisation_des_cours_voir_mes_cours_4"/><text:bookmark-start text:name="l_interface_de_visualisation_des_cours_voir_mes_cours"/>L' interface de visualisation des cours (Voir mes cours)<text:bookmark-end text:name="__RefHeading___l_interface_de_visualisation_des_cours_voir_mes_cours_4"/><text:bookmark-end text:name="l_interface_de_visualisation_des_cours_voir_mes_cours"/></text:h>
      <text:list text:style-name="List_20_1" text:continue-numbering="false">
        <text:list-item>
          <text:p text:style-name="LastListParagraph_List_20_1_Content_First"> <text:a xlink:type="simple" xlink:href="https://docs.activeprolearn.com/doku.php?id=blocks:userdelegation:blockuserdelegationusecourselist" text:style-name="Internet_20_link" text:visited-style-name="Visited_20_Internet_20_Link">Liste des cours en gestion sous délégation</text:a></text:p>
        </text:list-item>
      </text:list>
      <text:h text:style-name="Heading_20_3" text:outline-level="3"><text:bookmark-start text:name="__RefHeading___mise_en_oeuvre_de_la_delegation_5"/><text:bookmark-start text:name="mise_en_oeuvre_de_la_delegation"/>Mise en oeuvre de la délégation<text:bookmark-end text:name="__RefHeading___mise_en_oeuvre_de_la_delegation_5"/><text:bookmark-end text:name="mise_en_oeuvre_de_la_delegation"/></text:h>
      <text:p text:style-name="Text_20_body">Pour déléguer le droit de créer des utilisateurs à des personnes non administrateur de Moodle, il faut réunir les conditions suivantes : </text:p>
      <text:list text:style-name="List_20_1" text:continue-numbering="false">
        <text:list-item>
          <text:p text:style-name="List_20_1_Content_First"> Disposer un bloc de délégation d'administration des utilisateurs dans un écran accessible aux utilisateurs qui doivent pouvoir créer. C'est par exemple une bonne idée que d'ajouter un tel bloc dans la page “My” . De toutes façon, en l'absence de droits d'usage de ce bloc, ce dernier sera totalement masqué de l'interface.</text:p>
        </text:list-item>
        <text:list-item>
          <text:p text:style-name="List_20_1_Content_Last"> Disposer dans ce contexte des capacités nécessaires à la création déléguée ou à l'import délégué d'utilisateurs : Etre désigné avec le rôle <text:span text:style-name="Strong_20_Emphasis">courseowner</text:span> sur un cours , une catégorie de cours ou au niveau système.</text:p>
        </text:list-item>
      </text:list>
      <text:p text:style-name="Text_20_body">La création d'un rôle spécifique au niveau site est mise en oeuvre lors de l'utilisation du bloc sur la page tableau de bord ou sur un cours. Le rôle avec les capacités mentionnées en documentation technique est donc à attribuer aux ayants-droits dans les cours concernés.</text:p>
      <text:h text:style-name="Heading_20_3" text:outline-level="3"><text:bookmark-start text:name="__RefHeading___effet_de_la_delegation_6"/><text:bookmark-start text:name="effet_de_la_delegation"/>Effet de la délégation<text:bookmark-end text:name="__RefHeading___effet_de_la_delegation_6"/><text:bookmark-end text:name="effet_de_la_delegation"/></text:h>
      <text:p text:style-name="Text_20_body">Par la délégation, un utilisateur autorisé pourra créer ses utilisateurs et un échange de rôles sera fait entre le délégataire et ses inscrits. 
Par défaut, le délégataire deviendra “Enseignant” de ses inscrits et les inscrits deviendront “Étudiants” du délégataire. Ceci peut être observé dans les attributions de rôle au niveau des profils utilisateur.</text:p>
      <text:h text:style-name="Heading_20_3" text:outline-level="3"><text:bookmark-start text:name="__RefHeading___creation_manuelle_d_un_utilisateur_7"/><text:bookmark-start text:name="creation_manuelle_d_un_utilisateur"/>Création manuelle d'un utilisateur<text:bookmark-end text:name="__RefHeading___creation_manuelle_d_un_utilisateur_7"/><text:bookmark-end text:name="creation_manuelle_d_un_utilisateur"/></text:h>
      <text:p text:style-name="Text_20_body">Les personnes ayant les droits suffisants peuvent ajouter un utilisateur par un formulaire <text:a xlink:type="simple" xlink:href="https://docs.activeprolearn.com/doku.php?id=blocks:userdelegation:blockuserdelegationusesimpleform" text:style-name="Internet_20_link" text:visited-style-name="Visited_20_Internet_20_Link">simple</text:a> ou <text:a xlink:type="simple" xlink:href="https://docs.activeprolearn.com/doku.php?id=blocks:userdelegation:blockuserdelegationuseadvancedform" text:style-name="Internet_20_link" text:visited-style-name="Visited_20_Internet_20_Link">avancé</text:a>. La création manuelle active l'effet de la délégation et n'inscrit le nouvel utilisateur nulle part. Il convient donc ensuite de procéder aux inscriptions nécessaires.</text:p>
      <text:p text:style-name="Text_20_body">si le profil de l'utilisateur existe déjà (créé par un autre délégataire) alors le profil existant est inchangé et le nouveau délégataire s'ajoute à la liste des enseignants responsables de cet étudiant.</text:p>
      <text:h text:style-name="Heading_20_3" text:outline-level="3"><text:bookmark-start text:name="__RefHeading___import_en_masse_d_utilisateurs_8"/><text:bookmark-start text:name="import_en_masse_d_utilisateurs"/>Import en masse d'utilisateurs<text:bookmark-end text:name="__RefHeading___import_en_masse_d_utilisateurs_8"/><text:bookmark-end text:name="import_en_masse_d_utilisateurs"/></text:h>
      <text:p text:style-name="Text_20_body">Les personnes ayant les droits nécessaires peuvent <text:a xlink:type="simple" xlink:href="https://docs.activeprolearn.com/doku.php?id=blocks:userdelegation:blockuserdelegationuseuserimport" text:style-name="Internet_20_link" text:visited-style-name="Visited_20_Internet_20_Link">utiliser un fichier  CSV pour importer</text:a> massivement un ensemble de personnes. Le format du fichier CSV est : </text:p>
      <text:h text:style-name="Heading_20_4" text:outline-level="4"><text:bookmark-start text:name="__RefHeading___champs_obligatoires_9"/><text:bookmark-start text:name="champs_obligatoires"/>Champs obligatoires<text:bookmark-end text:name="__RefHeading___champs_obligatoires_9"/><text:bookmark-end text:name="champs_obligatoires"/></text:h>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 Format </text:p>
          </table:table-cell>
          <table:table-cell office:value-type="string" table:style-name="tableheader">
            <text:p text:style-name="Table_20_Heading"> Information </text:p>
          </table:table-cell>
        </table:table-row>
        <table:table-row>
          <table:table-cell office:value-type="string" table:style-name="tablecell">
            <text:p text:style-name="tablealignleft"> username </text:p>
          </table:table-cell>
          <table:table-cell office:value-type="string" table:style-name="tablecell">
            <text:p text:style-name="tablealignleft"> STRING(100) minuscules </text:p>
          </table:table-cell>
          <table:table-cell office:value-type="string" table:style-name="tablecell">
            <text:p text:style-name="tablealignleft"> Identifiant. Ne doit pas exister déjà dans Moodle </text:p>
          </table:table-cell>
        </table:table-row>
        <table:table-row>
          <table:table-cell office:value-type="string" table:style-name="tablecell">
            <text:p text:style-name="tablealignleft"> firstname </text:p>
          </table:table-cell>
          <table:table-cell office:value-type="string" table:style-name="tablecell">
            <text:p text:style-name="tablealignleft"> STRING(100) </text:p>
          </table:table-cell>
          <table:table-cell office:value-type="string" table:style-name="tablecell">
            <text:p text:style-name="tablealignleft"> Prénom </text:p>
          </table:table-cell>
        </table:table-row>
        <table:table-row>
          <table:table-cell office:value-type="string" table:style-name="tablecell">
            <text:p text:style-name="tablealignleft"> lastname </text:p>
          </table:table-cell>
          <table:table-cell office:value-type="string" table:style-name="tablecell">
            <text:p text:style-name="tablealignleft"> STRING(100) </text:p>
          </table:table-cell>
          <table:table-cell office:value-type="string" table:style-name="tablecell">
            <text:p text:style-name="tablealignleft"> Nom </text:p>
          </table:table-cell>
        </table:table-row>
        <table:table-row>
          <table:table-cell office:value-type="string" table:style-name="tablecell">
            <text:p text:style-name="tablealignleft"> email </text:p>
          </table:table-cell>
          <table:table-cell office:value-type="string" table:style-name="tablecell">
            <text:p text:style-name="tablealignleft"> MAIL </text:p>
          </table:table-cell>
          <table:table-cell office:value-type="string" table:style-name="tablecell">
            <text:p text:style-name="tablealignleft"> Email valide </text:p>
          </table:table-cell>
        </table:table-row>
      </table:table>
      <text:h text:style-name="Heading_20_4" text:outline-level="4"><text:bookmark-start text:name="__RefHeading___mot_de_passe_10"/><text:bookmark-start text:name="mot_de_passe"/>Mot de passe<text:bookmark-end text:name="__RefHeading___mot_de_passe_10"/><text:bookmark-end text:name="mot_de_passe"/></text:h>
      <text:p text:style-name="Text_20_body">Le mot de passe n'est requis à moins que vous ne demandiez la création des mots de passe lors de la soumission du fichier. Si tel est le cas, les inscrits recevront leur mot de passe par courriel directement (le seul moyen pour eux de le connaitre). La longueur du mot de passe ne peut excéder 32 caractères.</text:p>
      <text:h text:style-name="Heading_20_4" text:outline-level="4"><text:bookmark-start text:name="__RefHeading___champs_facultatifs_11"/><text:bookmark-start text:name="champs_facultatifs"/>Champs facultatifs<text:bookmark-end text:name="__RefHeading___champs_facultatifs_11"/><text:bookmark-end text:name="champs_facultatifs"/></text:h>
      <table:table table:style-name="Table">
        <table:table-column/>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 Format </text:p>
          </table:table-cell>
          <table:table-cell office:value-type="string" table:style-name="tableheader">
            <text:p text:style-name="Table_20_Heading"> Information </text:p>
          </table:table-cell>
          <table:table-cell office:value-type="string" table:style-name="tableheader">
            <text:p text:style-name="Table_20_Heading"> Défaut </text:p>
          </table:table-cell>
        </table:table-row>
        <table:table-row>
          <table:table-cell office:value-type="string" table:style-name="tablecell">
            <text:p text:style-name="tablealignleft"> mnethostid </text:p>
          </table:table-cell>
          <table:table-cell office:value-type="string" table:style-name="tablecell">
            <text:p text:style-name="tablealignleft"> INT </text:p>
          </table:table-cell>
          <table:table-cell office:value-type="string" table:style-name="tablecell">
            <text:p text:style-name="tablealignleft"> Hôte d'origine (fonctionnement réseau) </text:p>
          </table:table-cell>
          <table:table-cell office:value-type="string" table:style-name="tablecell">
            <text:p text:style-name="tablealignleft"> mnet_localhost_id </text:p>
          </table:table-cell>
        </table:table-row>
        <table:table-row>
          <table:table-cell office:value-type="string" table:style-name="tablecell">
            <text:p text:style-name="tablealignleft"> country </text:p>
          </table:table-cell>
          <table:table-cell office:value-type="string" table:style-name="tablecell">
            <text:p text:style-name="tablealignleft"> CHAR{2} </text:p>
          </table:table-cell>
          <table:table-cell office:value-type="string" table:style-name="tablecell">
            <text:p text:style-name="tablealignleft"> Pays </text:p>
          </table:table-cell>
          <table:table-cell office:value-type="string" table:style-name="tablecell">
            <text:p text:style-name="tablealignleft"> Code pays (majuscules) par défaut de la plate-forme </text:p>
          </table:table-cell>
        </table:table-row>
        <table:table-row>
          <table:table-cell office:value-type="string" table:style-name="tablecell">
            <text:p text:style-name="tablealignleft"> city </text:p>
          </table:table-cell>
          <table:table-cell office:value-type="string" table:style-name="tablecell">
            <text:p text:style-name="tablealignleft"> STRING(20) </text:p>
          </table:table-cell>
          <table:table-cell office:value-type="string" table:style-name="tablecell">
            <text:p text:style-name="tablealignleft"> Ville </text:p>
          </table:table-cell>
          <table:table-cell office:value-type="string" table:style-name="tablecell">
            <text:p text:style-name="tablealignleft"> ville par défaut de la plate-forme si définie, vide sinon </text:p>
          </table:table-cell>
        </table:table-row>
        <table:table-row>
          <table:table-cell office:value-type="string" table:style-name="tablecell">
            <text:p text:style-name="tablealignleft"> institution </text:p>
          </table:table-cell>
          <table:table-cell office:value-type="string" table:style-name="tablecell">
            <text:p text:style-name="tablealignleft"> STRING(40) </text:p>
          </table:table-cell>
          <table:table-cell office:value-type="string" table:style-name="tablecell">
            <text:p text:style-name="tablealignleft"> Institution </text:p>
          </table:table-cell>
          <table:table-cell office:value-type="string" table:style-name="tablecell">
            <text:p text:style-name="tablealignleft"> vide </text:p>
          </table:table-cell>
        </table:table-row>
        <table:table-row>
          <table:table-cell office:value-type="string" table:style-name="tablecell">
            <text:p text:style-name="tablealignleft"> department </text:p>
          </table:table-cell>
          <table:table-cell office:value-type="string" table:style-name="tablecell">
            <text:p text:style-name="tablealignleft"> STRING(30) </text:p>
          </table:table-cell>
          <table:table-cell office:value-type="string" table:style-name="tablecell">
            <text:p text:style-name="tablealignleft"> Département </text:p>
          </table:table-cell>
          <table:table-cell office:value-type="string" table:style-name="tablecell">
            <text:p text:style-name="tablealignleft"> vide </text:p>
          </table:table-cell>
        </table:table-row>
        <table:table-row>
          <table:table-cell office:value-type="string" table:style-name="tablecell">
            <text:p text:style-name="tablealignleft"> lang </text:p>
          </table:table-cell>
          <table:table-cell office:value-type="string" table:style-name="tablecell">
            <text:p text:style-name="tablealignleft"> char{2} </text:p>
          </table:table-cell>
          <table:table-cell office:value-type="string" table:style-name="tablecell">
            <text:p text:style-name="tablealignleft"> Code langue (minuscules) </text:p>
          </table:table-cell>
          <table:table-cell office:value-type="string" table:style-name="tablecell">
            <text:p text:style-name="tablealignleft"> Langue par défaut de la plate-forme </text:p>
          </table:table-cell>
        </table:table-row>
      </table:table>
      <text:h text:style-name="Heading_20_3" text:outline-level="3"><text:bookmark-start text:name="__RefHeading___inscription_lors_de_l_importconfiguration_du_bloc_12"/><text:bookmark-start text:name="inscription_lors_de_l_importconfiguration_du_bloc"/>Inscription lors de l'import : Configuration du bloc<text:bookmark-end text:name="__RefHeading___inscription_lors_de_l_importconfiguration_du_bloc_12"/><text:bookmark-end text:name="inscription_lors_de_l_importconfiguration_du_bloc"/></text:h>
      <text:p text:style-name="Text_20_body"> Clic sur roue crantée/configurer le bloc en mode édition</text:p>
      <text:p text:style-name="Text_20_body">Autoriser les inscriptions par la délégation : Cette case à cocher,  permet si activée,  en plus de pouvoir importer des utilisateurs, de permettre aux délégataires de les inscrire directement dans les cours qu'il gère “en délégation ” et les affecter au groupe de son choix.</text:p>
      <text:p text:style-name="Text_20_body"><draw:frame draw:style-name="mediacenter" draw:name="2" text:anchor-type="paragraph" draw:z-index="2" svg:width="16.377708333333cm" svg:height="4.365625cm"><draw:image xlink:href="Pictures/b8fa02f2cadfaa3cfce25a5dafdc0c14.png" xlink:type="simple" xlink:show="embed" xlink:actuate="onLoad"/></draw:frame></text:p>
      <text:h text:style-name="Heading_20_3" text:outline-level="3"><text:bookmark-start text:name="__RefHeading___case_story_client_13"/><text:bookmark-start text:name="case_story_client"/>Case story client<text:bookmark-end text:name="__RefHeading___case_story_client_13"/><text:bookmark-end text:name="case_story_client"/></text:h>
      <text:p text:style-name="Text_20_body">La demande : Une  personne en charge de la délégation ne doit pas pouvoir modifier quelques cours identifiés ou il gère les apprenants. Il doit par contre pouvoir affecter les utilisateurs aux groupes existants ou en créer un au cours concerné.</text:p>
      <text:p text:style-name="Text_20_body">La solution : Un enseignant non éditeur doit pouvoir être désigné comme délégataire. Un rôle spécifique en surcharge de rôle non editingteacher est mis en oeuvre, couplé au réglage central du plugin pour coller au cas d' usage. Le plugin est modifié pour gérer les groupes.  Le bloc user délégation est placé sur les cours concernés.</text:p>
      <text:p text:style-name="Horizontal_20_Line"/>
      <text:h text:style-name="Heading_20_3" text:outline-level="3"><text:bookmark-start text:name="__RefHeading___credits_14"/><text:bookmark-start text:name="credits"/>Crédits<text:bookmark-end text:name="__RefHeading___credits_14"/><text:bookmark-end text:name="credits"/></text:h>
      <text:list text:style-name="List_20_1" text:continue-numbering="false">
        <text:list-item>
          <text:p text:style-name="List_20_1_Content_First"> 2016 Valéry Frémaux (valery@activeprolearn.com) - Développement - Prise en charge des groupes - Modification des interfaces</text:p>
        </text:list-item>
        <text:list-item>
          <text:p text:style-name="List_20_1_Content_Last"> 2016 Florence Labord (florence@activeprolearn.com) - Tests et Documentation</text:p>
        </text:list-item>
      </text:list>
      <text:p text:style-name="Text_20_body"><text:a xlink:type="simple" xlink:href="https://docs.activeprolearn.com/doku.php?id=blocks:userdelegation" text:style-name="Internet_20_link" text:visited-style-name="Visited_20_Internet_20_Link">Retour à l'index du composant</text:a>-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19:18</meta:creation-date>
    <dc:creator>Generated</dc:creator>
    <dc:date>2026-08-31T11::19:18</dc:date>
    <dc:language>en-US</dc:language>
    <meta:editing-cycles>1</meta:editing-cycles>
    <meta:editing-duration>PT0S</meta:editing-duration>
    <dc:title>blocks:userdelegation:userguide</dc:title>
  </office:meta>
</office:document-meta>
</file>