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jpeg" manifest:full-path="Pictures/b611143cccc5201c2cffb5d0ef7fed50.jpg"/>
  <manifest:file-entry manifest:media-type="image/jpeg" manifest:full-path="Pictures/e2ac144163d989e31758f9a453bdd1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rdelegation:blockuserdelegationuseuserlist"/><text:bookmark-start text:name="__RefHeading___bloc_user_delegationliste_des_utilisateurs_en_delegationguide_d_utilisation_1"/><text:bookmark-start text:name="bloc_user_delegationliste_des_utilisateurs_en_delegationguide_d_utilisation"/>Bloc User Delegation : Liste des utilisateurs en délégation: Guide d'utilisation<text:bookmark-end text:name="__RefHeading___bloc_user_delegationliste_des_utilisateurs_en_delegationguide_d_utilisation_1"/><text:bookmark-end text:name="bloc_user_delegationliste_des_utilisateurs_en_delegationguide_d_utilisation"/></text:h>
      <text:p text:style-name="Text_20_body"><text:a xlink:type="simple" xlink:href="http://demo.formation-enligne.com/course/view.php?id=80&amp;page=926" text:style-name="Internet_20_link" text:visited-style-name="Visited_20_Internet_20_Link">Voir LIVE sur la démo ActiveProLearn</text:a></text:p>
      <text:p text:style-name="Text_20_body"><draw:frame draw:style-name="mediacenter" draw:name="1" text:anchor-type="paragraph" draw:z-index="1" svg:width="5.7679166666667cm" style:rel-width="100%" svg:height="3.8629166666667cm" style:rel-height="scale"><draw:image xlink:href="Pictures/b611143cccc5201c2cffb5d0ef7fed50.jpg" xlink:type="simple" xlink:show="embed" xlink:actuate="onLoad"/></draw:frame></text:p>
      <text:h text:style-name="Heading_20_3" text:outline-level="3"><text:bookmark-start text:name="__RefHeading___voir_mes_utilisateurs_2"/><text:bookmark-start text:name="voir_mes_utilisateurs"/>Voir mes utilisateurs<text:bookmark-end text:name="__RefHeading___voir_mes_utilisateurs_2"/><text:bookmark-end text:name="voir_mes_utilisateurs"/></text:h>
      <text:p text:style-name="Text_20_body">Ce lien permet de visualiser les utilisateurs que je gère en délégation.</text:p>
      <text:p text:style-name="Text_20_body"><draw:frame draw:style-name="mediacenter" draw:name="2" text:anchor-type="paragraph" draw:z-index="2" svg:width="34.342916666667cm" style:rel-width="100%" svg:height="8.89cm" style:rel-height="scale"><draw:image xlink:href="Pictures/e2ac144163d989e31758f9a453bdd1bf.jpg" xlink:type="simple" xlink:show="embed" xlink:actuate="onLoad"/></draw:frame></text:p>
      <text:h text:style-name="Heading_20_3" text:outline-level="3"><text:bookmark-start text:name="__RefHeading___modifier_ou_supprimer_mes_utilisateurs_3"/><text:bookmark-start text:name="modifier_ou_supprimer_mes_utilisateurs"/>Modifier ou supprimer mes utilisateurs<text:bookmark-end text:name="__RefHeading___modifier_ou_supprimer_mes_utilisateurs_3"/><text:bookmark-end text:name="modifier_ou_supprimer_mes_utilisateurs"/></text:h>
      <text:list text:style-name="List_20_1" text:continue-numbering="false">
        <text:list-item>
          <text:p text:style-name="List_20_1_Content_First"> Vous pouvez supprimer complétement un compte utilisateur via cette interface.</text:p>
        </text:list-item>
        <text:list-item>
          <text:p text:style-name="List_20_1_Content_Last"> Vous pouvez modifier un des items du compte utilisateur. </text:p>
        </text:list-item>
      </text:list>
      <text:h text:style-name="Heading_20_3" text:outline-level="3"><text:bookmark-start text:name="__RefHeading___autres_liens_de_l_interface_4"/><text:bookmark-start text:name="autres_liens_de_l_interface"/>Autres liens de l'interface<text:bookmark-end text:name="__RefHeading___autres_liens_de_l_interface_4"/><text:bookmark-end text:name="autres_liens_de_l_interface"/></text:h>
      <text:p text:style-name="Text_20_body">Ce menu permet permet aussi  d'ajouter des utilisateurs unitairement (via un formulaire <text:a xlink:type="simple" xlink:href="https://docs.activeprolearn.com/doku.php?id=blocks:userdelegation:blockuserdelegationusesimpleform" text:style-name="Internet_20_link" text:visited-style-name="Visited_20_Internet_20_Link">simple</text:a> ou <text:a xlink:type="simple" xlink:href="https://docs.activeprolearn.com/doku.php?id=blocks:userdelegation:blockuserdelegationuseadvancedform" text:style-name="Internet_20_link" text:visited-style-name="Visited_20_Internet_20_Link">avancé</text:a>),  de les <text:a xlink:type="simple" xlink:href="https://docs.activeprolearn.com/doku.php?id=blocks:userdelegation:blockuserdelegationuseuserimport" text:style-name="Internet_20_link" text:visited-style-name="Visited_20_Internet_20_Link">importer en lot via fichier</text:a>, ou de visualiser <text:a xlink:type="simple" xlink:href="https://docs.activeprolearn.com/doku.php?id=blocks:userdelegation:blockuserdelegationusecourselist" text:style-name="Internet_20_link" text:visited-style-name="Visited_20_Internet_20_Link">les cours que j'ai en délégation</text:a>. 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astListParagraph_List_20_1_Content_First"> 2016 Florence Labord (florence@activeprolearn.com) - Documentation</text:p>
        </text:list-item>
      </text:list>
      <text:p text:style-name="Text_20_body"><text:a xlink:type="simple" xlink:href="https://docs.activeprolearn.com/doku.php?id=blocks:userdelegation:userguide" text:style-name="Internet_20_link" text:visited-style-name="Visited_20_Internet_20_Link">Revenir à l'index du guide d'utilisation</text:a> - <text:a xlink:type="simple" xlink:href="https://docs.activeprolearn.com/doku.php?id=blocks:userdelegation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5:19</meta:creation-date>
    <dc:creator>Generated</dc:creator>
    <dc:date>2026-08-30T05::35:19</dc:date>
    <dc:language>en-US</dc:language>
    <meta:editing-cycles>1</meta:editing-cycles>
    <meta:editing-duration>PT0S</meta:editing-duration>
    <dc:title>blocks:userdelegation:blockuserdelegationuseuserlist</dc:title>
  </office:meta>
</office:document-meta>
</file>