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jpeg" manifest:full-path="Pictures/e2ac144163d989e31758f9a453bdd1bf.jpg"/>
  <manifest:file-entry manifest:media-type="image/jpeg" manifest:full-path="Pictures/9d7e858911662178ad438b73762ca1e9.jpg"/>
  <manifest:file-entry manifest:media-type="image/jpeg" manifest:full-path="Pictures/4f4884afc6a804f13669e99f42c3c354.jpg"/>
  <manifest:file-entry manifest:media-type="image/png" manifest:full-path="Pictures/a602740ddba911882ffb455bcf1503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delegation:blockuserdelegationuseuserimport"/><text:bookmark-start text:name="__RefHeading___bloc_user_delegationimport_par_fichiersguide_d_utilisation_1"/><text:bookmark-start text:name="bloc_user_delegationimport_par_fichiersguide_d_utilisation"/>Bloc User Delegation : Import par fichiers : Guide d'utilisation<text:bookmark-end text:name="__RefHeading___bloc_user_delegationimport_par_fichiersguide_d_utilisation_1"/><text:bookmark-end text:name="bloc_user_delegationimport_par_fichiersguide_d_utilisation"/></text:h>
      <text:h text:style-name="Heading_20_3" text:outline-level="3"><text:bookmark-start text:name="__RefHeading___interface_de_depot_du_fichier_d_import_2"/><text:bookmark-start text:name="interface_de_depot_du_fichier_d_import"/>Interface de dépôt du fichier d'import<text:bookmark-end text:name="__RefHeading___interface_de_depot_du_fichier_d_import_2"/><text:bookmark-end text:name="interface_de_depot_du_fichier_d_import"/></text:h>
      <text:p text:style-name="Text_20_body">Suivez le lien <text:span text:style-name="Strong_20_Emphasis">“Voir mes utilisateurs”</text:span> sur le bloc puis le lien  <text:span text:style-name="Strong_20_Emphasis">“Importer des utilisateurs”</text:span>.</text:p>
      <text:p text:style-name="Text_20_body"><draw:frame draw:style-name="medialeft" draw:name="1" text:anchor-type="paragraph" draw:z-index="1" svg:width="34.342916666667cm" style:rel-width="100%" svg:height="8.89cm" style:rel-height="scale"><draw:image xlink:href="Pictures/e2ac144163d989e31758f9a453bdd1bf.jpg" xlink:type="simple" xlink:show="embed" xlink:actuate="onLoad"/></draw:frame></text:p>
      <text:h text:style-name="Heading_20_3" text:outline-level="3"><text:bookmark-start text:name="__RefHeading___import_de_fichier_3"/><text:bookmark-start text:name="import_de_fichier"/>Import de fichier<text:bookmark-end text:name="__RefHeading___import_de_fichier_3"/><text:bookmark-end text:name="import_de_fichier"/></text:h>
      <text:p text:style-name="Text_20_body">Vous arrivez alors sur l'interface d'import de fichier, illustré ci dessous :</text:p>
      <text:p text:style-name="Text_20_body"><draw:frame draw:style-name="mediacenter" draw:name="2" text:anchor-type="paragraph" draw:z-index="2" svg:width="34.872083333333cm" style:rel-width="100%" svg:height="10.424583333333cm" style:rel-height="scale"><draw:image xlink:href="Pictures/9d7e858911662178ad438b73762ca1e9.jpg" xlink:type="simple" xlink:show="embed" xlink:actuate="onLoad"/></draw:frame></text:p>
      <text:list text:style-name="List_20_1" text:continue-numbering="false">
        <text:list-item>
          <text:p text:style-name="List_20_1_Content_First"> Faire glisser un fichier d'import dans la zone prévue, sous la flèche,  ou passer par le bouton “Choisir un fichier”</text:p>
        </text:list-item>
        <text:list-item>
          <text:p text:style-name="List_20_1_Content_Last"> <text:span text:style-name="Strong_20_Emphasis">Inscrire à un cours :</text:span> Ajouter simplement l'utilisateur, ou choisir dans la liste déroulante un des cours que vous avez en délégation.</text:p>
        </text:list-item>
      </text:list>
      <text:p text:style-name="Text_20_body"><text:span text:style-name="Emphasis"><text:span text:style-name="Strong_20_Emphasis">Nota :</text:span> Si vous choisissez “Ajoutez simplement l'utilisateur”, son compte sera créé sans aucune inscription à un cours.</text:span></text:p>
      <text:list text:style-name="List_20_1" text:continue-numbering="false">
        <text:list-item>
          <text:p text:style-name="LastListParagraph_List_20_1_Content_First"> <text:span text:style-name="Strong_20_Emphasis">Nom du groupe à créer :</text:span> Choisir un groupe existant au cours, ou saisir le nom du groupe à créer. L' utilisateur qui opère l'importation est lui-même automatiquement ajouté au groupe en question.</text:p>
        </text:list-item>
      </text:list>
      <text:p text:style-name="Text_20_body"><text:span text:style-name="Emphasis"><text:span text:style-name="Strong_20_Emphasis">Nota :</text:span> si vous procédez à un nouvel import de fichier et vous affectez vos utilisateurs  dans un nouveau  groupe, cela ne les enlève pas du groupe ou ils étaient affectés précédemment le cas échéant.</text:span></text:p>
      <text:list text:style-name="List_20_1" text:continue-numbering="false">
        <text:list-item>
          <text:p text:style-name="LastListParagraph_List_20_1_Content_First"> <text:span text:style-name="Strong_20_Emphasis">Traitement du champs mot de passe :</text:span> Champs requis dans le fichier ou Créer un mot de passe si nécessaire</text:p>
        </text:list-item>
      </text:list>
      <text:p text:style-name="Text_20_body"><text:span text:style-name="Emphasis"><text:span text:style-name="Strong_20_Emphasis">Nota :</text:span> Si vous laissez Moodle générer les mots de passe, vous n'aurez aucune connaissance de ceux-ci. Les mots de passe sont envoyés automatiquement aux utilisateur sur leur adresse de courriel déclarée dans le fichier. Elle doit donc être valide.</text:span></text:p>
      <text:list text:style-name="List_20_1" text:continue-numbering="false">
        <text:list-item>
          <text:p text:style-name="LastListParagraph_List_20_1_Content_First"> <text:span text:style-name="Strong_20_Emphasis">Modifier des comptes existants :</text:span> Oui ou Non. Pour permettre la mise à jour de compte déjà existants ou non sur le dispositif.</text:p>
        </text:list-item>
      </text:list>
      <text:p text:style-name="Text_20_body"><text:span text:style-name="Emphasis"><text:span text:style-name="Strong_20_Emphasis">Nota :</text:span> Un utilisateur avec un e-mail valide déjà importé une fois mais dont le username serait changé dans le fichier d'import sera refusé par l'opération d'import.</text:span></text:p>
      <text:h text:style-name="Heading_20_3" text:outline-level="3"><text:bookmark-start text:name="__RefHeading___format_de_fichier_4"/><text:bookmark-start text:name="format_de_fichier"/>Format de fichier<text:bookmark-end text:name="__RefHeading___format_de_fichier_4"/><text:bookmark-end text:name="format_de_fichier"/></text:h>
      <text:list text:style-name="List_20_1" text:continue-numbering="false">
        <text:list-item>
          <text:p text:style-name="List_20_1_Content_First"> Séparateur de champs : Choisir le séparateur (virgule, point-virgule, etc.)</text:p>
        </text:list-item>
        <text:list-item>
          <text:p text:style-name="List_20_1_Content_Last"> Encodage : UTF8,ANSI, etc.</text:p>
        </text:list-item>
      </text:list>
      <text:p text:style-name="Text_20_body"><text:span text:style-name="Emphasis"><text:span text:style-name="Strong_20_Emphasis">Nota :</text:span> Ces éléments dépendent des choix de réglage du plugin au niveau central .</text:span></text:p>
      <text:p text:style-name="Text_20_body"><draw:frame draw:style-name="mediacenter" draw:name="3" text:anchor-type="paragraph" draw:z-index="3" svg:width="34.819166666667cm" style:rel-width="100%" svg:height="4.445cm" style:rel-height="scale"><draw:image xlink:href="Pictures/4f4884afc6a804f13669e99f42c3c354.jpg" xlink:type="simple" xlink:show="embed" xlink:actuate="onLoad"/></draw:frame></text:p>
      <text:h text:style-name="Heading_20_3" text:outline-level="3"><text:bookmark-start text:name="__RefHeading___rendu_de_l_import_5"/><text:bookmark-start text:name="rendu_de_l_import"/>Rendu de l'import<text:bookmark-end text:name="__RefHeading___rendu_de_l_import_5"/><text:bookmark-end text:name="rendu_de_l_import"/></text:h>
      <text:list text:style-name="List_20_1" text:continue-numbering="false">
        <text:list-item>
          <text:p text:style-name="LastListParagraph_List_20_1_Content_First"> Exemple de rendu sur l'interface suivant les options choisies :</text:p>
        </text:list-item>
      </text:list>
      <text:p text:style-name="Text_20_body"><draw:frame draw:style-name="mediacenter" draw:name="4" text:anchor-type="paragraph" draw:z-index="4" svg:width="27.410833333333cm" style:rel-width="100%" svg:height="14.737291666667cm" style:rel-height="scale"><draw:image xlink:href="Pictures/a602740ddba911882ffb455bcf15031f.png" xlink:type="simple" xlink:show="embed" xlink:actuate="onLoad"/></draw:frame></text:p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astListParagraph_List_20_1_Content_First"> 2016 Florence Labord (florence@activeprolearn.com) - Documentation</text:p>
        </text:list-item>
      </text:list>
      <text:p text:style-name="Text_20_body"><text:a xlink:type="simple" xlink:href="https://docs.activeprolearn.com/doku.php?id=blocks:userdelegation:userguide" text:style-name="Internet_20_link" text:visited-style-name="Visited_20_Internet_20_Link">Revenir à l'index du guide d'utilisation</text:a> - 
<text:a xlink:type="simple" xlink:href="https://docs.activeprolearn.com/doku.php?id=blocks:userdelegation" text:style-name="Internet_20_link" text:visited-style-name="Visited_20_Internet_20_Link">Revenir à l'index du bloc</text:a> - 
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20:52</meta:creation-date>
    <dc:creator>Generated</dc:creator>
    <dc:date>2026-08-31T11::20:52</dc:date>
    <dc:language>en-US</dc:language>
    <meta:editing-cycles>1</meta:editing-cycles>
    <meta:editing-duration>PT0S</meta:editing-duration>
    <dc:title>blocks:userdelegation:blockuserdelegationuseuserimport</dc:title>
  </office:meta>
</office:document-meta>
</file>