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jpeg" manifest:full-path="Pictures/02392303bdb83406274d10aedf01ad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delegation:blockuserdelegationusesimpleform"/><text:bookmark-start text:name="__RefHeading___bloc_user_delegationformulaire_simple_de_creationguide_d_utilisation_1"/><text:bookmark-start text:name="bloc_user_delegationformulaire_simple_de_creationguide_d_utilisation"/>Bloc User Delegation : Formulaire simple de création : Guide d'utilisation<text:bookmark-end text:name="__RefHeading___bloc_user_delegationformulaire_simple_de_creationguide_d_utilisation_1"/><text:bookmark-end text:name="bloc_user_delegationformulaire_simple_de_creationguide_d_utilisation"/></text:h>
      <text:p text:style-name="Text_20_body">Cliquez sur le lien du bloc “Voir mes utilisateurs”  puis sur le lien présent sur l'interface “Ajouter un utilisateur”</text:p>
      <text:h text:style-name="Heading_20_3" text:outline-level="3"><text:bookmark-start text:name="__RefHeading___rendu_sur_le_dispositif_2"/><text:bookmark-start text:name="rendu_sur_le_dispositif"/>Rendu sur le dispositif<text:bookmark-end text:name="__RefHeading___rendu_sur_le_dispositif_2"/><text:bookmark-end text:name="rendu_sur_le_dispositif"/></text:h>
      <text:p text:style-name="Text_20_body"><draw:frame draw:style-name="mediacenter" draw:name="1" text:anchor-type="paragraph" draw:z-index="1" svg:width="21.166666666667cm" style:rel-width="100%" svg:height="9.1469270166453cm" style:rel-height="scale"><draw:image xlink:href="Pictures/02392303bdb83406274d10aedf01ad5b.jpg" xlink:type="simple" xlink:show="embed" xlink:actuate="onLoad"/></draw:frame></text:p>
      <text:h text:style-name="Heading_20_3" text:outline-level="3"><text:bookmark-start text:name="__RefHeading___ajouter_un_utilisateur_3"/><text:bookmark-start text:name="ajouter_un_utilisateur"/>Ajouter un utilisateur<text:bookmark-end text:name="__RefHeading___ajouter_un_utilisateur_3"/><text:bookmark-end text:name="ajouter_un_utilisateur"/></text:h>
      <text:list text:style-name="List_20_1" text:continue-numbering="false">
        <text:list-item>
          <text:p text:style-name="List_20_1_Content_First"> Nom utilisateur : Identifiant de connexion</text:p>
        </text:list-item>
        <text:list-item>
          <text:p text:style-name="List_20_1_Content"> Mot de passe : Mot de passe de connexion</text:p>
        </text:list-item>
        <text:list-item>
          <text:p text:style-name="List_20_1_Content"> Imposer changement du mot de passe: Si coché, actif à prochain connexion</text:p>
        </text:list-item>
        <text:list-item>
          <text:p text:style-name="List_20_1_Content"> Prénom : Prénom utilisateur</text:p>
        </text:list-item>
        <text:list-item>
          <text:p text:style-name="List_20_1_Content"> Nom : Nom utilisateur</text:p>
        </text:list-item>
        <text:list-item>
          <text:p text:style-name="List_20_1_Content"> Adresse de courriel : email valide</text:p>
        </text:list-item>
        <text:list-item>
          <text:p text:style-name="List_20_1_Content_Last"> Inscrire à un cours : liste des cours que j'ai en délégation, choisir dans la liste déroulante. Si aucun choix l'utilisateur est créé mais n'est pas inscrit à un cours.</text:p>
        </text:list-item>
      </text:list>
      <text:p text:style-name="Text_20_body"><text:span text:style-name="Emphasis">Nota : </text:span></text:p>
      <text:list text:style-name="Numbering_20_1" text:continue-numbering="false">
        <text:list-item>
          <text:p text:style-name="Numbering_20_1_Content_First"> Le formulaire affiché (simple ou <text:a xlink:type="simple" xlink:href="https://docs.activeprolearn.com/doku.php?id=blocks:userdelegation:blockuserdelegationuseadvancedform" text:style-name="Internet_20_link" text:visited-style-name="Visited_20_Internet_20_Link">avancé</text:a>) est fonction des réglages centraux du plugin.</text:p>
        </text:list-item>
        <text:list-item>
          <text:p text:style-name="Numbering_20_1_Content_Last"> Ce formulaire ne permet pas encore de gérer l'affectation au groupe.</text:p>
        </text:list-item>
      </text:list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2016 Florence Labord (florence@activeprolearn.com) - Documentation</text:p>
        </text:list-item>
      </text:list>
      <text:p text:style-name="Text_20_body"><text:a xlink:type="simple" xlink:href="https://docs.activeprolearn.com/doku.php?id=blocks:userdelegation:userguide" text:style-name="Internet_20_link" text:visited-style-name="Visited_20_Internet_20_Link">Revenir à l'index du guide d'utilisation</text:a> - <text:a xlink:type="simple" xlink:href="https://docs.activeprolearn.com/doku.php?id=blocks:userdelegation" text:style-name="Internet_20_link" text:visited-style-name="Visited_20_Internet_20_Link">Retour à l'index du composant</text:a>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57:26</meta:creation-date>
    <dc:creator>Generated</dc:creator>
    <dc:date>2026-08-28T21::57:26</dc:date>
    <dc:language>en-US</dc:language>
    <meta:editing-cycles>1</meta:editing-cycles>
    <meta:editing-duration>PT0S</meta:editing-duration>
    <dc:title>blocks:userdelegation:blockuserdelegationusesimpleform</dc:title>
  </office:meta>
</office:document-meta>
</file>