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jpeg" manifest:full-path="Pictures/6eefb9c267caa47ec9df4e9fda4be5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delegation:blockuserdelegationusecourselist"/><text:bookmark-start text:name="__RefHeading___bloc_user_delegationliste_des_cours_en_delegationguide_d_utilisation_1"/><text:bookmark-start text:name="bloc_user_delegationliste_des_cours_en_delegationguide_d_utilisation"/>Bloc User Delegation : Liste des cours en délégation: Guide d'utilisation<text:bookmark-end text:name="__RefHeading___bloc_user_delegationliste_des_cours_en_delegationguide_d_utilisation_1"/><text:bookmark-end text:name="bloc_user_delegationliste_des_cours_en_delegationguide_d_utilisation"/></text:h>
      <text:p text:style-name="Text_20_body">Suivez le lien “Voir mes cours ” sur le bloc.</text:p>
      <text:h text:style-name="Heading_20_3" text:outline-level="3"><text:bookmark-start text:name="__RefHeading___voir_mes_cours_2"/><text:bookmark-start text:name="voir_mes_cours"/>Voir mes cours<text:bookmark-end text:name="__RefHeading___voir_mes_cours_2"/><text:bookmark-end text:name="voir_mes_cours"/></text:h>
      <text:p text:style-name="Text_20_body">Ce lien permet de visualiser les cours que je gère en délégation. Il permet de  visualiser en sus les différents utilisateurs que je gère en délégation, étudiants, ou enseignants.</text:p>
      <text:p text:style-name="Text_20_body"><draw:frame draw:style-name="mediacenter" draw:name="1" text:anchor-type="paragraph" draw:z-index="1" svg:width="34.184166666667cm" style:rel-width="100%" svg:height="8.6783333333333cm" style:rel-height="scale"><draw:image xlink:href="Pictures/6eefb9c267caa47ec9df4e9fda4be501.jpg" xlink:type="simple" xlink:show="embed" xlink:actuate="onLoad"/></draw:frame></text:p>
      <text:p text:style-name="Text_20_body"><text:span text:style-name="Emphasis">Nota : L' inscription aux cours doit être autorisée par la délégation <text:a xlink:type="simple" xlink:href="https://docs.activeprolearn.com/doku.php?id=blocks:userdelegation:userguide#inscription_lors_de_l_importconfiguration_du_bloc" text:style-name="Internet_20_link" text:visited-style-name="Visited_20_Internet_20_Link">via les réglages du bloc</text:a>.</text:span>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2016 Valéry Frémaux (valery@activeprolearn.com) - Développement - Prise en charge des groupes - Modification des interfaces</text:p>
        </text:list-item>
        <text:list-item>
          <text:p text:style-name="List_20_1_Content_Last"> 2016 Florence Labord (florence@activeprolearn.com) - Documentation</text:p>
        </text:list-item>
      </text:list>
      <text:p text:style-name="Text_20_body"><text:a xlink:type="simple" xlink:href="https://docs.activeprolearn.com/doku.php?id=blocks:userdelegation:userguide" text:style-name="Internet_20_link" text:visited-style-name="Visited_20_Internet_20_Link">Revenir à l'index du guide d'utilisation</text:a> - <text:a xlink:type="simple" xlink:href="https://docs.activeprolearn.com/doku.php?id=blocks:userdelegation" text:style-name="Internet_20_link" text:visited-style-name="Visited_20_Internet_20_Link">Retour à l'index du composant</text:a>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23:38</meta:creation-date>
    <dc:creator>Generated</dc:creator>
    <dc:date>2026-08-31T11::23:38</dc:date>
    <dc:language>en-US</dc:language>
    <meta:editing-cycles>1</meta:editing-cycles>
    <meta:editing-duration>PT0S</meta:editing-duration>
    <dc:title>blocks:userdelegation:blockuserdelegationusecourselist</dc:title>
  </office:meta>
</office:document-meta>
</file>