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16afacc8c5decd9fdc077f0c8205f574.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blocks:teams:userguide"/><text:bookmark-start text:name="__RefHeading___bloc_teamsguide_d_utilisation_1"/><text:bookmark-start text:name="bloc_teamsguide_d_utilisation"/>Bloc Teams : Guide d'utilisation<text:bookmark-end text:name="__RefHeading___bloc_teamsguide_d_utilisation_1"/><text:bookmark-end text:name="bloc_teamsguide_d_utilisation"/></text:h>
      <text:p text:style-name="Text_20_body">Activer le mode édition, <text:span text:style-name="Strong_20_Emphasis">Ajouter un bloc &gt; Equipes</text:span></text:p>
      <text:p text:style-name="Text_20_body">Auparavant, assurez vous de la configuration du mode de groupes dans les <text:span text:style-name="Strong_20_Emphasis">Paramètres du cours</text:span>. 
<text:span text:style-name="Strong_20_Emphasis">Administration du cours &gt; Paramètres &gt; Mode de groupes</text:span></text:p>
      <text:list text:style-name="List_20_1" text:continue-numbering="false">
        <text:list-item>
          <text:p text:style-name="List_20_1_Content_First">Groupes séparés : Chaque groupe pourra voir uniquement l'activité de son propre groupe.</text:p>
        </text:list-item>
        <text:list-item>
          <text:p text:style-name="List_20_1_Content_Last">Groupes visibles : Chaque groupe travaille uniquement dans son propre groupe, mais les autres groupes sont visibles. </text:p>
        </text:list-item>
      </text:list>
      <text:h text:style-name="Heading_20_3" text:outline-level="3"><text:bookmark-start text:name="__RefHeading___rendu_2"/><text:bookmark-start text:name="rendu"/>Rendu<text:bookmark-end text:name="__RefHeading___rendu_2"/><text:bookmark-end text:name="rendu"/></text:h>
      <text:p text:style-name="Text_20_body"><draw:frame draw:style-name="media" draw:name="0" text:anchor-type="as-char" draw:z-index="0" svg:width="7.9375cm" style:rel-width="100%" svg:height="4.9908026755853cm" style:rel-height="scale"><draw:image xlink:href="Pictures/16afacc8c5decd9fdc077f0c8205f574.png" xlink:type="simple" xlink:show="embed" xlink:actuate="onLoad"/></draw:frame></text:p>
      <text:p text:style-name="Text_20_body">L'apprenant peut créer son équipe et inviter un coéquipier à rejoindre son équipe ou rejoindre une équipe qui a déjà été créée par un autre apprenant. Comme noté dans le bloc <text:span text:style-name="Strong_20_Emphasis">“team”</text:span>, une fois que vous avez créer une équipe, vous en devenez le leader. 
Dans le cadre d'un <text:a xlink:type="simple" xlink:href="https://docs.moodle.org/3x/fr/Atelier" text:style-name="Internet_20_link" text:visited-style-name="Visited_20_Internet_20_Link">Atelier</text:a>, si un apprenant devient le leader de l'équipe cela implique que celui-ci devra participer au travail de l'équipe et déposer le travail de l'équipe sur la plateforme. Contrairement aux coéquipiers qui participent seulement au travail demandé.
Cependant, si pour cause d'absence ou autre, l'apprenant leader ne peut pas remettre le travail, une option permet de tranférer le “leadership” à une autre personne.</text:p>
      <text:p text:style-name="Text_20_body">Le bloc a été conçu pour des opérations simples, sans quitter l'espace de cours (ou le moins possible).</text:p>
      <text:h text:style-name="Heading_20_4" text:outline-level="4"><text:bookmark-start text:name="__RefHeading___interfaces_3"/><text:bookmark-start text:name="interfaces"/>Interfaces<text:bookmark-end text:name="__RefHeading___interfaces_3"/><text:bookmark-end text:name="interfaces"/></text:h>
      <text:list text:style-name="List_20_1" text:continue-numbering="false">
        <text:list-item>
          <text:p text:style-name="List_20_1_Content_First"> <text:a xlink:type="simple" xlink:href="https://docs.activeprolearn.com/doku.php?id=blocks:teams:blockteamsgroupcreate" text:style-name="Internet_20_link" text:visited-style-name="Visited_20_Internet_20_Link">Création de "mon équipe"</text:a></text:p>
        </text:list-item>
        <text:list-item>
          <text:p text:style-name="List_20_1_Content"> <text:a xlink:type="simple" xlink:href="https://docs.activeprolearn.com/doku.php?id=blocks:teams:blockteamsgroupinvite" text:style-name="Internet_20_link" text:visited-style-name="Visited_20_Internet_20_Link">Invitation d'autres utilisateurs à rejoindre le groupe</text:a></text:p>
        </text:list-item>
        <text:list-item>
          <text:p text:style-name="List_20_1_Content_Last"> <text:a xlink:type="simple" xlink:href="https://docs.activeprolearn.com/doku.php?id=blocks:teams:blockteamsgroupsummary" text:style-name="Internet_20_link" text:visited-style-name="Visited_20_Internet_20_Link">Ecran de synthèse des équipes</text:a></text:p>
        </text:list-item>
      </text:list>
      <text:p text:style-name="Text_20_body"><text:a xlink:type="simple" xlink:href="https://docs.activeprolearn.com/doku.php?id=blocks:teams" text:style-name="Internet_20_link" text:visited-style-name="Visited_20_Internet_20_Link">Revenir à l'index du bloc</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8T03::29:06</meta:creation-date>
    <dc:creator>Generated</dc:creator>
    <dc:date>2026-08-28T03::29:06</dc:date>
    <dc:language>en-US</dc:language>
    <meta:editing-cycles>1</meta:editing-cycles>
    <meta:editing-duration>PT0S</meta:editing-duration>
    <dc:title>blocks:teams:userguide</dc:title>
  </office:meta>
</office:document-meta>
</file>