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afacc8c5decd9fdc077f0c8205f5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teams:blockteamsgroupcreate"/><text:bookmark-start text:name="__RefHeading___creation_d_equipe_1"/><text:bookmark-start text:name="creation_d_equipe"/>Création d 'équipe<text:bookmark-end text:name="__RefHeading___creation_d_equipe_1"/><text:bookmark-end text:name="creation_d_equipe"/></text:h>
      <text:p text:style-name="Text_20_body"><draw:frame draw:style-name="media" draw:name="0" text:anchor-type="as-char" draw:z-index="0" svg:width="7.9375cm" style:rel-width="100%" svg:height="4.9908026755853cm" style:rel-height="scale"><draw:image xlink:href="Pictures/16afacc8c5decd9fdc077f0c8205f574.png" xlink:type="simple" xlink:show="embed" xlink:actuate="onLoad"/></draw:frame></text:p>
      <text:p text:style-name="Text_20_body"><text:a xlink:type="simple" xlink:href="https://docs.activeprolearn.com/doku.php?id=blocks:teams:userguide" text:style-name="Internet_20_link" text:visited-style-name="Visited_20_Internet_20_Link">Revenir au guide d'utilisation</text:a> - <text:a xlink:type="simple" xlink:href="https://docs.activeprolearn.com/doku.php?id=blocks:teams" text:style-name="Internet_20_link" text:visited-style-name="Visited_20_Internet_20_Link">Revenir à l'index du blo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43:04</meta:creation-date>
    <dc:creator>Generated</dc:creator>
    <dc:date>2026-09-12T13::43:04</dc:date>
    <dc:language>en-US</dc:language>
    <meta:editing-cycles>1</meta:editing-cycles>
    <meta:editing-duration>PT0S</meta:editing-duration>
    <dc:title>blocks:teams:blockteamsgroupcreate</dc:title>
  </office:meta>
</office:document-meta>
</file>