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  <manifest:file-entry manifest:media-type="image/png" manifest:full-path="Pictures/afc389ce05be6b586b1adec75936b48b.png"/>
  <manifest:file-entry manifest:media-type="image/png" manifest:full-path="Pictures/4961f55e1b5905741e2e57be57bd95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shopproducts:userguide"/><text:bookmark-start text:name="__RefHeading___mes_produits_-_shop_productsguide_d_utilisation_1"/><text:bookmark-start text:name="mes_produits_-_shop_productsguide_d_utilisation"/>Mes Produits - Shop products : Guide d'utilisation<text:bookmark-end text:name="__RefHeading___mes_produits_-_shop_productsguide_d_utilisation_1"/><text:bookmark-end text:name="mes_produits_-_shop_productsguide_d_utilisation"/></text:h>
      <text:h text:style-name="Heading_20_2" text:outline-level="2"><text:bookmark-start text:name="__RefHeading___boutique_en_ligne_moodle_2"/><text:bookmark-start text:name="boutique_en_ligne_moodle"/>Boutique en ligne Moodle<text:bookmark-end text:name="__RefHeading___boutique_en_ligne_moodle_2"/><text:bookmark-end text:name="boutique_en_ligne_moodle"/></text:h>
      <text:h text:style-name="Heading_20_4" text:outline-level="4"><text:bookmark-start text:name="__RefHeading___cas_d_usage_3"/><text:bookmark-start text:name="cas_d_usage"/>Cas d'usage<text:bookmark-end text:name="__RefHeading___cas_d_usage_3"/><text:bookmark-end text:name="cas_d_usage"/></text:h>
      <text:p text:style-name="Text_20_body">Des produits  ont été acquis par le client qui peut accéder à la liste de ses produits acquis via le bloc.</text:p>
      <text:h text:style-name="Heading_20_4" text:outline-level="4"><text:bookmark-start text:name="__RefHeading___rendu_4"/><text:bookmark-start text:name="rendu"/>Rendu<text:bookmark-end text:name="__RefHeading___rendu_4"/><text:bookmark-end text:name="rendu"/></text:h>
      <text:p text:style-name="Text_20_body">Ci dessous rendu du bloc vierge, et rendu du bloc faisant état d'un produit. </text:p>
      <text:p text:style-name="Text_20_body"><draw:frame draw:style-name="mediacenter" draw:name="1" text:anchor-type="paragraph" draw:z-index="1" svg:width="11.773958333333cm" svg:height="9.1016666666667cm"><draw:image xlink:href="Pictures/afc389ce05be6b586b1adec75936b48b.png" xlink:type="simple" xlink:show="embed" xlink:actuate="onLoad"/></draw:frame></text:p>
      <text:p text:style-name="Text_20_body">Suivre le lien vers le produit acquis permet d'en obtenir les détails :</text:p>
      <text:p text:style-name="Text_20_body"><draw:frame draw:style-name="mediacenter" draw:name="2" text:anchor-type="paragraph" draw:z-index="2" svg:width="21.166666666667cm" style:rel-width="100%" svg:height="14.369745845552cm" style:rel-height="scale"><draw:image xlink:href="Pictures/4961f55e1b5905741e2e57be57bd952b.png" xlink:type="simple" xlink:show="embed" xlink:actuate="onLoad"/></draw:frame></text:p>
      <text:p text:style-name="Horizontal_20_Line"/>
      <text:p text:style-name="Text_20_body">
<text:a xlink:type="simple" xlink:href="https://docs.activeprolearn.com/doku.php?id=blocks:shopproducts" text:style-name="Internet_20_link" text:visited-style-name="Visited_20_Internet_20_Link">Revenir au sommaire du composant</text:a> - 
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19:17</meta:creation-date>
    <dc:creator>Generated</dc:creator>
    <dc:date>2026-08-31T11::19:17</dc:date>
    <dc:language>en-US</dc:language>
    <meta:editing-cycles>1</meta:editing-cycles>
    <meta:editing-duration>PT0S</meta:editing-duration>
    <dc:title>blocks:shopproducts:userguide</dc:title>
  </office:meta>
</office:document-meta>
</file>