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c0422d5a5ab8de11da63fc1207671c15.png"/>
  <manifest:file-entry manifest:media-type="image/png" manifest:full-path="Pictures/18cedec26a7621a1b8e6ad1d61f50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discounts:userguide"/><text:bookmark-start text:name="__RefHeading___bloc_remises_et_promotions_-_shop_discounts_1"/><text:bookmark-start text:name="bloc_remises_et_promotions_-_shop_discounts"/>Bloc Remises et Promotions - Shop discounts<text:bookmark-end text:name="__RefHeading___bloc_remises_et_promotions_-_shop_discounts_1"/><text:bookmark-end text:name="bloc_remises_et_promotions_-_shop_discounts"/></text:h>
      <text:h text:style-name="Heading_20_3" text:outline-level="3"><text:bookmark-start text:name="__RefHeading___acces_aux_remise_2"/><text:bookmark-start text:name="acces_aux_remise"/>Accès aux remise<text:bookmark-end text:name="__RefHeading___acces_aux_remise_2"/><text:bookmark-end text:name="acces_aux_remise"/></text:h>
      <text:h text:style-name="Heading_20_3" text:outline-level="3"><text:bookmark-start text:name="__RefHeading___reglages_des_remises_3"/><text:bookmark-start text:name="reglages_des_remises"/>Réglages des remises<text:bookmark-end text:name="__RefHeading___reglages_des_remises_3"/><text:bookmark-end text:name="reglages_des_remises"/></text:h>
      <text:list text:style-name="List_20_1" text:continue-numbering="false">
        <text:list-item>
          <text:p text:style-name="List_20_1_Content_First"> Actif : Cocher/décocher la case pour rendre la remise active/inactive</text:p>
        </text:list-item>
        <text:list-item>
          <text:p text:style-name="List_20_1_Content"> Argument : le titre du bloc en frontal de boutique Exemple : “Saisissez votre code promo et appuyez sur Entrée”.</text:p>
        </text:list-item>
        <text:list-item>
          <text:p text:style-name="List_20_1_Content"> Taux : le Taux pour toutes les remises s'il n'est pas surchargé, voir ci-après en exemple.</text:p>
        </text:list-item>
        <text:list-item>
          <text:p text:style-name="List_20_1_Content"> Algorithme : Type de promotion retenue :</text:p>
          <text:list text:style-name="List_20_1">
            <text:list-item>
              <text:p text:style-name="List_20_1_Content"> Par institution</text:p>
            </text:list-item>
            <text:list-item>
              <text:p text:style-name="List_20_1_Content"> Nombre d'achats réalisés</text:p>
            </text:list-item>
            <text:list-item>
              <text:p text:style-name="List_20_1_Content"> Code promotionnel “partenaire” : Pour attribuer une promo sur un code avec publication sur site web des liens de paniers préremplis avec l' identification partenaire.</text:p>
            </text:list-item>
            <text:list-item>
              <text:p text:style-name="List_20_1_Content"> Code promotionnel multiples : Pour attribuer une promo sur un code saisi avec différents taux.</text:p>
            </text:list-item>
          </text:list>
        </text:list-item>
        <text:list-item>
          <text:p text:style-name="List_20_1_Content"> Portée de la remise :</text:p>
          <text:list text:style-name="List_20_1">
            <text:list-item>
              <text:p text:style-name="List_20_1_Content"> Toute la commande : s'applique à tous les produits</text:p>
            </text:list-item>
            <text:list-item>
              <text:p text:style-name="List_20_1_Content_Last"> une sélection : s' applique aux produits retenus (CTROL + Clic sur les items pour créer la sélection)</text:p>
            </text:list-item>
          </text:list>
        </text:list-item>
      </text:list>
      <text:p text:style-name="Text_20_body"><draw:frame draw:style-name="media" draw:name="1" text:anchor-type="as-char" draw:z-index="1" svg:width="15.875cm" svg:height="7.9195011337868cm"><draw:image xlink:href="Pictures/c0422d5a5ab8de11da63fc1207671c15.png" xlink:type="simple" xlink:show="embed" xlink:actuate="onLoad"/></draw:frame></text:p>
      <text:h text:style-name="Heading_20_4" text:outline-level="4"><text:bookmark-start text:name="__RefHeading___cas_du_code_promotionnel_partenaire_4"/><text:bookmark-start text:name="cas_du_code_promotionnel_partenaire"/>Cas du code promotionnel "partenaire" :<text:bookmark-end text:name="__RefHeading___cas_du_code_promotionnel_partenaire_4"/><text:bookmark-end text:name="cas_du_code_promotionnel_partenaire"/></text:h>
      <text:p text:style-name="Text_20_body">Le code promotionnel partenaire se divise en trois éléments : </text:p>
      <text:list text:style-name="List_20_1" text:continue-numbering="false">
        <text:list-item>
          <text:p text:style-name="List_20_1_Content_First"> Le code à faire saisir par les clients</text:p>
        </text:list-item>
        <text:list-item>
          <text:p text:style-name="List_20_1_Content"> Le taux de remise à appliquer sur les produits concernés par la remise</text:p>
        </text:list-item>
        <text:list-item>
          <text:p text:style-name="List_20_1_Content_Last"> L'indicatif de partenaire (permet de rapprocher l'achat au partenaire dans le facturier). Ce code est défini dans les données du partenaire.</text:p>
        </text:list-item>
      </text:list>
      <text:h text:style-name="Heading_20_3" text:outline-level="3"><text:bookmark-start text:name="__RefHeading___exemple_5"/><text:bookmark-start text:name="exemple"/>Exemple<text:bookmark-end text:name="__RefHeading___exemple_5"/><text:bookmark-end text:name="exemple"/></text:h>
      <text:p text:style-name="Text_20_body">COFINA|50|COF</text:p>
      <text:list text:style-name="List_20_1" text:continue-numbering="false">
        <text:list-item>
          <text:p text:style-name="List_20_1_Content_First"> COFINA : Code promo à saisir en frontal boutique par les clients</text:p>
        </text:list-item>
        <text:list-item>
          <text:p text:style-name="List_20_1_Content"> 50 : un taux de remise de 50% s'appliquera dans ce cas.</text:p>
        </text:list-item>
        <text:list-item>
          <text:p text:style-name="List_20_1_Content_Last"> COF : L'achat sera associé au partenaire identifié par le code “COF”</text:p>
        </text:list-item>
      </text:list>
      <text:h text:style-name="Heading_20_4" text:outline-level="4"><text:bookmark-start text:name="__RefHeading___operateurs_6"/><text:bookmark-start text:name="operateurs"/>Opérateurs<text:bookmark-end text:name="__RefHeading___operateurs_6"/><text:bookmark-end text:name="operateurs"/></text:h>
      <text:p text:style-name="Text_20_body">Les opérateurs permettent de combiner plusieurs remises évaluées successivement par rapport à leur ordre d'apparition dans la pile de remises. Par défaut les différentes remises sont évaluées dans l'ordre et s'accumulent. Ainsi un produit pourra subir plusieurs décotes successives. (TODO : A préciser si les décotes sont calculées sur le prix de base, ou sur le résultat de la remise précédente)</text:p>
      <text:list text:style-name="List_20_1" text:continue-numbering="false">
        <text:list-item>
          <text:p text:style-name="LastListParagraph_List_20_1_Content_First"> Opérateurs :</text:p>
        </text:list-item>
      </text:list>
      <text:p text:style-name="Text_20_body"><draw:frame draw:style-name="mediacenter" draw:name="2" text:anchor-type="paragraph" draw:z-index="2" svg:width="5.3975cm" style:rel-width="100%" svg:height="3.0691666666667cm" style:rel-height="scale"><draw:image xlink:href="Pictures/18cedec26a7621a1b8e6ad1d61f500d5.png" xlink:type="simple" xlink:show="embed" xlink:actuate="onLoad"/></draw:frame></text:p>
      <text:p text:style-name="Text_20_body">Les possibilités sont : </text:p>
      <text:list text:style-name="List_20_1" text:continue-numbering="false">
        <text:list-item>
          <text:p text:style-name="List_20_1_Content_First"> Mode Accumulatif (par défaut)</text:p>
        </text:list-item>
        <text:list-item>
          <text:p text:style-name="List_20_1_Content"> Mode Stoppe et remplace : La remise est appliquée A LA PLACE de toutes les autres remises calculées précédemment, et le processus d'évaluation se termine, même s'il reste d'autres définitions de remise à évaluer.</text:p>
        </text:list-item>
        <text:list-item>
          <text:p text:style-name="List_20_1_Content"> Mode Stoppe si s'applique : La remise est calculée en mode accumulatif si elle s'applique et l'évaluation s'arrête là, même s'il reste des remises à évaluer. </text:p>
        </text:list-item>
        <text:list-item>
          <text:p text:style-name="List_20_1_Content_Last"> Mode Stoppe si ne s'applique pas : Le contraire de la précédente. La remise n'est pas appliquée et le processus d'analyse s'arrête.</text:p>
        </text:list-item>
      </text:list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Florence Labord</text:p>
        </text:list-item>
      </text:list>
      <text:p text:style-name="Text_20_body">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28:10</meta:creation-date>
    <dc:creator>Generated</dc:creator>
    <dc:date>2026-08-30T01::28:10</dc:date>
    <dc:language>en-US</dc:language>
    <meta:editing-cycles>1</meta:editing-cycles>
    <meta:editing-duration>PT0S</meta:editing-duration>
    <dc:title>blocks:shopdiscounts:userguide</dc:title>
  </office:meta>
</office:document-meta>
</file>