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file-entry manifest:media-type="image/png" manifest:full-path="Pictures/354eb580497bc763427aac609699157d.png"/>
  <manifest:file-entry manifest:media-type="image/png" manifest:full-path="Pictures/b7135047a668fb1fe17f609857fd4a5d.png"/>
  <manifest:file-entry manifest:media-type="image/png" manifest:full-path="Pictures/8eff30bf866fadc1e59bd7eba3824c1a.png"/>
  <manifest:file-entry manifest:media-type="image/svg+xml" manifest:full-path="Pictures/e06de6ef5776043e56e856ebe5c29270.svg"/>
  <manifest:file-entry manifest:media-type="image/png" manifest:full-path="Pictures/5299ab18f3c9a78fa7a11645a5f738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2" text:outline-level="2"><text:bookmark text:name="blocks:shopbills:userguide"/><text:bookmark-start text:name="__RefHeading___mes_transactions_facturier_-_shop_billsguide_d_utilisation_1"/><text:bookmark-start text:name="mes_transactions_facturier_-_shop_billsguide_d_utilisation"/>Mes transactions (facturier) - Shop Bills : Guide d'utilisation<text:bookmark-end text:name="__RefHeading___mes_transactions_facturier_-_shop_billsguide_d_utilisation_1"/><text:bookmark-end text:name="mes_transactions_facturier_-_shop_billsguide_d_utilisation"/></text:h>
      <text:h text:style-name="Heading_20_2" text:outline-level="2"><text:bookmark-start text:name="__RefHeading___boutique_moodle_2"/><text:bookmark-start text:name="boutique_moodle"/>Boutique Moodle<text:bookmark-end text:name="__RefHeading___boutique_moodle_2"/><text:bookmark-end text:name="boutique_moodle"/></text:h>
      <text:h text:style-name="Heading_20_3" text:outline-level="3"><text:bookmark-start text:name="__RefHeading___placer_le_bloc_dans_un_cours_3"/><text:bookmark-start text:name="placer_le_bloc_dans_un_cours"/>Placer le bloc dans un cours<text:bookmark-end text:name="__RefHeading___placer_le_bloc_dans_un_cours_3"/><text:bookmark-end text:name="placer_le_bloc_dans_un_cours"/></text:h>
      <text:p text:style-name="Text_20_body">Mode édition/Ajouter un bloc/Mes transactions</text:p>
      <text:p text:style-name="Text_20_body"><draw:frame draw:style-name="mediacenter" draw:name="1" text:anchor-type="paragraph" draw:z-index="1" svg:width="7.6464583333333cm" style:rel-width="100%" svg:height="2.936875cm" style:rel-height="scale"><draw:image xlink:href="Pictures/354eb580497bc763427aac609699157d.png" xlink:type="simple" xlink:show="embed" xlink:actuate="onLoad"/></draw:frame></text:p>
      <text:p text:style-name="Text_20_body">Conseil : Créez un  cours avec ce bloc qui servira de support client, afin de permettre l'accès vers les transactions du client : factures, avoirs.</text:p>
      <text:p text:style-name="Text_20_body">Vous pouvez ensuite dans les réglages du bloc en modifier le titre et faire pointer le bloc vers la boutique concernée via la liste déroulante.</text:p>
      <text:p text:style-name="Text_20_body"><draw:frame draw:style-name="mediacenter" draw:name="2" text:anchor-type="paragraph" draw:z-index="2" svg:width="15.875cm" svg:height="12.40173053152cm"><draw:image xlink:href="Pictures/b7135047a668fb1fe17f609857fd4a5d.png" xlink:type="simple" xlink:show="embed" xlink:actuate="onLoad"/></draw:frame></text:p>
      <text:h text:style-name="Heading_20_3" text:outline-level="3"><text:bookmark-start text:name="__RefHeading___rendu_final_du_bloc_4"/><text:bookmark-start text:name="rendu_final_du_bloc"/>Rendu final du bloc<text:bookmark-end text:name="__RefHeading___rendu_final_du_bloc_4"/><text:bookmark-end text:name="rendu_final_du_bloc"/></text:h>
      <text:p text:style-name="Text_20_body">Voici un exemple qui affiche une transaction commerciale : </text:p>
      <text:p text:style-name="Text_20_body"><draw:frame draw:style-name="mediacenter" draw:name="3" text:anchor-type="paragraph" draw:z-index="3" svg:width="11.694583333333cm" svg:height="2.4077083333333cm"><draw:image xlink:href="Pictures/8eff30bf866fadc1e59bd7eba3824c1a.png" xlink:type="simple" xlink:show="embed" xlink:actuate="onLoad"/></draw:frame></text:p>
      <text:h text:style-name="Heading_20_3" text:outline-level="3"><text:bookmark-start text:name="__RefHeading___acces_aux_factures_5"/><text:bookmark-start text:name="acces_aux_factures"/>Accès aux factures<text:bookmark-end text:name="__RefHeading___acces_aux_factures_5"/><text:bookmark-end text:name="acces_aux_factures"/></text:h>
      <text:p text:style-name="Text_20_body">En cliquant sur une transaction affichée dans le bloc, vous afficherez la facture qui est en état réalisée (COMPLETE), et qui présente un lien vers une version imprimable via l'impression du navigateur.</text:p>
      <text:p text:style-name="Text_20_body"><draw:frame draw:style-name="media" draw:name="4" text:anchor-type="as-char" draw:z-index="4" svg:width="" svg:rel-width="100%" svg:height="0cm"><draw:image xlink:href="Pictures/e06de6ef5776043e56e856ebe5c29270.svg" xlink:type="simple" xlink:show="embed" xlink:actuate="onLoad"/></draw:frame> la version pro permet la sortie directement en pdf de la facture.</text:p>
      <text:p text:style-name="Text_20_body"><draw:frame draw:style-name="mediacenter" draw:name="5" text:anchor-type="paragraph" draw:z-index="5" svg:width="22.489583333333cm" style:rel-width="100%" svg:height="17.717145931142cm" style:rel-height="scale"><draw:image xlink:href="Pictures/5299ab18f3c9a78fa7a11645a5f73864.png" xlink:type="simple" xlink:show="embed" xlink:actuate="onLoad"/></draw:frame></text:p>
      <text:p text:style-name="Horizontal_20_Line"/>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Conception, codage : Valéry Frémaux </text:p>
        </text:list-item>
        <text:list-item>
          <text:p text:style-name="List_20_1_Content_Last"> Mise au point, revue fonctionnelle : Valéry Frémaux et Florence Labord</text:p>
        </text:list-item>
      </text:list>
      <text:p text:style-name="Text_20_body"><text:a xlink:type="simple" xlink:href="https://docs.activeprolearn.com/doku.php?id=blocks:shopbills" text:style-name="Internet_20_link" text:visited-style-name="Visited_20_Internet_20_Link">Revenir au sommaire du composant</text:a> -  <text:a xlink:type="simple" xlink:href="https://docs.activeprolearn.com/doku.php?id=local:shop:userguide:salesadmin" text:style-name="Internet_20_link" text:visited-style-name="Visited_20_Internet_20_Link">Configuration et mise en oeuvre d'une offre commerciale</text:a> - <text:a xlink:type="simple" xlink:href="https://docs.activeprolearn.com/doku.php?id=local:shop" text:style-name="Internet_20_link" text:visited-style-name="Visited_20_Internet_20_Link">Index composant Boutique(Local shop)</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34:25</meta:creation-date>
    <dc:creator>Generated</dc:creator>
    <dc:date>2026-08-30T05::34:25</dc:date>
    <dc:language>en-US</dc:language>
    <meta:editing-cycles>1</meta:editing-cycles>
    <meta:editing-duration>PT0S</meta:editing-duration>
    <dc:title>blocks:shopbills:userguide</dc:title>
  </office:meta>
</office:document-meta>
</file>