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69bf8624a71d3f92d718485729bb561.png"/>
  <manifest:file-entry manifest:media-type="image/png" manifest:full-path="Pictures/a3132bd48eecc37d9a53c9cef75f66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shopaccess:userguide"/><text:bookmark-start text:name="__RefHeading___shop_access_-_bloc_services_commerciauxguide_d_utilisation_1"/><text:bookmark-start text:name="shop_access_-_bloc_services_commerciauxguide_d_utilisation"/>Shop access - bloc Services commerciaux : Guide d'utilisation<text:bookmark-end text:name="__RefHeading___shop_access_-_bloc_services_commerciauxguide_d_utilisation_1"/><text:bookmark-end text:name="shop_access_-_bloc_services_commerciauxguide_d_utilisation"/></text:h>
      <text:h text:style-name="Heading_20_2" text:outline-level="2"><text:bookmark-start text:name="__RefHeading___boutique_moodle_2"/><text:bookmark-start text:name="boutique_moodle"/>Boutique Moodle<text:bookmark-end text:name="__RefHeading___boutique_moodle_2"/><text:bookmark-end text:name="boutique_moodle"/></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out utilisateur en ayant les droits peut ajouter une instance de bloc  Services Commerciaux sur la page d'accueil, le tableau de bord ou tout autre page de cours. Si vous initiez plusieurs instances de boutique dans le même Moodle, vous devrez précisez dans les réglages sur quelle instance de boutique pointe chaque bloc  Services commerciaux.</text:p>
      <text:p text:style-name="Text_20_body"><draw:frame draw:style-name="mediacenter" draw:name="1" text:anchor-type="paragraph" draw:z-index="1" svg:width="7.8316666666667cm" style:rel-width="100%" svg:height="3.3866666666667cm" style:rel-height="scale"><draw:image xlink:href="Pictures/569bf8624a71d3f92d718485729bb561.png" xlink:type="simple" xlink:show="embed" xlink:actuate="onLoad"/></draw:frame></text:p>
      <text:h text:style-name="Heading_20_3" text:outline-level="3"><text:bookmark-start text:name="__RefHeading___acces_4"/><text:bookmark-start text:name="acces"/>Accès<text:bookmark-end text:name="__RefHeading___acces_4"/><text:bookmark-end text:name="acces"/></text:h>
      <text:p text:style-name="Text_20_body">Commencez par ajouter le bloc dans un cours qui sert de support client par exemple,  ou un espace de votre choix de la plateforme Moodle.</text:p>
      <text:p text:style-name="Text_20_body">Administration du site/Ajouter un bloc/Services commerciaux (<text:a xlink:type="simple" xlink:href="https://docs.activeprolearn.com/doku.php?id=blocks:shopaccess" text:style-name="Internet_20_link" text:visited-style-name="Visited_20_Internet_20_Link">Shop Access</text:a>) </text:p>
      <text:h text:style-name="Heading_20_2" text:outline-level="2"><text:bookmark-start text:name="__RefHeading___menus_du_bloc_services_commerciaux_5"/><text:bookmark-start text:name="menus_du_bloc_services_commerciaux"/>Menus du bloc Services Commerciaux<text:bookmark-end text:name="__RefHeading___menus_du_bloc_services_commerciaux_5"/><text:bookmark-end text:name="menus_du_bloc_services_commerciaux"/></text:h>
      <text:h text:style-name="Heading_20_3" text:outline-level="3"><text:bookmark-start text:name="__RefHeading___acces_a_la_boutique_6"/><text:bookmark-start text:name="acces_a_la_boutique"/>1/Accès à la boutique<text:bookmark-end text:name="__RefHeading___acces_a_la_boutique_6"/><text:bookmark-end text:name="acces_a_la_boutique"/></text:h>
      <text:p text:style-name="Text_20_body">Lien vers la boutique, en mode frontoffice (vue client) ou backoffice (pour les personnes ayant les autorisations d'accès) pour renseigner les différents éléments.</text:p>
      <text:h text:style-name="Heading_20_3" text:outline-level="3"><text:bookmark-start text:name="__RefHeading___administration_des_ventes_7"/><text:bookmark-start text:name="administration_des_ventes"/>2/Administration des ventes<text:bookmark-end text:name="__RefHeading___administration_des_ventes_7"/><text:bookmark-end text:name="administration_des_ventes"/></text:h>
      <text:p text:style-name="Text_20_body">Ce lien conduit vers :</text:p>
      <text:list text:style-name="List_20_1" text:continue-numbering="false">
        <text:list-item>
          <text:p text:style-name="List_20_1_Content_First"> <text:a xlink:type="simple" xlink:href="https://docs.activeprolearn.com/doku.php?id=local:shop:setup:catalogs" text:style-name="Internet_20_link" text:visited-style-name="Visited_20_Internet_20_Link">L'administration des catalogues</text:a>. </text:p>
        </text:list-item>
        <text:list-item>
          <text:p text:style-name="List_20_1_Content_Last"> la liste des menus d’administration des ventes pour les ayants droits.</text:p>
        </text:list-item>
      </text:list>
      <text:p text:style-name="Text_20_body"><text:span text:style-name="Strong_20_Emphasis"><text:span text:style-name="Emphasis">Illustration :</text:span></text:span> menus d’administration des ventes</text:p>
      <text:p text:style-name="Text_20_body"><draw:frame draw:style-name="mediacenter" draw:name="2" text:anchor-type="paragraph" draw:z-index="2" svg:width="22.489583333333cm" style:rel-width="100%" svg:height="12.397242951907cm" style:rel-height="scale"><draw:image xlink:href="Pictures/a3132bd48eecc37d9a53c9cef75f669a.png" xlink:type="simple" xlink:show="embed" xlink:actuate="onLoad"/></draw:frame></text:p>
      <text:p text:style-name="Horizontal_20_Line"/>
      <text:p text:style-name="Text_20_body">
<text:a xlink:type="simple" xlink:href="https://docs.activeprolearn.com/doku.php?id=blocks:shopaccess" text:style-name="Internet_20_link" text:visited-style-name="Visited_20_Internet_20_Link">Revenir au sommaire du composant</text:a> - <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1::05:01</meta:creation-date>
    <dc:creator>Generated</dc:creator>
    <dc:date>2026-09-01T01::05:01</dc:date>
    <dc:language>en-US</dc:language>
    <meta:editing-cycles>1</meta:editing-cycles>
    <meta:editing-duration>PT0S</meta:editing-duration>
    <dc:title>blocks:shopaccess:userguide</dc:title>
  </office:meta>
</office:document-meta>
</file>