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elf_check_in:technicalguide"/><text:bookmark-start text:name="__RefHeading___bloc_self_check_in_par_qrcodeguide_technique_1"/><text:bookmark-start text:name="bloc_self_check_in_par_qrcodeguide_technique"/>Bloc Self Check In  par QRCode : Guide technique<text:bookmark-end text:name="__RefHeading___bloc_self_check_in_par_qrcodeguide_technique_1"/><text:bookmark-end text:name="bloc_self_check_in_par_qrcodeguide_technique"/></text:h>
      <text:h text:style-name="Heading_20_2" text:outline-level="2"><text:bookmark-start text:name="__RefHeading___capacites_du_bloc_2"/><text:bookmark-start text:name="capacites_du_bloc"/>Capacités du bloc<text:bookmark-end text:name="__RefHeading___capacites_du_bloc_2"/><text:bookmark-end text:name="capacites_du_bloc"/></text:h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self_check_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59:03</meta:creation-date>
    <dc:creator>Generated</dc:creator>
    <dc:date>2026-09-14T09::59:03</dc:date>
    <dc:language>en-US</dc:language>
    <meta:editing-cycles>1</meta:editing-cycles>
    <meta:editing-duration>PT0S</meta:editing-duration>
    <dc:title>blocks:self_check_in:technicalguide</dc:title>
  </office:meta>
</office:document-meta>
</file>