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b5a87ee03ee6beba2766de647f93d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quizprogress:userguide"/><text:bookmark-start text:name="__RefHeading___bloc_progression_de_quiz_quizprogressguide_d_utilisation_1"/><text:bookmark-start text:name="bloc_progression_de_quiz_quizprogressguide_d_utilisation"/>Bloc Progression de Quiz (QuizProgress) :Guide d'utilisation<text:bookmark-end text:name="__RefHeading___bloc_progression_de_quiz_quizprogressguide_d_utilisation_1"/><text:bookmark-end text:name="bloc_progression_de_quiz_quizprogressguide_d_utilisation"/></text:h>
      <text:p text:style-name="Text_20_body">Le bloc Progression de test  permet une représentation sous forme d'histogramme des résultats aux différentes tentatives d'un test pour vos apprenants.
Le rendu visuel lui permet donc de mesurer ses progrès.</text:p>
      <text:h text:style-name="Heading_20_3" text:outline-level="3"><text:bookmark-start text:name="__RefHeading___usage_2"/><text:bookmark-start text:name="usage"/>Usage<text:bookmark-end text:name="__RefHeading___usage_2"/><text:bookmark-end text:name="usage"/></text:h>
      <text:p text:style-name="Text_20_body">On peut imaginer le cas ou l'apprenant doit obtenir un certain score  à un test pour passer à l'activité suivante ou la page/section suivante de son cours, suivant le format de cours utilisé.</text:p>
      <text:p text:style-name="Text_20_body">Le bloc “Progression de test” de test est un élément de valorisation des apprenants car il permet d'afficher leurs résultats à différentes tentatives de tests ou QCM, de façon simple et très visuelle, et l'encourager à poursuivre.</text:p>
      <text:p text:style-name="Text_20_body">Chaque apprenant ne voit que les résultats de ses propres tentatives, et peut donc constater de façon effective ses progrès, ce qui sous entend que chaque tests doit autoriser ad minima deux tentatives via ses réglages,  pour que cela prenne sens.</text:p>
      <text:h text:style-name="Heading_20_3" text:outline-level="3"><text:bookmark-start text:name="__RefHeading___mise_en_œuvre_3"/><text:bookmark-start text:name="mise_en_œuvre"/>Mise en œuvre<text:bookmark-end text:name="__RefHeading___mise_en_œuvre_3"/><text:bookmark-end text:name="mise_en_œuvre"/></text:h>
      <text:p text:style-name="Text_20_body">Passer en mode Edition à l'aide du bouton sous votre nom de connexion.</text:p>
      <text:p text:style-name="Text_20_body">Menu déroulant Ajouter un bloc/Progression de test</text:p>
      <text:p text:style-name="Text_20_body"><draw:frame draw:style-name="mediacenter" draw:name="0" text:anchor-type="paragraph" draw:z-index="0" svg:width="13.229166666667cm" svg:height="7.7128221377271cm"><draw:image xlink:href="Pictures/dbb5a87ee03ee6beba2766de647f93d7.png" xlink:type="simple" xlink:show="embed" xlink:actuate="onLoad"/></draw:frame></text:p>
      <text:p text:style-name="Text_20_body"><text:span text:style-name="Strong_20_Emphasis">Deux choix de paramètres dans la liste déroulante “Dimensions” :</text:span></text:p>
      <text:p text:style-name="Text_20_body">Bargraph : apparence sous forme d'histogramme
Courbe de progression datée : apparence nuage de points</text:p>
      <text:p text:style-name="Text_20_body"><text:span text:style-name="Strong_20_Emphasis">Plusieurs choix de paramètres  :</text:span></text:p>
      <text:list text:style-name="List_20_1" text:continue-numbering="false">
        <text:list-item>
          <text:p text:style-name="List_20_1_Content_First"> Choix du test dont il faut afficher les résultats</text:p>
        </text:list-item>
        <text:list-item>
          <text:p text:style-name="List_20_1_Content"> Nombres de notes les plus hautes à afficher</text:p>
        </text:list-item>
        <text:list-item>
          <text:p text:style-name="List_20_1_Content"> Nombres de notes les plus basses à afficher</text:p>
        </text:list-item>
        <text:list-item>
          <text:p text:style-name="List_20_1_Content"> Affichage par groupe plutôt que par étudiants si utilisation des groupes dans les tests</text:p>
        </text:list-item>
        <text:list-item>
          <text:p text:style-name="List_20_1_Content"> Affichage des noms, des identifiants numériques, ou affichage totalement anonyme</text:p>
        </text:list-item>
        <text:list-item>
          <text:p text:style-name="List_20_1_Content_Last"> Affichage des résultats en nombres absolus, fractions ou pourcentages</text:p>
        </text:list-item>
      </text:list>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2015 Valéry Frémaux (valery@activeprolearn.com) - Développements</text:p>
        </text:list-item>
        <text:list-item>
          <text:p text:style-name="List_20_1_Content_Last"> 2017 Florence labord (florence@activeprolearn.com)- Documentation</text:p>
        </text:list-item>
      </text:list>
      <text:p text:style-name="Text_20_body"><text:a xlink:type="simple" xlink:href="https://docs.activeprolearn.com/doku.php?id=blocks:quizprogress"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19:06</meta:creation-date>
    <dc:creator>Generated</dc:creator>
    <dc:date>2026-08-31T11::19:06</dc:date>
    <dc:language>en-US</dc:language>
    <meta:editing-cycles>1</meta:editing-cycles>
    <meta:editing-duration>PT0S</meta:editing-duration>
    <dc:title>blocks:quizprogress:userguide</dc:title>
  </office:meta>
</office:document-meta>
</file>