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1b8b787bfbb502ce9b501f08ff4af7d2.png"/>
  <manifest:file-entry manifest:media-type="image/png" manifest:full-path="Pictures/f19eb041609041f49c91e63e1941b963.png"/>
  <manifest:file-entry manifest:media-type="image/jpeg" manifest:full-path="Pictures/d52bf050a2b7dcd876589e4218c7ae0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quizbehaviour:userguide"/><text:bookmark-start text:name="__RefHeading___bloc_comportement_de_quizguide_d_utilisation_1"/><text:bookmark-start text:name="bloc_comportement_de_quizguide_d_utilisation"/>Bloc Comportement de quiz : Guide d'utilisation<text:bookmark-end text:name="__RefHeading___bloc_comportement_de_quizguide_d_utilisation_1"/><text:bookmark-end text:name="bloc_comportement_de_quizguide_d_utilisation"/></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e bloc comportement de quiz active accessoirement des modifications de comportement des quiz par l'intermédiaire d'une instance de bloc ajoutée au cours où doivent se produire ces changements. En l'absence d'une instance de bloc et des réglages activant les modifications, le comportement standard des quiz est préservé. </text:p>
      <text:p text:style-name="Text_20_body">Ce bloc ne peut être placé que dans des cours et uniquement en instance unique. Une instance de bloc permettra de configurer toutes les instances de quiz utilisées dans le cours. Ce bloc est compatible avec tous les formats de cours de moodle.</text:p>
      <text:h text:style-name="Heading_20_3" text:outline-level="3"><text:bookmark-start text:name="__RefHeading___mise_en_place_d_une_instance_de_modification_3"/><text:bookmark-start text:name="mise_en_place_d_une_instance_de_modification"/>Mise en place d'une instance de modification<text:bookmark-end text:name="__RefHeading___mise_en_place_d_une_instance_de_modification_3"/><text:bookmark-end text:name="mise_en_place_d_une_instance_de_modification"/></text:h>
      <text:list text:style-name="List_20_1" text:continue-numbering="false">
        <text:list-item>
          <text:p text:style-name="List_20_1_Content_First"> Activez le mode édition du cours </text:p>
        </text:list-item>
        <text:list-item>
          <text:p text:style-name="List_20_1_Content_Last"> Ajoutez un bloc Comportement de quiz par le menu d'ajout des blocs.</text:p>
        </text:list-item>
      </text:list>
      <text:p text:style-name="Text_20_body">Ce bloc ne dispose d'aucune interface en soi. C'est le formulaire de configuration du bloc qui donne accès au paramétrage des quiz.</text:p>
      <text:p text:style-name="Text_20_body"><draw:frame draw:style-name="mediacenter" draw:name="1" text:anchor-type="paragraph" draw:z-index="1" svg:width="6.6675cm" style:rel-width="100%" svg:height="3.9952083333333cm" style:rel-height="scale"><draw:image xlink:href="Pictures/1b8b787bfbb502ce9b501f08ff4af7d2.png" xlink:type="simple" xlink:show="embed" xlink:actuate="onLoad"/></draw:frame></text:p>
      <text:h text:style-name="Heading_20_3" text:outline-level="3"><text:bookmark-start text:name="__RefHeading___configuration_des_modification_de_quiz_4"/><text:bookmark-start text:name="configuration_des_modification_de_quiz"/>Configuration des modification de quiz<text:bookmark-end text:name="__RefHeading___configuration_des_modification_de_quiz_4"/><text:bookmark-end text:name="configuration_des_modification_de_quiz"/></text:h>
      <text:p text:style-name="Text_20_body"><draw:frame draw:style-name="mediacenter" draw:name="2" text:anchor-type="paragraph" draw:z-index="2" svg:width="19.605625cm" style:rel-width="100%" svg:height="13.0175cm" style:rel-height="scale"><draw:image xlink:href="Pictures/f19eb041609041f49c91e63e1941b963.png" xlink:type="simple" xlink:show="embed" xlink:actuate="onLoad"/></draw:frame></text:p>
      <text:h text:style-name="Heading_20_4" text:outline-level="4"><text:bookmark-start text:name="__RefHeading___interface_alternative_des_tentatives_5"/><text:bookmark-start text:name="interface_alternative_des_tentatives"/>Interface alternative des tentatives<text:bookmark-end text:name="__RefHeading___interface_alternative_des_tentatives_5"/><text:bookmark-end text:name="interface_alternative_des_tentatives"/></text:h>
      <text:p text:style-name="Text_20_body">Cette option modifie le rendu des questions de quiz en simplifiant l'écran. La navigation des questions est supprimée au profit d'un indicateur de progression. (Les couleurs sont facilement modifiables par surchage CSS, dans cet exemple une adaptation colorée d'une charte client.)</text:p>
      <text:p text:style-name="Text_20_body"><draw:frame draw:style-name="mediacenter" draw:name="3" text:anchor-type="paragraph" draw:z-index="3" svg:width="12.303125cm" svg:height="4.048125cm"><draw:image xlink:href="Pictures/d52bf050a2b7dcd876589e4218c7ae0d.jpg" xlink:type="simple" xlink:show="embed" xlink:actuate="onLoad"/></draw:frame></text:p>
      <text:h text:style-name="Heading_20_4" text:outline-level="4"><text:bookmark-start text:name="__RefHeading___recommencer_toujours_une_nouvelle_tentative_6"/><text:bookmark-start text:name="recommencer_toujours_une_nouvelle_tentative"/>Recommencer toujours une nouvelle tentative<text:bookmark-end text:name="__RefHeading___recommencer_toujours_une_nouvelle_tentative_6"/><text:bookmark-end text:name="recommencer_toujours_une_nouvelle_tentative"/></text:h>
      <text:p text:style-name="Text_20_body">Dans un comportement standard Moodle essaiera toujours de récupérer la dernière tentative ouverte par l'utilisateur qui n'a pas été correctement refermée. Si cette option est activée, tout nouvel accès au quiz forcera de recommencer une tentative neuve.</text:p>
      <text:h text:style-name="Heading_20_4" text:outline-level="4"><text:bookmark-start text:name="__RefHeading___protection_sommaire_des_contenus_7"/><text:bookmark-start text:name="protection_sommaire_des_contenus"/>Protection sommaire des contenus<text:bookmark-end text:name="__RefHeading___protection_sommaire_des_contenus_7"/><text:bookmark-end text:name="protection_sommaire_des_contenus"/></text:h>
      <text:p text:style-name="Text_20_body">Si cette option est activée, un script de protection sommaire désactive la sélection de contenu et le clic droit de souris dans le cours où le bloc est implanté et dans les quiz de ce cours. Cette protection est très relative car elle est locale et ne permet pas de piéger un utilisateur ayant activé des outils de débugging dans un usage antérieur. Il constitue plus une gène qu'une véritable protection.</text:p>
      <text:h text:style-name="Heading_20_4" text:outline-level="4"><text:bookmark-start text:name="__RefHeading___pieger_les_liens_sortants_8"/><text:bookmark-start text:name="pieger_les_liens_sortants"/>Piéger les liens sortants<text:bookmark-end text:name="__RefHeading___pieger_les_liens_sortants_8"/><text:bookmark-end text:name="pieger_les_liens_sortants"/></text:h>
      <text:p text:style-name="Text_20_body">Si cette option est activée, alors tout lien sortant du quiz sera soumis à une notification indiquant que l'utilisateur quitte sa tentative. Elle est en général combinée à l'option “toujours recommencer les tentatives”.</text:p>
      <text:h text:style-name="Heading_20_4" text:outline-level="4"><text:bookmark-start text:name="__RefHeading___forcer_la_reponse_9"/><text:bookmark-start text:name="forcer_la_reponse"/>Forcer la réponse<text:bookmark-end text:name="__RefHeading___forcer_la_reponse_9"/><text:bookmark-end text:name="forcer_la_reponse"/></text:h>
      <text:p text:style-name="Text_20_body">Si cette option est activée, alors l'apprenant sera obligé de choisir au moins une réponse avant de pouvoir continuer le test. Cette option est actuellement uniquement garantie sur les questions de type Choix Multiple. </text:p>
      <text:h text:style-name="Heading_20_4" text:outline-level="4"><text:bookmark-start text:name="__RefHeading___pas_de_retour_en_arriere_no_way_back_10"/><text:bookmark-start text:name="pas_de_retour_en_arriere_no_way_back"/>Pas de retour en arrière (no way back)<text:bookmark-end text:name="__RefHeading___pas_de_retour_en_arriere_no_way_back_10"/><text:bookmark-end text:name="pas_de_retour_en_arriere_no_way_back"/></text:h>
      <text:p text:style-name="Text_20_body">Si cette option est activée, les boutons permettant de revenir en arrière dans un quiz sont masqués, ne permettant qu'un parcours séquentiel avant du quiz.</text:p>
      <text:h text:style-name="Heading_20_4" text:outline-level="4"><text:bookmark-start text:name="__RefHeading___cacher_les_informations_de_test_dans_le_sommaire_11"/><text:bookmark-start text:name="cacher_les_informations_de_test_dans_le_sommaire"/>Cacher les informations de test dans le sommaire<text:bookmark-end text:name="__RefHeading___cacher_les_informations_de_test_dans_le_sommaire_11"/><text:bookmark-end text:name="cacher_les_informations_de_test_dans_le_sommaire"/></text:h>
      <text:p text:style-name="Text_20_body">Si cette option est activée, la page de résumé de tentative est simplifiée.</text:p>
      <text:h text:style-name="Heading_20_4" text:outline-level="4"><text:bookmark-start text:name="__RefHeading___retour_direct_12"/><text:bookmark-start text:name="retour_direct"/>Retour direct<text:bookmark-end text:name="__RefHeading___retour_direct_12"/><text:bookmark-end text:name="retour_direct"/></text:h>
      <text:p text:style-name="Text_20_body">Si cette option est activée, alors l'enregistrement final de la tentative est directement rerouté vers le cours après relecture des réponses. L'écran intermédiaire de rapport des tentatives est sauté.</text:p>
      <text:h text:style-name="Heading_20_4" text:outline-level="4"><text:bookmark-start text:name="__RefHeading___cul_de_sac_13"/><text:bookmark-start text:name="cul_de_sac"/>Cul de sac<text:bookmark-end text:name="__RefHeading___cul_de_sac_13"/><text:bookmark-end text:name="cul_de_sac"/></text:h>
      <text:p text:style-name="Text_20_body">Si cette option est activée, alors la dernière action d'enregistrement du quiz est déroutée vers un écran de cul-de-sac dont le message peut être personnalisé, mais en général sans donné de résultat ni de relecture du quiz.</text:p>
      <text:h text:style-name="Heading_20_4" text:outline-level="4"><text:bookmark-start text:name="__RefHeading___cacher_le_marquage_des_questions_14"/><text:bookmark-start text:name="cacher_le_marquage_des_questions"/>Cacher le marquage des questions<text:bookmark-end text:name="__RefHeading___cacher_le_marquage_des_questions_14"/><text:bookmark-end text:name="cacher_le_marquage_des_questions"/></text:h>
      <text:p text:style-name="Text_20_body">Elimine de l'interface toute notion de marquage (“flagging”) des questions.</text:p>
      <text:p text:style-name="Horizontal_20_Line"/>
      <text:p text:style-name="Text_20_body">
<text:a xlink:type="simple" xlink:href="https://docs.activeprolearn.com/doku.php?id=block:quizbehaviour" text:style-name="Internet_20_link" text:visited-style-name="Visited_20_Internet_20_Link">Retour à l'index du composant</text:a>- <text:a xlink:type="simple" xlink:href="https://docs.activeprolearn.com/doku.php?id=plugins" text:style-name="Internet_20_link" text:visited-style-name="Visited_20_Internet_20_Link">Retour au sommaire des composants</text:a> - <text:a xlink:type="simple" xlink:href="https://docs.activeprolearn.com/doku.php?id=start" text:style-name="Internet_20_link" text:visited-style-name="Visited_20_Internet_20_Link">Retour au sommair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23::44:14</meta:creation-date>
    <dc:creator>Generated</dc:creator>
    <dc:date>2026-09-11T23::44:14</dc:date>
    <dc:language>en-US</dc:language>
    <meta:editing-cycles>1</meta:editing-cycles>
    <meta:editing-duration>PT0S</meta:editing-duration>
    <dc:title>blocks:quizbehaviour:userguide</dc:title>
  </office:meta>
</office:document-meta>
</file>