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  <manifest:file-entry manifest:media-type="image/png" manifest:full-path="Pictures/12680cf5fb3e9ce8919193d13be5739f.png"/>
  <manifest:file-entry manifest:media-type="image/jpeg" manifest:full-path="Pictures/db48d36a0b6380c1bad17d8cde5bc2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blocks:publishflow:userguide"/><text:bookmark-start text:name="__RefHeading___block_publishflow_principe_generique_de_transport_de_cours_entre_plates-formes_moodle_1"/><text:bookmark-start text:name="block_publishflow_principe_generique_de_transport_de_cours_entre_plates-formes_moodle"/>Block PublishFlow (principe générique de transport de cours entre plates-formes moodle)<text:bookmark-end text:name="__RefHeading___block_publishflow_principe_generique_de_transport_de_cours_entre_plates-formes_moodle_1"/><text:bookmark-end text:name="block_publishflow_principe_generique_de_transport_de_cours_entre_plates-formes_moodle"/></text:h>
      <text:h text:style-name="Heading_20_3" text:outline-level="3"><text:bookmark-start text:name="__RefHeading___ce_bloc_permettant_differents_workflow_suivant_les_cas_d_usages_3_guides_sont_a_votre_disposition_2"/><text:bookmark-start text:name="ce_bloc_permettant_differents_workflow_suivant_les_cas_d_usages_3_guides_sont_a_votre_disposition"/>Ce bloc permettant différents workflow suivant les cas d'usages, 3 guides sont à votre disposition<text:bookmark-end text:name="__RefHeading___ce_bloc_permettant_differents_workflow_suivant_les_cas_d_usages_3_guides_sont_a_votre_disposition_2"/><text:bookmark-end text:name="ce_bloc_permettant_differents_workflow_suivant_les_cas_d_usages_3_guides_sont_a_votre_disposition"/></text:h>
      <text:list text:style-name="List_20_1" text:continue-numbering="false">
        <text:list-item>
          <text:p text:style-name="List_20_1_Content_First"> Guide d'utilisation : <text:a xlink:type="simple" xlink:href="https://docs.activeprolearn.com/doku.php?id=blocks:publishflow:userguide:retrofit" text:style-name="Internet_20_link" text:visited-style-name="Visited_20_Internet_20_Link"> Mutualisation de cours à travers un réseau Moodle</text:a></text:p>
        </text:list-item>
        <text:list-item>
          <text:p text:style-name="List_20_1_Content"> Guide d'utilisation : <text:a xlink:type="simple" xlink:href="https://docs.activeprolearn.com/doku.php?id=blocks:publishflow:userguide:publish" text:style-name="Internet_20_link" text:visited-style-name="Visited_20_Internet_20_Link">Publication dans un catalogue interne</text:a> <draw:frame draw:style-name="media" draw:name="1" text:anchor-type="as-char" draw:z-index="1" svg:width="0.42333333333333cm" svg:height="0.42333333333333cm"><draw:image xlink:href="Pictures/12680cf5fb3e9ce8919193d13be5739f.png" xlink:type="simple" xlink:show="embed" xlink:actuate="onLoad"/></draw:frame> A compléter</text:p>
        </text:list-item>
        <text:list-item>
          <text:p text:style-name="List_20_1_Content_Last"> Guide d'utilisation : <text:a xlink:type="simple" xlink:href="https://docs.activeprolearn.com/doku.php?id=blocks:publishflow:userguide:deploy" text:style-name="Internet_20_link" text:visited-style-name="Visited_20_Internet_20_Link">Déploiement à partir d'un catalogue</text:a></text:p>
        </text:list-item>
      </text:list>
      <text:p text:style-name="Text_20_body"><draw:frame draw:style-name="mediacenter" draw:name="2" text:anchor-type="paragraph" draw:z-index="2" svg:width="16.457083333333cm" svg:height="7.223125cm"><draw:image xlink:href="Pictures/db48d36a0b6380c1bad17d8cde5bc203.jpg" xlink:type="simple" xlink:show="embed" xlink:actuate="onLoad"/></draw:frame></text:p>
      <text:h text:style-name="Heading_20_3" text:outline-level="3"><text:bookmark-start text:name="__RefHeading___credits_3"/><text:bookmark-start text:name="credits"/>Crédits<text:bookmark-end text:name="__RefHeading___credits_3"/><text:bookmark-end text:name="credits"/></text:h>
      <text:list text:style-name="List_20_1" text:continue-numbering="false">
        <text:list-item>
          <text:p text:style-name="List_20_1_Content_First"> Valéry Frémaux (valery@activeprolearn.com) - Conception, développement</text:p>
        </text:list-item>
        <text:list-item>
          <text:p text:style-name="List_20_1_Content_Last"> Florence Labord (florence@activeprolearn.com) : Documentation, revue fonctionnelle</text:p>
        </text:list-item>
      </text:list>
      <text:p text:style-name="Horizontal_20_Line"/>
      <text:p text:style-name="Text_20_body">
<text:a xlink:type="simple" xlink:href="https://docs.activeprolearn.com/doku.php?id=blocks:publishflow" text:style-name="Internet_20_link" text:visited-style-name="Visited_20_Internet_20_Link">Revenir au sommaire du composant</text:a> - <text:a xlink:type="simple" xlink:href="https://docs.activeprolearn.com/doku.php?id=plugins" text:style-name="Internet_20_link" text:visited-style-name="Visited_20_Internet_20_Link">Revenir à l'index des plugins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5::34:40</meta:creation-date>
    <dc:creator>Generated</dc:creator>
    <dc:date>2026-08-31T05::34:40</dc:date>
    <dc:language>en-US</dc:language>
    <meta:editing-cycles>1</meta:editing-cycles>
    <meta:editing-duration>PT0S</meta:editing-duration>
    <dc:title>blocks:publishflow:userguide</dc:title>
  </office:meta>
</office:document-meta>
</file>