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file-entry manifest:media-type="image/png" manifest:full-path="Pictures/554bb83d1c1b4b6fd38dcd1d6500a5ea.png"/>
  <manifest:file-entry manifest:media-type="image/png" manifest:full-path="Pictures/be7c4ee883dab0d461e5045058f373ae.png"/>
  <manifest:file-entry manifest:media-type="image/png" manifest:full-path="Pictures/973546ea8406275079b686408b48c674.png"/>
  <manifest:file-entry manifest:media-type="image/png" manifest:full-path="Pictures/78c960b53fd78f9aad8c71672f152af6.png"/>
  <manifest:file-entry manifest:media-type="image/png" manifest:full-path="Pictures/cfbf5cd01c836812022b847bad3765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1" text:outline-level="1"><text:bookmark text:name="blocks:pagetracker:userguide"/><text:bookmark-start text:name="__RefHeading___guide_d_utilisation_bloc_page_tracker_sommaire_de_cours_1"/><text:bookmark-start text:name="guide_d_utilisation_bloc_page_tracker_sommaire_de_cours"/>Guide d'utilisation Bloc Page Tracker/Sommaire (de cours)<text:bookmark-end text:name="__RefHeading___guide_d_utilisation_bloc_page_tracker_sommaire_de_cours_1"/><text:bookmark-end text:name="guide_d_utilisation_bloc_page_tracker_sommaire_de_cours"/></text:h>
      <text:p text:style-name="Text_20_body"><text:span text:style-name="Strong_20_Emphasis">Nota :</text:span> Ce bloc était anciennement nommé “Etapes de formation”</text:p>
      <text:h text:style-name="Heading_20_4" text:outline-level="4"><text:bookmark-start text:name="__RefHeading___placer_le_bloc_sur_une_page_de_cours_2"/><text:bookmark-start text:name="placer_le_bloc_sur_une_page_de_cours"/>Placer le bloc sur une page de cours<text:bookmark-end text:name="__RefHeading___placer_le_bloc_sur_une_page_de_cours_2"/><text:bookmark-end text:name="placer_le_bloc_sur_une_page_de_cours"/></text:h>
      <text:p text:style-name="Text_20_body"><draw:frame draw:style-name="mediaright" draw:name="1" text:anchor-type="paragraph" draw:z-index="1" svg:width="3.175cm" style:rel-width="100%" svg:height="3.175cm" style:rel-height="scale"><draw:image xlink:href="Pictures/554bb83d1c1b4b6fd38dcd1d6500a5ea.png" xlink:type="simple" xlink:show="embed" xlink:actuate="onLoad"/></draw:frame> </text:p>
      <text:p text:style-name="Text_20_body">Pour placer le bloc sur le cours :</text:p>
      <text:list text:style-name="Numbering_20_1" text:continue-numbering="false">
        <text:list-item>
          <text:p text:style-name="Numbering_20_1_Content_First">  activez le mode édition</text:p>
        </text:list-item>
        <text:list-item>
          <text:p text:style-name="Numbering_20_1_Content">  Choisir le menu Ajouter un bloc </text:p>
        </text:list-item>
        <text:list-item>
          <text:p text:style-name="Numbering_20_1_Content_Last"> puis  “Sommaire de cours” dans la liste</text:p>
        </text:list-item>
      </text:list>
      <text:h text:style-name="Heading_20_4" text:outline-level="4"><text:bookmark-start text:name="__RefHeading___rendu_sur_une_page_de_cours_3"/><text:bookmark-start text:name="rendu_sur_une_page_de_cours"/>Rendu sur une page de cours<text:bookmark-end text:name="__RefHeading___rendu_sur_une_page_de_cours_3"/><text:bookmark-end text:name="rendu_sur_une_page_de_cours"/></text:h>
      <table:table table:style-name="Table">
        <table:table-column/>
        <table:table-column/>
        <table:table-row>
          <table:table-cell office:value-type="string" table:style-name="tablecell">
            <text:p text:style-name="tablealignleft"><draw:frame draw:style-name="mediacenter" draw:name="2" text:anchor-type="paragraph" draw:z-index="2" svg:width="7.9375cm" style:rel-width="100%" svg:height="11.09265625cm" style:rel-height="scale"><draw:image xlink:href="Pictures/be7c4ee883dab0d461e5045058f373ae.png" xlink:type="simple" xlink:show="embed" xlink:actuate="onLoad"/></draw:frame></text:p>
          </table:table-cell>
          <table:table-cell office:value-type="string" table:style-name="tablecell">
            <text:p text:style-name="tablealignleft"><draw:frame draw:style-name="mediacenter" draw:name="ici Legend" text:anchor-type="paragraph" draw:z-index="0" svg:width="7.9375cm" style:rel-width="100%"><draw:text-box><text:p text:style-name="legendcenter"><draw:frame draw:style-name="mediacenter" draw:name="ici" text:anchor-type="paragraph" draw:z-index="3" svg:width="7.9375cm" style:rel-width="100%" svg:height="11.964047330097cm" style:rel-height="scale"><draw:image xlink:href="Pictures/973546ea8406275079b686408b48c674.png" xlink:type="simple" xlink:show="embed" xlink:actuate="onLoad"/></draw:frame>ici</text:p></draw:text-box></draw:frame></text:p>
          </table:table-cell>
        </table:table-row>
        <table:table-row>
          <table:table-cell office:value-type="string" table:style-name="tablecell">
            <text:p text:style-name="tablealignleft">bloc affiché sur la page ou il est placé </text:p>
          </table:table-cell>
          <table:table-cell office:value-type="string" table:style-name="tablecell">
            <text:p text:style-name="tablealignleft">bloc affiché sur toutes les pages du cours: liserai double</text:p>
          </table:table-cell>
        </table:table-row>
      </table:table>
      <text:h text:style-name="Heading_20_3" text:outline-level="3"><text:bookmark-start text:name="__RefHeading___regler_le_bloc_4"/><text:bookmark-start text:name="regler_le_bloc"/>Régler le bloc<text:bookmark-end text:name="__RefHeading___regler_le_bloc_4"/><text:bookmark-end text:name="regler_le_bloc"/></text:h>
      <text:list text:style-name="Numbering_20_1" text:continue-numbering="false">
        <text:list-item>
          <text:p text:style-name="Numbering_20_1_Content_First"> Activez le mode édition</text:p>
        </text:list-item>
        <text:list-item>
          <text:p text:style-name="Numbering_20_1_Content"> Clic sur roue crantée du bloc</text:p>
        </text:list-item>
        <text:list-item>
          <text:p text:style-name="Numbering_20_1_Content_Last"> Configurer le bloc</text:p>
        </text:list-item>
      </text:list>
      <text:p text:style-name="Text_20_body"><draw:frame draw:style-name="mediacenter" draw:name="4" text:anchor-type="paragraph" draw:z-index="4" svg:width="9.2604166666667cm" style:rel-width="100%" svg:height="7.2384916302766cm" style:rel-height="scale"><draw:image xlink:href="Pictures/78c960b53fd78f9aad8c71672f152af6.png" xlink:type="simple" xlink:show="embed" xlink:actuate="onLoad"/></draw:frame></text:p>
      <text:p text:style-name="Text_20_body"><text:span text:style-name="Strong_20_Emphasis">Titre du sommaire  :</text:span> Le texte qui apparaîtra  en titre du bloc étape de formation. Si vierge, le titre sera “Sommaire de cours”</text:p>
      <text:p text:style-name="Text_20_body"><text:span text:style-name="Strong_20_Emphasis">Génère les liens: </text:span> Oui/Non/Uniquement sur les pages déjà vues. Si vous sélectionnez “oui” dans la liste déroulante, le bloc “Sommaire de cours”  placera des liens hypertextes vers  toutes les pages du cours. 
Si vous choisissez Non, aucun lien ne sera présent sur les éléments de votre sommaire Enfin, si vous choisissez Uniquement sur les pages déjà vues, les liens seront créés au fur et à mesure des pages visitées par l'utilisateur via la navigation par les flèches avant/arrière sur le cours.</text:p>
      <text:p text:style-name="Text_20_body"><text:span text:style-name="Strong_20_Emphasis">Cacher complètement les liens désactivés: </text:span> Si coché,  les liens non générés seront masqués, et les pages accessibles uniquement en mode avant/arrière avec les flèches de navigation, pour forcer une navigation en entonnoir.</text:p>
      <text:p text:style-name="Text_20_body"><text:span text:style-name="Strong_20_Emphasis">Page de départ : </text:span>Ici, vous sélectionnez une page. Dans le bloc “Sommaire de cours”, tous les liens générés seront toutes les pages qui sont à un niveau inférieur. </text:p>
      <text:p text:style-name="Text_20_body"><text:span text:style-name="Strong_20_Emphasis">Profondeur : </text:span> Il s'agit de sélectionner le niveau de profondeur qui doit apparaître dans le bloc “Sommaire de cours”. Vous pouvez inclure, dans le bloc “Sommaire de cours”, un, deux, trois ou tous les niveaux. 
Par exemple, si vous incluez deux niveaux, les liens (qui dirigent l'utilisateur vers des pages du cours) générés concerneront les pages de niveau 1 et les pages de niveau 2. </text:p>
      <text:p text:style-name="Text_20_body"><text:span text:style-name="Strong_20_Emphasis">Toujours montrer :</text:span> : Si activé, toutes les entrées de pages seront visibles dans le sommaire, que l'utilisateur y ait accès ou non. Pour cette raison, l'option “Génère des liens” est forcée à “Uniquement sur des pages déjà vues” ou “Non” si cette option est active.</text:p>
      <text:p text:style-name="Text_20_body"><text:span text:style-name="Strong_20_Emphasis">Lien “lire plus” en bas du formulaire pour les réglages avancés</text:span></text:p>
      <text:p text:style-name="Text_20_body"><text:span text:style-name="Strong_20_Emphasis">Utiliser les noms de sommaire</text:span> : Coché par défaut : Les noms courts utilisés pour les pages (champs : “Nom dans le sommaire” dans les réglages des pages) s'affichent dans le sommaire plutôt que les noms longs (champs : “Nom de la page” dans les réglages des pages)</text:p>
      <text:p text:style-name="Text_20_body"><text:span text:style-name="Strong_20_Emphasis">Cacher les marques d'accès : </text:span> Les marques d'accès sont les “puces” colorées situées à <text:span text:style-name="del">gauche</text:span> droite des liens générés que vous pouvez décider d'afficher ou ne pas afficher. 
Elles servent à indiquer qu'une page a été ou non consultée. Lorsque la puce est cochée, cela signifie que la page a été consultée au moins une fois. Si la puce s'affiche de couleur pale et n'est pas cochée, la page n'a pas été visitée par l'utilisateur.</text:p>
      <text:h text:style-name="Heading_20_4" text:outline-level="4"><text:bookmark-start text:name="__RefHeading___ou_ce_bloc_apparait_5"/><text:bookmark-start text:name="ou_ce_bloc_apparait"/>Où ce bloc apparaît<text:bookmark-end text:name="__RefHeading___ou_ce_bloc_apparait_5"/><text:bookmark-end text:name="ou_ce_bloc_apparait"/></text:h>
      <text:p text:style-name="Text_20_body">Pour généraliser l'affichage du bloc sur toutes les pages du cours, à l'identique du bloc tel que vous l'avez réglé :
En mode édition roue crantée sur le bloc/afficher le bloc sur toutes les pages</text:p>
      <text:p text:style-name="Text_20_body"><draw:frame draw:style-name="mediacenter" draw:name="5" text:anchor-type="paragraph" draw:z-index="5" svg:width="9.2604166666667cm" style:rel-width="100%" svg:height="10.698927993528cm" style:rel-height="scale"><draw:image xlink:href="Pictures/cfbf5cd01c836812022b847bad37650d.png" xlink:type="simple" xlink:show="embed" xlink:actuate="onLoad"/></draw:frame></text:p>
      <text:p text:style-name="Horizontal_20_Line"/>
      <text:h text:style-name="Heading_20_3" text:outline-level="3"><text:bookmark-start text:name="__RefHeading___credit_6"/><text:bookmark-start text:name="credit"/>Crédit<text:bookmark-end text:name="__RefHeading___credit_6"/><text:bookmark-end text:name="credit"/></text:h>
      <text:list text:style-name="List_20_1" text:continue-numbering="false">
        <text:list-item>
          <text:p text:style-name="List_20_1_Content_First"> Valéry Frémaux (valery@activeprolearn.com) - Conception - développements</text:p>
        </text:list-item>
        <text:list-item>
          <text:p text:style-name="List_20_1_Content_Last"> Florence labord (florence@activeprolearn.com) : Documentation -tests fonctionnels</text:p>
        </text:list-item>
      </text:list>
      <text:p text:style-name="Text_20_body"><text:a xlink:type="simple" xlink:href="https://docs.activeprolearn.com/doku.php?id=blocks:pagetracker" text:style-name="Internet_20_link" text:visited-style-name="Visited_20_Internet_20_Link">Retour à l'index du modu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0::09:49</meta:creation-date>
    <dc:creator>Generated</dc:creator>
    <dc:date>2026-08-29T10::09:49</dc:date>
    <dc:language>en-US</dc:language>
    <meta:editing-cycles>1</meta:editing-cycles>
    <meta:editing-duration>PT0S</meta:editing-duration>
    <dc:title>blocks:pagetracker:userguide</dc:title>
  </office:meta>
</office:document-meta>
</file>