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a52e6871c9b5107fd19c05c3a06937.png"/>
  <manifest:file-entry manifest:media-type="image/png" manifest:full-path="Pictures/554bb83d1c1b4b6fd38dcd1d6500a5ea.png"/>
  <manifest:file-entry manifest:media-type="image/png" manifest:full-path="Pictures/ad20c77ceb21465ca5c10fb8242432dd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c6a52e6871c9b5107fd19c05c3a06937.png" xlink:type="simple" xlink:show="embed" xlink:actuate="onLoad"/></draw:frame></text:p>
      <text:h text:style-name="Heading_20_2" text:outline-level="2"><text:bookmark text:name="blocks:pagetracker"/><text:bookmark-start text:name="__RefHeading___bloc_page_tracker_sommaire_de_cours_1"/><text:bookmark-start text:name="bloc_page_tracker_sommaire_de_cours"/>Bloc Page Tracker (Sommaire de cours)<text:bookmark-end text:name="__RefHeading___bloc_page_tracker_sommaire_de_cours_1"/><text:bookmark-end text:name="bloc_page_tracker_sommaire_de_cours"/></text:h>
      <text:h text:style-name="Heading_20_3" text:outline-level="3"><text:bookmark-start text:name="__RefHeading___presentation_du_sommaire_2"/><text:bookmark-start text:name="presentation_du_sommaire"/>Présentation du sommaire<text:bookmark-end text:name="__RefHeading___presentation_du_sommaire_2"/><text:bookmark-end text:name="presentation_du_sommaire"/></text:h>
      <text:p text:style-name="Text_20_body"><draw:frame draw:style-name="mediaright" draw:name="1" text:anchor-type="paragraph" draw:z-index="1" svg:width="3.175cm" style:rel-width="100%" svg:height="3.175cm" style:rel-height="scale"><draw:image xlink:href="Pictures/554bb83d1c1b4b6fd38dcd1d6500a5ea.png" xlink:type="simple" xlink:show="embed" xlink:actuate="onLoad"/></draw:frame> Il s'agit de fournir  un sommaire complet ou partiel à l'intérieur du cours au format page.</text:p>
      <text:p text:style-name="Text_20_body">le bloc est flexible et permet de nombreux choix fonctionnels.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s:pagetracker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s:pagetracker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blocks:pagetracker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le bloc peut-être laissé sans titre ou renommé  (Exemple : votre parcours, vos séquences etc)</text:p>
        </text:list-item>
        <text:list-item>
          <text:p text:style-name="List_20_1_Content"> Présente un menu en pages et sous pages (plusieurs niveaux) en mode plié/déplié</text:p>
        </text:list-item>
        <text:list-item>
          <text:p text:style-name="List_20_1_Content"> Page de départ du sommaire au choix</text:p>
        </text:list-item>
        <text:list-item>
          <text:p text:style-name="List_20_1_Content"> Niveau de profondeur au choix</text:p>
        </text:list-item>
        <text:list-item>
          <text:p text:style-name="List_20_1_Content"> Affiche des puces pour les pages visitées</text:p>
        </text:list-item>
        <text:list-item>
          <text:p text:style-name="List_20_1_Content"> Capacité de masquer les puces de visites</text:p>
        </text:list-item>
        <text:list-item>
          <text:p text:style-name="List_20_1_Content"> Pages avec ou sans liens dans le sommaire</text:p>
        </text:list-item>
        <text:list-item>
          <text:p text:style-name="List_20_1_Content"> Liens sur pages déjà visitées en option</text:p>
        </text:list-item>
        <text:list-item>
          <text:p text:style-name="List_20_1_Content_Last"> Conditions de visibilité et d'accès des pages possibles</text:p>
        </text:list-item>
      </text:list>
      <text:h text:style-name="Heading_20_3" text:outline-level="3"><text:bookmark-start text:name="__RefHeading___fiche_technique_5"/><text:bookmark-start text:name="fiche_technique"/>Fiche technique<text:bookmark-end text:name="__RefHeading___fiche_technique_5"/><text:bookmark-end text:name="fiche_technique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Page Tracker</text:p>
        </text:list-item>
        <text:list-item>
          <text:p text:style-name="List_20_1_Content"> <text:span text:style-name="Strong_20_Emphasis">Nom technique :</text:span> block_page_tracker</text:p>
        </text:list-item>
        <text:list-item>
          <text:p text:style-name="List_20_1_Content"> <text:span text:style-name="Strong_20_Emphasis">Versions :</text:span>  <draw:frame draw:style-name="media" draw:name="2" text:anchor-type="as-char" draw:z-index="2" svg:width="1.8785416666667cm" svg:height="0.74083333333333cm"><draw:image xlink:href="Pictures/ad20c77ceb21465ca5c10fb8242432dd.png" xlink:type="simple" xlink:show="embed" xlink:actuate="onLoad"/></draw:frame> à <draw:frame draw:style-name="media" draw:name="3" text:anchor-type="as-char" draw:z-index="3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Anciennes versions :</text:span> 1.9, 2.4 à 2.7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Horizontal_20_Line"/>
      <text:h text:style-name="Heading_20_3" text:outline-level="3"><text:bookmark-start text:name="__RefHeading___credit_6"/><text:bookmark-start text:name="credit"/>Crédit<text:bookmark-end text:name="__RefHeading___credit_6"/><text:bookmark-end text:name="credit"/></text:h>
      <text:list text:style-name="List_20_1" text:continue-numbering="false">
        <text:list-item>
          <text:p text:style-name="List_20_1_Content_First"> Valéry Frémaux (valery@activeProLearn.com) Conception, développement</text:p>
        </text:list-item>
        <text:list-item>
          <text:p text:style-name="List_20_1_Content_Last"> Florence labord (florence@activeProLearn.com) - Documentation - tests fonctionnels</text:p>
        </text:list-item>
      </text:list>
      <text:p text:style-name="Horizontal_20_Line"/>
      <text:p text:style-name="Text_20_body">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7::07:33</meta:creation-date>
    <dc:creator>Generated</dc:creator>
    <dc:date>2026-09-02T17::07:33</dc:date>
    <dc:language>en-US</dc:language>
    <meta:editing-cycles>1</meta:editing-cycles>
    <meta:editing-duration>PT0S</meta:editing-duration>
    <dc:title>blocks:pagetracker</dc:title>
  </office:meta>
</office:document-meta>
</file>