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2233d4a4ce7c24c7a6ed5df90fcd3e8.png"/>
  <manifest:file-entry manifest:media-type="image/png" manifest:full-path="Pictures/706250915fd3017bb2d3a80f5a1f2430.png"/>
  <manifest:file-entry manifest:media-type="image/png" manifest:full-path="Pictures/10efcb57295b364aae2e7507fa2b04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mycredit:userguide"/><text:bookmark-start text:name="__RefHeading___bloc_credits_pedagogiquesguide_d_utilisation_1"/><text:bookmark-start text:name="bloc_credits_pedagogiquesguide_d_utilisation"/>Bloc Crédits pédagogiques : Guide d'utilisation<text:bookmark-end text:name="__RefHeading___bloc_credits_pedagogiquesguide_d_utilisation_1"/><text:bookmark-end text:name="bloc_credits_pedagogiquesguide_d_utilisation"/></text:h>
      <text:h text:style-name="Heading_20_2" text:outline-level="2"><text:bookmark-start text:name="__RefHeading___boutique_en_ligne_moodle_2"/><text:bookmark-start text:name="boutique_en_ligne_moodle"/>Boutique en ligne Moodle<text:bookmark-end text:name="__RefHeading___boutique_en_ligne_moodle_2"/><text:bookmark-end text:name="boutique_en_ligne_moodle"/></text:h>
      <text:h text:style-name="Heading_20_3" text:outline-level="3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Ce bloc permet la visualisation des crédits dont je dispose en tant qu'apprenant.</text:p>
      <text:p text:style-name="Text_20_body">Ces crédits sont attribués manuellement par un administrateur, ou rechargés avec une contrepartie financière lors d'un achat de ces crédits.</text:p>
      <text:p text:style-name="Text_20_body">Ils me permettent  de pouvoir m'inscrire à un cours qui dispose de la <text:a xlink:type="simple" xlink:href="https://docs.activeprolearn.com/doku.php?id=enrol:trainingcredits" text:style-name="Internet_20_link" text:visited-style-name="Visited_20_Internet_20_Link">méthode d'inscription par crédits pédagogiques</text:a>.</text:p>
      <text:p text:style-name="Text_20_body">Par ailleurs la boutique Moodle intégrée sait reconnaitre un produit de formation à la vente sur la base de crédits pédagogiques à consommer, permettant ce mode de paiement par crédits.</text:p>
      <text:h text:style-name="Heading_20_4" text:outline-level="4"><text:bookmark-start text:name="__RefHeading___vue_du_bloc_4"/><text:bookmark-start text:name="vue_du_bloc"/>Vue du bloc<text:bookmark-end text:name="__RefHeading___vue_du_bloc_4"/><text:bookmark-end text:name="vue_du_bloc"/></text:h>
      <text:p text:style-name="Text_20_body"><draw:frame draw:style-name="mediacenter" draw:name="1" text:anchor-type="paragraph" draw:z-index="1" svg:width="6.82625cm" style:rel-width="100%" svg:height="9.1810416666667cm" style:rel-height="scale"><draw:image xlink:href="Pictures/52233d4a4ce7c24c7a6ed5df90fcd3e8.png" xlink:type="simple" xlink:show="embed" xlink:actuate="onLoad"/></draw:frame></text:p>
      <text:h text:style-name="Heading_20_4" text:outline-level="4"><text:bookmark-start text:name="__RefHeading___vue_du_bloc_charge_de_20_credits_5"/><text:bookmark-start text:name="vue_du_bloc_charge_de_20_credits"/>Vue du bloc chargé de 20 crédits<text:bookmark-end text:name="__RefHeading___vue_du_bloc_charge_de_20_credits_5"/><text:bookmark-end text:name="vue_du_bloc_charge_de_20_credits"/></text:h>
      <text:p text:style-name="Text_20_body"><draw:frame draw:style-name="mediacenter" draw:name="2" text:anchor-type="paragraph" draw:z-index="2" svg:width="27.6225cm" style:rel-width="100%" svg:height="10.689166666667cm" style:rel-height="scale"><draw:image xlink:href="Pictures/706250915fd3017bb2d3a80f5a1f2430.png" xlink:type="simple" xlink:show="embed" xlink:actuate="onLoad"/></draw:frame></text:p>
      <text:h text:style-name="Heading_20_3" text:outline-level="3"><text:bookmark-start text:name="__RefHeading___gerer_les_credit_6"/><text:bookmark-start text:name="gerer_les_credit"/>Gérer les crédit<text:bookmark-end text:name="__RefHeading___gerer_les_credit_6"/><text:bookmark-end text:name="gerer_les_credit"/></text:h>
      <text:p text:style-name="Text_20_body">En suivant le lien gérér les crédits, l'administrateur peut attribuer des crédits individuels manuellement.</text:p>
      <text:p text:style-name="Text_20_body"><draw:frame draw:style-name="mediacenter" draw:name="3" text:anchor-type="paragraph" draw:z-index="3" svg:width="15.875cm" svg:height="13.036279229711cm"><draw:image xlink:href="Pictures/10efcb57295b364aae2e7507fa2b04ee.png" xlink:type="simple" xlink:show="embed" xlink:actuate="onLoad"/></draw:frame></text:p>
      <text:p text:style-name="Horizontal_20_Line"/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Conception : Valéry Frémaux </text:p>
        </text:list-item>
        <text:list-item>
          <text:p text:style-name="List_20_1_Content_Last"> Documentation  :  Florence Labord</text:p>
        </text:list-item>
      </text:list>
      <text:p text:style-name="Text_20_body"> <text:a xlink:type="simple" xlink:href="https://docs.activeprolearn.com/doku.php?id=block:mycredits" text:style-name="Internet_20_link" text:visited-style-name="Visited_20_Internet_20_Link">Retour index du composant</text:a> - 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1::26:50</meta:creation-date>
    <dc:creator>Generated</dc:creator>
    <dc:date>2026-08-30T01::26:50</dc:date>
    <dc:language>en-US</dc:language>
    <meta:editing-cycles>1</meta:editing-cycles>
    <meta:editing-duration>PT0S</meta:editing-duration>
    <dc:title>blocks:mycredit:userguide</dc:title>
  </office:meta>
</office:document-meta>
</file>