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0df131733539462117d8e6bd227c35.png"/>
  <manifest:file-entry manifest:media-type="image/png" manifest:full-path="Pictures/c24d90f5b7f3be8e8b346d5402dc7b6d.png"/>
  <manifest:file-entry manifest:media-type="image/png" manifest:full-path="Pictures/3ad8827f002defa852e8b90f67ac3c48.png"/>
  <manifest:file-entry manifest:media-type="image/png" manifest:full-path="Pictures/158d61f3ab6c5884825c260b735bf439.png"/>
  <manifest:file-entry manifest:media-type="image/png" manifest:full-path="Pictures/0311ba042894474957fe22964282756c.png"/>
  <manifest:file-entry manifest:media-type="image/png" manifest:full-path="Pictures/edd0a7e0f6e646e7d259864fdc6260e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multicoursenavigation:userguide"/><text:bookmark-start text:name="__RefHeading___bloc_multi_course_navigation_navigation_multi_coursguide_d_utilisation_1"/><text:bookmark-start text:name="bloc_multi_course_navigation_navigation_multi_coursguide_d_utilisation"/>Bloc Multi Course Navigation(Navigation multi cours) : Guide d'utilisation<text:bookmark-end text:name="__RefHeading___bloc_multi_course_navigation_navigation_multi_coursguide_d_utilisation_1"/><text:bookmark-end text:name="bloc_multi_course_navigation_navigation_multi_coursguide_d_utilisation"/></text:h>
      <text:h text:style-name="Heading_20_4" text:outline-level="4"><text:bookmark-start text:name="__RefHeading___reglages_du_bloc_2"/><text:bookmark-start text:name="reglages_du_bloc"/>Réglages du bloc<text:bookmark-end text:name="__RefHeading___reglages_du_bloc_2"/><text:bookmark-end text:name="reglages_du_bloc"/></text:h>
      <text:p text:style-name="Text_20_body"><draw:frame draw:style-name="media" draw:name="0" text:anchor-type="as-char" draw:z-index="0" svg:width="22.727708333333cm" style:rel-width="100%" svg:height="11.694583333333cm" style:rel-height="scale"><draw:image xlink:href="Pictures/6b0df131733539462117d8e6bd227c35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Titre du bloc :</text:span> Titre de votre choix</text:p>
        </text:list-item>
        <text:list-item>
          <text:p text:style-name="List_20_1_Content"> <text:span text:style-name="Strong_20_Emphasis">Affiche l'achèvement :</text:span> pas d’achèvement, achèvement standard des activités et ressources, prise en charge du LTC</text:p>
        </text:list-item>
        <text:list-item>
          <text:p text:style-name="List_20_1_Content"> <text:span text:style-name="Strong_20_Emphasis">Contrat d'achèvement LTC :</text:span> Toutes les marques, marques obligatoires seulement</text:p>
        </text:list-item>
        <text:list-item>
          <text:p text:style-name="List_20_1_Content"> <text:span text:style-name="Strong_20_Emphasis">Ignorer la section 0 :</text:span> Oui ou Non</text:p>
        </text:list-item>
        <text:list-item>
          <text:p text:style-name="List_20_1_Content_Last"> <text:span text:style-name="Strong_20_Emphasis">Afficher les modules et ressources :</text:span> Optionnel, si non affiché, les icônes afficher/ masquer les modules et ressources sera masquées de l’interface</text:p>
        </text:list-item>
      </text:list>
      <text:p text:style-name="Text_20_body">^<draw:frame draw:style-name="media" draw:name="1" text:anchor-type="as-char" draw:z-index="1" svg:width="0.635cm" svg:height="0.635cm"><draw:image xlink:href="Pictures/c24d90f5b7f3be8e8b346d5402dc7b6d.png" xlink:type="simple" xlink:show="embed" xlink:actuate="onLoad"/></draw:frame>^<draw:frame draw:style-name="media" draw:name="2" text:anchor-type="as-char" draw:z-index="2" svg:width="0.635cm" svg:height="0.635cm"><draw:image xlink:href="Pictures/3ad8827f002defa852e8b90f67ac3c48.png" xlink:type="simple" xlink:show="embed" xlink:actuate="onLoad"/></draw:frame>^</text:p>
      <text:p text:style-name="Text_20_body"><text:span text:style-name="Emphasis">Icônes afficher/masquer les modules et ressources</text:span></text:p>
      <text:list text:style-name="List_20_1" text:continue-numbering="false">
        <text:list-item>
          <text:p text:style-name="LastListParagraph_List_20_1_Content_First"> <text:span text:style-name="Strong_20_Emphasis">Afficher les liens vers les sections :</text:span> Ancres de section, vue section unique. Dans ce cas la section s’ouvre sur autre page, avec bouton de retour ensemble du cours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urse to track :</text:span> Entrez la liste d'identifiant (numérique) de cours que vous voulez représenter. Si elle est vide, seul le cours courant sera représenté.</text:p>
        </text:list-item>
      </text:list>
      <text:p text:style-name="Text_20_body"><text:span text:style-name="Strong_20_Emphasis">Rendu sur un cours :</text:span></text:p>
      <text:p text:style-name="Text_20_body">Vue entièrement repliée</text:p>
      <text:p text:style-name="Text_20_body"><draw:frame draw:style-name="mediacenter" draw:name="3" text:anchor-type="paragraph" draw:z-index="3" svg:width="6.4029166666667cm" style:rel-width="100%" svg:height="5.318125cm" style:rel-height="scale"><draw:image xlink:href="Pictures/158d61f3ab6c5884825c260b735bf439.png" xlink:type="simple" xlink:show="embed" xlink:actuate="onLoad"/></draw:frame></text:p>
      <text:p text:style-name="Text_20_body">Vue partiellement dépliée</text:p>
      <text:p text:style-name="Text_20_body"><draw:frame draw:style-name="mediacenter" draw:name="4" text:anchor-type="paragraph" draw:z-index="4" svg:width="6.3235416666667cm" style:rel-width="100%" svg:height="12.779375cm" style:rel-height="scale"><draw:image xlink:href="Pictures/0311ba042894474957fe22964282756c.png" xlink:type="simple" xlink:show="embed" xlink:actuate="onLoad"/></draw:frame></text:p>
      <text:p text:style-name="Text_20_body">Vue entièrement dépliée ( image tronquée)</text:p>
      <text:p text:style-name="Text_20_body"><draw:frame draw:style-name="mediacenter" draw:name="5" text:anchor-type="paragraph" draw:z-index="5" svg:width="6.1383333333333cm" style:rel-width="100%" svg:height="23.786041666667cm" style:rel-height="scale"><draw:image xlink:href="Pictures/edd0a7e0f6e646e7d259864fdc6260e4.png" xlink:type="simple" xlink:show="embed" xlink:actuate="onLoad"/></draw:frame></text:p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-Développements et tests</text:p>
        </text:list-item>
        <text:list-item>
          <text:p text:style-name="List_20_1_Content_Last"> Florence Labord - Documentation et tests</text:p>
        </text:list-item>
      </text:list>
      <text:p text:style-name="Text_20_body"><text:a xlink:type="simple" xlink:href="https://docs.activeprolearn.com/doku.php?id=blocks:multicoursenavigation" text:style-name="Internet_20_link" text:visited-style-name="Visited_20_Internet_20_Link">Revenir à l'index du bloc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4::42:14</meta:creation-date>
    <dc:creator>Generated</dc:creator>
    <dc:date>2026-08-30T04::42:14</dc:date>
    <dc:language>en-US</dc:language>
    <meta:editing-cycles>1</meta:editing-cycles>
    <meta:editing-duration>PT0S</meta:editing-duration>
    <dc:title>blocks:multicoursenavigation:userguide</dc:title>
  </office:meta>
</office:document-meta>
</file>