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8074b3d8196ccd3024cfbf4617f1b35b.png"/>
  <manifest:file-entry manifest:media-type="image/svg+xml" manifest:full-path="Pictures/e06de6ef5776043e56e856ebe5c29270.svg"/>
  <manifest:file-entry manifest:media-type="image/png" manifest:full-path="Pictures/e4f4fdd531765c3f7736611ca0389847.png"/>
  <manifest:file-entry manifest:media-type="image/png" manifest:full-path="Pictures/4086aa2b64b13e92e697db06f0b02b48.png"/>
  <manifest:file-entry manifest:media-type="image/png" manifest:full-path="Pictures/d28c4a64b9194200e360c5386cf27aac.png"/>
  <manifest:file-entry manifest:media-type="image/png" manifest:full-path="Pictures/d9be0c5ef32fce6898730563cfc6e8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groupnetwork:use"/><text:bookmark-start text:name="__RefHeading___bloc_group_networkguide_d_utilisation_1"/><text:bookmark-start text:name="bloc_group_networkguide_d_utilisation"/>Bloc Group Network : Guide d'utilisation<text:bookmark-end text:name="__RefHeading___bloc_group_networkguide_d_utilisation_1"/><text:bookmark-end text:name="bloc_group_networkguide_d_utilisation"/></text:h>
      <text:h text:style-name="Heading_20_3" text:outline-level="3"><text:bookmark-start text:name="__RefHeading___fonctionnement_2"/><text:bookmark-start text:name="fonctionnement"/>Fonctionnement<text:bookmark-end text:name="__RefHeading___fonctionnement_2"/><text:bookmark-end text:name="fonctionnement"/></text:h>
      <text:p text:style-name="Text_20_body"><draw:frame draw:style-name="mediaright" draw:name="1" text:anchor-type="paragraph" draw:z-index="1" svg:width="3.175cm" style:rel-width="100%" svg:height="3.175cm" style:rel-height="scale"><draw:image xlink:href="Pictures/8074b3d8196ccd3024cfbf4617f1b35b.png" xlink:type="simple" xlink:show="embed" xlink:actuate="onLoad"/></draw:frame>Ce bloc permet de déléguer facilement l'attribution des accès à des rôles non administrateur sur le bloc <text:a xlink:type="simple" xlink:href="https://docs.activeprolearn.com/doku.php?id=blocks:usermnethosts" text:style-name="Internet_20_link" text:visited-style-name="Visited_20_Internet_20_Link">User Mnet Hosts ou navigation réseau de l'utilisateur</text:a></text:p>
      <text:p text:style-name="Text_20_body">Si je veux qu'un groupe d'étudiant puissent rejoindre l'instance centrale du réseau, je peux le faire de manière individuelle ou groupé.
A charge ensuite de l'enseignant ou de la personne en charge d'inscrire les étudiants dans le ou les cours concernés sur l'instance suite.</text:p>
      <text:h text:style-name="Heading_20_3" text:outline-level="3"><text:bookmark-start text:name="__RefHeading___mise_en_œuvre_operationnelle_3"/><text:bookmark-start text:name="mise_en_œuvre_operationnelle"/>Mise en œuvre opérationnelle<text:bookmark-end text:name="__RefHeading___mise_en_œuvre_operationnelle_3"/><text:bookmark-end text:name="mise_en_œuvre_operationnelle"/></text:h>
      <text:p text:style-name="Text_20_body">Choisir dans la liste des utilisateurs les usagers concernés, ou les groupes concernés, et cliquer sur le bouton “Donner les accès à tous” ou à l'inverse “Retirer les accès à tous”.</text:p>
      <text:p text:style-name="Text_20_body"><draw:frame draw:style-name="media" draw:name="2" text:anchor-type="as-char" draw:z-index="2" svg:width="" svg:rel-width="100%" svg:height="0cm"><draw:image xlink:href="Pictures/e06de6ef5776043e56e856ebe5c29270.svg" xlink:type="simple" xlink:show="embed" xlink:actuate="onLoad"/></draw:frame> Les règles de gestion doivent faire l'objet d'un consensus du corps enseignant pour qu'un accès accordé par un enseignant A ne soit pas retiré par l' enseignant B par méconnaissance du choix posé par A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draw:frame draw:style-name="mediacenter" draw:name="3" text:anchor-type="paragraph" draw:z-index="3" svg:width="10.212916666667cm" svg:height="3.0427083333333cm"><draw:image xlink:href="Pictures/e4f4fdd531765c3f7736611ca0389847.png" xlink:type="simple" xlink:show="embed" xlink:actuate="onLoad"/></draw:frame>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0.583333333333cm" svg:height="3.8364583333333cm"><draw:image xlink:href="Pictures/4086aa2b64b13e92e697db06f0b02b48.png" xlink:type="simple" xlink:show="embed" xlink:actuate="onLoad"/></draw:frame> </text:p>
          </table:table-cell>
        </table:table-row>
      </table:table>
      <text:p text:style-name="Text_20_body">Choisissez ensuite dans le formulaire : l'hôte réseau à rejoindre (destination), les usagers à autoriser.</text:p>
      <text:p text:style-name="Text_20_body"><draw:frame draw:style-name="mediacenter" draw:name="5" text:anchor-type="paragraph" draw:z-index="5" svg:width="22.489583333333cm" style:rel-width="100%" svg:height="8.6944265463918cm" style:rel-height="scale"><draw:image xlink:href="Pictures/d28c4a64b9194200e360c5386cf27aac.png" xlink:type="simple" xlink:show="embed" xlink:actuate="onLoad"/></draw:frame></text:p>
      <text:p text:style-name="Text_20_body">Pour les groupes, la manipulation est identique :</text:p>
      <text:p text:style-name="Text_20_body"><draw:frame draw:style-name="mediaright" draw:name="6" text:anchor-type="paragraph" draw:z-index="6" svg:width="22.489583333333cm" style:rel-width="100%" svg:height="10.762509405568cm" style:rel-height="scale"><draw:image xlink:href="Pictures/d9be0c5ef32fce6898730563cfc6e8f2.png" xlink:type="simple" xlink:show="embed" xlink:actuate="onLoad"/></draw:frame></text:p>
      <text:p text:style-name="Text_20_body"><draw:frame draw:style-name="media" draw:name="7" text:anchor-type="as-char" draw:z-index="7" svg:width="" svg:rel-width="100%" svg:height="0cm"><draw:image xlink:href="Pictures/e06de6ef5776043e56e856ebe5c29270.svg" xlink:type="simple" xlink:show="embed" xlink:actuate="onLoad"/></draw:frame> <text:span text:style-name="Strong_20_Emphasis">Groupe autorisé en partie :</text:span> Signale simplement que certains usagers ont l'accès ou non par les autorisations individuelles. 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<text:a xlink:type="simple" xlink:href="https://docs.activeprolearn.com/doku.php?id=blocks:groupnetwork" text:style-name="Internet_20_link" text:visited-style-name="Visited_20_Internet_20_Link">Retour index Bloc Group Network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23::01:07</meta:creation-date>
    <dc:creator>Generated</dc:creator>
    <dc:date>2026-08-28T23::01:07</dc:date>
    <dc:language>en-US</dc:language>
    <meta:editing-cycles>1</meta:editing-cycles>
    <meta:editing-duration>PT0S</meta:editing-duration>
    <dc:title>blocks:groupnetwork:use</dc:title>
  </office:meta>
</office:document-meta>
</file>