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6a1c52a0b751b103fc0910c3cc9188ce.png"/>
  <manifest:file-entry manifest:media-type="image/png" manifest:full-path="Pictures/e27af1696b0d9ddf070cd4f0f45994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editablecontenthtml:usecase"/><text:bookmark-start text:name="__RefHeading___cas_d_usage_1"/><text:bookmark-start text:name="cas_d_usage"/>Cas d'usage<text:bookmark-end text:name="__RefHeading___cas_d_usage_1"/><text:bookmark-end text:name="cas_d_usage"/></text:h>
      <text:p text:style-name="Text_20_body">Le bloc HTML peut être utilisé pour effectuer un retour au cours dans un format thématique par exemple.</text:p>
      <text:p text:style-name="Text_20_body"><text:span text:style-name="Strong_20_Emphasis">Ex:</text:span></text:p>
      <text:p text:style-name="Text_20_body"><draw:frame draw:style-name="media" draw:name="1" text:anchor-type="as-char" draw:z-index="1" svg:width="13.229166666667cm" svg:height="6.6145833333333cm"><draw:image xlink:href="Pictures/6a1c52a0b751b103fc0910c3cc9188ce.png" xlink:type="simple" xlink:show="embed" xlink:actuate="onLoad"/></draw:frame></text:p>
      <text:p text:style-name="Text_20_body"><text:span text:style-name="Strong_20_Emphasis">Paramétrage à effectuer :</text:span></text:p>
      <text:p text:style-name="Text_20_body"><draw:frame draw:style-name="media" draw:name="2" text:anchor-type="as-char" draw:z-index="2" svg:width="13.229166666667cm" svg:height="11.066706730769cm"><draw:image xlink:href="Pictures/e27af1696b0d9ddf070cd4f0f45994e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16:33</meta:creation-date>
    <dc:creator>Generated</dc:creator>
    <dc:date>2026-08-30T05::16:33</dc:date>
    <dc:language>en-US</dc:language>
    <meta:editing-cycles>1</meta:editing-cycles>
    <meta:editing-duration>PT0S</meta:editing-duration>
    <dc:title>blocks:editablecontenthtml:usecase</dc:title>
  </office:meta>
</office:document-meta>
</file>